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fo:background-color="transparen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0.396875cm"/>
    </style:style>
    <style:style style:name="co4" style:family="table-column">
      <style:table-column-properties fo:break-before="auto" style:column-width="3.836458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53.25pt" style:use-optimal-row-height="false" fo:break-before="auto"/>
    </style:style>
    <style:style style:name="ro5" style:family="table-row">
      <style:table-row-properties style:row-height="71.25pt" style:use-optimal-row-height="true" fo:break-before="auto"/>
    </style:style>
    <style:style style:name="ro6" style:family="table-row">
      <style:table-row-properties style:row-height="62.25pt" style:use-optimal-row-height="false" fo:break-before="auto"/>
    </style:style>
    <style:style style:name="ro7" style:family="table-row">
      <style:table-row-properties style:row-height="57pt" style:use-optimal-row-height="true" fo:break-before="auto"/>
    </style:style>
    <style:style style:name="ro8" style:family="table-row">
      <style:table-row-properties style:row-height="56.25pt" style:use-optimal-row-height="false" fo:break-before="auto"/>
    </style:style>
    <style:style style:name="ro9" style:family="table-row">
      <style:table-row-properties style:row-height="93.75pt" style:use-optimal-row-height="false" fo:break-before="auto"/>
    </style:style>
    <style:style style:name="ro10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2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82</text:p>
          </table:table-cell>
          <table:table-cell table:number-columns-repeated="4" table:style-name="ce2"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13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7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84" table:style-name="ce6">
            <text:p>84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97" table:style-name="ce7">
            <text:p>97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15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5">
            <text:p>Кадастровый номер</text:p>
          </table:table-cell>
          <table:covered-table-cell/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5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7">
            <text:p>57:01:0000000:1196</text:p>
          </table:table-cell>
          <table:covered-table-cell/>
          <table:table-cell office:value-type="float" office:value="607680" table:style-name="ce6">
            <text:p>60768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7">
            <text:p>57:02:0200101:278</text:p>
          </table:table-cell>
          <table:covered-table-cell/>
          <table:table-cell office:value-type="float" office:value="106892.1" table:style-name="ce6">
            <text:p>106892,1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7">
            <text:p>57:03:0010301:373</text:p>
          </table:table-cell>
          <table:covered-table-cell/>
          <table:table-cell office:value-type="float" office:value="165862.97" table:style-name="ce6">
            <text:p>165862,97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7">
            <text:p>57:03:0050101:1896</text:p>
          </table:table-cell>
          <table:covered-table-cell/>
          <table:table-cell office:value-type="float" office:value="29842.400000000001" table:style-name="ce6">
            <text:p>29842,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7">
            <text:p>57:03:0050101:1897</text:p>
          </table:table-cell>
          <table:covered-table-cell/>
          <table:table-cell office:value-type="float" office:value="12238.45" table:style-name="ce6">
            <text:p>12238,4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7">
            <text:p>57:06:0030901:129</text:p>
          </table:table-cell>
          <table:covered-table-cell/>
          <table:table-cell office:value-type="float" office:value="51402" table:style-name="ce6">
            <text:p>5140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7">
            <text:p>57:07:0050128:39</text:p>
          </table:table-cell>
          <table:covered-table-cell/>
          <table:table-cell office:value-type="float" office:value="230888.82" table:style-name="ce6">
            <text:p>230888,8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7">
            <text:p>57:07:0880101:31</text:p>
          </table:table-cell>
          <table:covered-table-cell/>
          <table:table-cell office:value-type="float" office:value="158444" table:style-name="ce6">
            <text:p>15844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7">
            <text:p>57:07:1230101:460</text:p>
          </table:table-cell>
          <table:covered-table-cell/>
          <table:table-cell office:value-type="float" office:value="169650" table:style-name="ce6">
            <text:p>16965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7">
            <text:p>57:07:1330101:2</text:p>
          </table:table-cell>
          <table:covered-table-cell/>
          <table:table-cell office:value-type="float" office:value="112112" table:style-name="ce6">
            <text:p>11211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7">
            <text:p>57:08:0810101:275</text:p>
          </table:table-cell>
          <table:covered-table-cell/>
          <table:table-cell office:value-type="float" office:value="106448.68" table:style-name="ce6">
            <text:p>106448,68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7">
            <text:p>57:09:1120101:154</text:p>
          </table:table-cell>
          <table:covered-table-cell/>
          <table:table-cell office:value-type="float" office:value="155450" table:style-name="ce6">
            <text:p>15545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7">
            <text:p>57:09:1120101:155</text:p>
          </table:table-cell>
          <table:covered-table-cell/>
          <table:table-cell office:value-type="float" office:value="153900" table:style-name="ce6">
            <text:p>15390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7">
            <text:p>57:10:0030101:3506</text:p>
          </table:table-cell>
          <table:covered-table-cell/>
          <table:table-cell office:value-type="float" office:value="234202.5" table:style-name="ce6">
            <text:p>234202,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7">
            <text:p>57:10:0030101:3507</text:p>
          </table:table-cell>
          <table:covered-table-cell/>
          <table:table-cell office:value-type="float" office:value="236587.5" table:style-name="ce6">
            <text:p>236587,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7">
            <text:p>57:10:0030801:242</text:p>
          </table:table-cell>
          <table:covered-table-cell/>
          <table:table-cell office:value-type="float" office:value="106362.3" table:style-name="ce6">
            <text:p>106362,3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7">
            <text:p>57:10:0045601:91</text:p>
          </table:table-cell>
          <table:covered-table-cell/>
          <table:table-cell office:value-type="float" office:value="190606.07999999999" table:style-name="ce6">
            <text:p>190606,08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7">
            <text:p>57:10:0940101:1842</text:p>
          </table:table-cell>
          <table:covered-table-cell/>
          <table:table-cell office:value-type="float" office:value="1058607" table:style-name="ce6">
            <text:p>1058607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7">
            <text:p>57:10:0940101:353</text:p>
          </table:table-cell>
          <table:covered-table-cell/>
          <table:table-cell office:value-type="float" office:value="456890" table:style-name="ce6">
            <text:p>45689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7">
            <text:p>57:10:1180101:63</text:p>
          </table:table-cell>
          <table:covered-table-cell/>
          <table:table-cell office:value-type="float" office:value="99211.199999999997" table:style-name="ce6">
            <text:p>99211,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7">
            <text:p>57:10:1240101:281</text:p>
          </table:table-cell>
          <table:covered-table-cell/>
          <table:table-cell office:value-type="float" office:value="441413.72" table:style-name="ce6">
            <text:p>441413,7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7">
            <text:p>57:10:1240101:285</text:p>
          </table:table-cell>
          <table:covered-table-cell/>
          <table:table-cell office:value-type="float" office:value="442869.57" table:style-name="ce6">
            <text:p>442869,57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7">
            <text:p>57:10:1240101:85</text:p>
          </table:table-cell>
          <table:covered-table-cell/>
          <table:table-cell office:value-type="float" office:value="436755" table:style-name="ce6">
            <text:p>43675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7">
            <text:p>57:10:1240101:92</text:p>
          </table:table-cell>
          <table:covered-table-cell/>
          <table:table-cell office:value-type="float" office:value="436755" table:style-name="ce6">
            <text:p>43675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7">
            <text:p>57:10:1260101:1011</text:p>
          </table:table-cell>
          <table:covered-table-cell/>
          <table:table-cell office:value-type="float" office:value="411180" table:style-name="ce6">
            <text:p>41118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7">
            <text:p>57:10:1260101:168</text:p>
          </table:table-cell>
          <table:covered-table-cell/>
          <table:table-cell office:value-type="float" office:value="436755" table:style-name="ce6">
            <text:p>43675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7">
            <text:p>57:10:1260101:233</text:p>
          </table:table-cell>
          <table:covered-table-cell/>
          <table:table-cell office:value-type="float" office:value="582223.54" table:style-name="ce6">
            <text:p>582223,5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7">
            <text:p>57:10:1260101:252</text:p>
          </table:table-cell>
          <table:covered-table-cell/>
          <table:table-cell office:value-type="float" office:value="715288" table:style-name="ce6">
            <text:p>715288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7">
            <text:p>57:10:1260101:401</text:p>
          </table:table-cell>
          <table:covered-table-cell/>
          <table:table-cell office:value-type="float" office:value="470800.64000000001" table:style-name="ce6">
            <text:p>470800,6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7">
            <text:p>57:10:1260101:641</text:p>
          </table:table-cell>
          <table:covered-table-cell/>
          <table:table-cell office:value-type="float" office:value="432390" table:style-name="ce6">
            <text:p>43239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7">
            <text:p>57:10:1410102:155</text:p>
          </table:table-cell>
          <table:covered-table-cell/>
          <table:table-cell office:value-type="float" office:value="32018.27" table:style-name="ce6">
            <text:p>32018,27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7">
            <text:p>57:10:1670101:269</text:p>
          </table:table-cell>
          <table:covered-table-cell/>
          <table:table-cell office:value-type="float" office:value="103992.15" table:style-name="ce6">
            <text:p>103992,1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7">
            <text:p>57:10:1920101:597</text:p>
          </table:table-cell>
          <table:covered-table-cell/>
          <table:table-cell office:value-type="float" office:value="295970.40000000002" table:style-name="ce6">
            <text:p>295970,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7">
            <text:p>57:10:1920201:1291</text:p>
          </table:table-cell>
          <table:covered-table-cell/>
          <table:table-cell office:value-type="float" office:value="307518.71999999997" table:style-name="ce6">
            <text:p>307518,7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7">
            <text:p>57:10:1920201:1292</text:p>
          </table:table-cell>
          <table:covered-table-cell/>
          <table:table-cell office:value-type="float" office:value="307518.71999999997" table:style-name="ce6">
            <text:p>307518,7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7">
            <text:p>57:10:1920201:1293</text:p>
          </table:table-cell>
          <table:covered-table-cell/>
          <table:table-cell office:value-type="float" office:value="307518.71999999997" table:style-name="ce6">
            <text:p>307518,7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7">
            <text:p>57:10:1920201:1294</text:p>
          </table:table-cell>
          <table:covered-table-cell/>
          <table:table-cell office:value-type="float" office:value="310622.40000000002" table:style-name="ce6">
            <text:p>310622,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7">
            <text:p>57:10:1920201:992</text:p>
          </table:table-cell>
          <table:covered-table-cell/>
          <table:table-cell office:value-type="float" office:value="442552.8" table:style-name="ce6">
            <text:p>442552,8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7">
            <text:p>57:10:2150101:401</text:p>
          </table:table-cell>
          <table:covered-table-cell/>
          <table:table-cell office:value-type="float" office:value="280134.40000000002" table:style-name="ce6">
            <text:p>280134,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7">
            <text:p>57:10:2150101:57</text:p>
          </table:table-cell>
          <table:covered-table-cell/>
          <table:table-cell office:value-type="float" office:value="333100.89" table:style-name="ce6">
            <text:p>333100,89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17">
            <text:p>57:10:2150101:612</text:p>
          </table:table-cell>
          <table:covered-table-cell/>
          <table:table-cell office:value-type="float" office:value="361955.09" table:style-name="ce6">
            <text:p>361955,09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17">
            <text:p>57:10:2150201:146</text:p>
          </table:table-cell>
          <table:covered-table-cell/>
          <table:table-cell office:value-type="float" office:value="462312" table:style-name="ce6">
            <text:p>46231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17">
            <text:p>57:10:2150201:148</text:p>
          </table:table-cell>
          <table:covered-table-cell/>
          <table:table-cell office:value-type="float" office:value="462312" table:style-name="ce6">
            <text:p>46231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17">
            <text:p>57:10:2150201:60</text:p>
          </table:table-cell>
          <table:covered-table-cell/>
          <table:table-cell office:value-type="float" office:value="476575" table:style-name="ce6">
            <text:p>47657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17">
            <text:p>57:10:2150201:67</text:p>
          </table:table-cell>
          <table:covered-table-cell/>
          <table:table-cell office:value-type="float" office:value="509274" table:style-name="ce6">
            <text:p>50927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17">
            <text:p>57:11:0041001:35</text:p>
          </table:table-cell>
          <table:covered-table-cell/>
          <table:table-cell office:value-type="float" office:value="52961.64" table:style-name="ce6">
            <text:p>52961,6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17">
            <text:p>57:11:0041101:36</text:p>
          </table:table-cell>
          <table:covered-table-cell/>
          <table:table-cell office:value-type="float" office:value="43363.85" table:style-name="ce6">
            <text:p>43363,8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17">
            <text:p>57:11:0310101:319</text:p>
          </table:table-cell>
          <table:covered-table-cell/>
          <table:table-cell office:value-type="float" office:value="216439.8" table:style-name="ce6">
            <text:p>216439,8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17">
            <text:p>57:11:0790101:11</text:p>
          </table:table-cell>
          <table:covered-table-cell/>
          <table:table-cell office:value-type="float" office:value="229513.2" table:style-name="ce6">
            <text:p>229513,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17">
            <text:p>57:11:1630101:335</text:p>
          </table:table-cell>
          <table:covered-table-cell/>
          <table:table-cell office:value-type="float" office:value="224749.5" table:style-name="ce6">
            <text:p>224749,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17">
            <text:p>57:12:0000000:123</text:p>
          </table:table-cell>
          <table:covered-table-cell/>
          <table:table-cell office:value-type="float" office:value="15315.47" table:style-name="ce6">
            <text:p>15315,47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17">
            <text:p>57:12:0000000:210</text:p>
          </table:table-cell>
          <table:covered-table-cell/>
          <table:table-cell office:value-type="float" office:value="38.020000000000003" table:style-name="ce6">
            <text:p>38,0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17">
            <text:p>57:12:0000000:547</text:p>
          </table:table-cell>
          <table:covered-table-cell/>
          <table:table-cell office:value-type="float" office:value="35498.120000000003" table:style-name="ce6">
            <text:p>35498,1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17">
            <text:p>57:12:0550101:1088</text:p>
          </table:table-cell>
          <table:covered-table-cell/>
          <table:table-cell office:value-type="float" office:value="5855.08" table:style-name="ce6">
            <text:p>5855,08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17">
            <text:p>57:12:0550101:1089</text:p>
          </table:table-cell>
          <table:covered-table-cell/>
          <table:table-cell office:value-type="float" office:value="342.18" table:style-name="ce6">
            <text:p>342,18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17">
            <text:p>57:12:0550101:1090</text:p>
          </table:table-cell>
          <table:covered-table-cell/>
          <table:table-cell office:value-type="float" office:value="83088.72" table:style-name="ce6">
            <text:p>83088,7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17">
            <text:p>57:14:0040103:99</text:p>
          </table:table-cell>
          <table:covered-table-cell/>
          <table:table-cell office:value-type="float" office:value="539040" table:style-name="ce6">
            <text:p>53904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17">
            <text:p>57:15:0190101:654</text:p>
          </table:table-cell>
          <table:covered-table-cell/>
          <table:table-cell office:value-type="float" office:value="246939.45" table:style-name="ce6">
            <text:p>246939,4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17">
            <text:p>57:15:0280101:484</text:p>
          </table:table-cell>
          <table:covered-table-cell/>
          <table:table-cell office:value-type="float" office:value="270250" table:style-name="ce6">
            <text:p>27025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17">
            <text:p>57:15:0280101:485</text:p>
          </table:table-cell>
          <table:covered-table-cell/>
          <table:table-cell office:value-type="float" office:value="270250" table:style-name="ce6">
            <text:p>27025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17">
            <text:p>57:15:0390101:130</text:p>
          </table:table-cell>
          <table:covered-table-cell/>
          <table:table-cell office:value-type="float" office:value="768644.03" table:style-name="ce6">
            <text:p>768644,03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17">
            <text:p>57:16:0260101:4</text:p>
          </table:table-cell>
          <table:covered-table-cell/>
          <table:table-cell office:value-type="float" office:value="244080" table:style-name="ce6">
            <text:p>24408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17">
            <text:p>57:19:0430101:1003</text:p>
          </table:table-cell>
          <table:covered-table-cell/>
          <table:table-cell office:value-type="float" office:value="76993.61" table:style-name="ce6">
            <text:p>76993,61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17">
            <text:p>57:19:0440101:174</text:p>
          </table:table-cell>
          <table:covered-table-cell/>
          <table:table-cell office:value-type="float" office:value="89267.31" table:style-name="ce6">
            <text:p>89267,31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17">
            <text:p>57:21:0000000:1227</text:p>
          </table:table-cell>
          <table:covered-table-cell/>
          <table:table-cell office:value-type="float" office:value="443.45" table:style-name="ce6">
            <text:p>443,4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17">
            <text:p>57:21:0000000:40</text:p>
          </table:table-cell>
          <table:covered-table-cell/>
          <table:table-cell office:value-type="float" office:value="27319.32" table:style-name="ce6">
            <text:p>27319,3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17">
            <text:p>57:21:0000000:63</text:p>
          </table:table-cell>
          <table:covered-table-cell/>
          <table:table-cell office:value-type="float" office:value="54111.24" table:style-name="ce6">
            <text:p>54111,2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17">
            <text:p>57:21:0020601:269</text:p>
          </table:table-cell>
          <table:covered-table-cell/>
          <table:table-cell office:value-type="float" office:value="22.5" table:style-name="ce6">
            <text:p>22,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2" table:number-rows-spanned="1" table:style-name="ce17">
            <text:p>57:22:0470101:74</text:p>
          </table:table-cell>
          <table:covered-table-cell/>
          <table:table-cell office:value-type="float" office:value="427504" table:style-name="ce6">
            <text:p>42750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2" table:number-rows-spanned="1" table:style-name="ce17">
            <text:p>57:22:0620101:603</text:p>
          </table:table-cell>
          <table:covered-table-cell/>
          <table:table-cell office:value-type="float" office:value="843581.55" table:style-name="ce6">
            <text:p>843581,5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2" table:number-rows-spanned="1" table:style-name="ce17">
            <text:p>57:22:0740101:2482</text:p>
          </table:table-cell>
          <table:covered-table-cell/>
          <table:table-cell office:value-type="float" office:value="5584.56" table:style-name="ce6">
            <text:p>5584,56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2" table:number-rows-spanned="1" table:style-name="ce17">
            <text:p>57:22:0830104:189</text:p>
          </table:table-cell>
          <table:covered-table-cell/>
          <table:table-cell office:value-type="float" office:value="345879.17" table:style-name="ce6">
            <text:p>345879,17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2" table:number-rows-spanned="1" table:style-name="ce17">
            <text:p>57:22:0940101:21</text:p>
          </table:table-cell>
          <table:covered-table-cell/>
          <table:table-cell office:value-type="float" office:value="547050" table:style-name="ce6">
            <text:p>547050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2" table:number-rows-spanned="1" table:style-name="ce17">
            <text:p>57:22:1400102:310</text:p>
          </table:table-cell>
          <table:covered-table-cell/>
          <table:table-cell office:value-type="float" office:value="288288" table:style-name="ce6">
            <text:p>288288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2" table:number-rows-spanned="1" table:style-name="ce17">
            <text:p>57:25:0020904:657</text:p>
          </table:table-cell>
          <table:covered-table-cell/>
          <table:table-cell office:value-type="float" office:value="243145.26" table:style-name="ce6">
            <text:p>243145,26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2" table:number-rows-spanned="1" table:style-name="ce17">
            <text:p>57:25:0021201:2403</text:p>
          </table:table-cell>
          <table:covered-table-cell/>
          <table:table-cell office:value-type="float" office:value="131322" table:style-name="ce6">
            <text:p>13132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2" table:number-rows-spanned="1" table:style-name="ce17">
            <text:p>57:25:0021201:406</text:p>
          </table:table-cell>
          <table:covered-table-cell/>
          <table:table-cell office:value-type="float" office:value="283384.64" table:style-name="ce6">
            <text:p>283384,6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2" table:number-rows-spanned="1" table:style-name="ce17">
            <text:p>57:25:0021212:913</text:p>
          </table:table-cell>
          <table:covered-table-cell/>
          <table:table-cell office:value-type="float" office:value="42007.9" table:style-name="ce6">
            <text:p>42007,9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2" table:number-rows-spanned="1" table:style-name="ce17">
            <text:p>57:25:0030503:815</text:p>
          </table:table-cell>
          <table:covered-table-cell/>
          <table:table-cell office:value-type="float" office:value="9625439.9499999993" table:style-name="ce6">
            <text:p>9625439,95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2" table:number-rows-spanned="1" table:style-name="ce17">
            <text:p>57:25:0030503:816</text:p>
          </table:table-cell>
          <table:covered-table-cell/>
          <table:table-cell office:value-type="float" office:value="1888333.2" table:style-name="ce6">
            <text:p>1888333,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2" table:number-rows-spanned="1" table:style-name="ce17">
            <text:p>57:25:0040237:1638</text:p>
          </table:table-cell>
          <table:covered-table-cell/>
          <table:table-cell office:value-type="float" office:value="42699.72" table:style-name="ce6">
            <text:p>42699,7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2" table:number-rows-spanned="1" table:style-name="ce17">
            <text:p>57:25:0040311:3689</text:p>
          </table:table-cell>
          <table:covered-table-cell/>
          <table:table-cell office:value-type="float" office:value="45490.8" table:style-name="ce6">
            <text:p>45490,8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2" table:number-rows-spanned="1" table:style-name="ce17">
            <text:p>57:26:0010219:229</text:p>
          </table:table-cell>
          <table:covered-table-cell/>
          <table:table-cell office:value-type="float" office:value="47869.919999999998" table:style-name="ce6">
            <text:p>47869,92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9">
            <text:p>84</text:p>
          </table:table-cell>
          <table:table-cell office:value-type="string" table:number-columns-spanned="2" table:number-rows-spanned="1" table:style-name="ce17">
            <text:p>57:26:0010324:714</text:p>
          </table:table-cell>
          <table:covered-table-cell/>
          <table:table-cell office:value-type="float" office:value="179835.84" table:style-name="ce7">
            <text:p>179835,84</text:p>
          </table:table-cell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7">
            <text:p>06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6">
          <table:table-cell office:value-type="string" table:number-columns-spanned="7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style-name="ce5">
            <text:p>№ п/п</text:p>
          </table:table-cell>
          <table:table-cell office:value-type="string" table:number-columns-spanned="3" table:number-rows-spanned="1" table:style-name="ce15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3" table:number-rows-spanned="1" table:style-name="ce17">
            <text:p>57:01:0000000:1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3" table:number-rows-spanned="1" table:style-name="ce17">
            <text:p>57:01:0000000:63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3" table:number-rows-spanned="1" table:style-name="ce17">
            <text:p>57:01:0030101:23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3" table:number-rows-spanned="1" table:style-name="ce17">
            <text:p>57:06:0050102:79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3" table:number-rows-spanned="1" table:style-name="ce17">
            <text:p>57:07:0030101:420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3" table:number-rows-spanned="1" table:style-name="ce17">
            <text:p>57:07:0040202:115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3" table:number-rows-spanned="1" table:style-name="ce17">
            <text:p>57:07:0040301:175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3" table:number-rows-spanned="1" table:style-name="ce17">
            <text:p>57:07:0040301:3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3" table:number-rows-spanned="1" table:style-name="ce17">
            <text:p>57:09:1020101:32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3" table:number-rows-spanned="1" table:style-name="ce17">
            <text:p>57:10:0000000:17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3" table:number-rows-spanned="1" table:style-name="ce17">
            <text:p>57:10:0000000:211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3" table:number-rows-spanned="1" table:style-name="ce17">
            <text:p>57:10:0000000:2660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3" table:number-rows-spanned="1" table:style-name="ce17">
            <text:p>57:10:0000000:32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3" table:number-rows-spanned="1" table:style-name="ce17">
            <text:p>57:10:0000000:3276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3" table:number-rows-spanned="1" table:style-name="ce17">
            <text:p>57:10:0000000:93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3" table:number-rows-spanned="1" table:style-name="ce17">
            <text:p>57:10:0011101:151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3" table:number-rows-spanned="1" table:style-name="ce17">
            <text:p>57:10:0011101:152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3" table:number-rows-spanned="1" table:style-name="ce17">
            <text:p>57:10:0021501: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3" table:number-rows-spanned="1" table:style-name="ce17">
            <text:p>57:10:0022701:1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3" table:number-rows-spanned="1" table:style-name="ce17">
            <text:p>57:10:0030101:2386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3" table:number-rows-spanned="1" table:style-name="ce17">
            <text:p>57:10:0030801:13540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3" table:number-rows-spanned="1" table:style-name="ce17">
            <text:p>57:10:0030801:16253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3" table:number-rows-spanned="1" table:style-name="ce17">
            <text:p>57:10:0030801:20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3" table:number-rows-spanned="1" table:style-name="ce17">
            <text:p>57:10:0030801:6156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3" table:number-rows-spanned="1" table:style-name="ce17">
            <text:p>57:10:0030801:6160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3" table:number-rows-spanned="1" table:style-name="ce17">
            <text:p>57:10:0030801:913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3" table:number-rows-spanned="1" table:style-name="ce17">
            <text:p>57:10:0050101:186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3" table:number-rows-spanned="1" table:style-name="ce17">
            <text:p>57:10:0050101:201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3" table:number-rows-spanned="1" table:style-name="ce17">
            <text:p>57:10:0050101:215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3" table:number-rows-spanned="1" table:style-name="ce17">
            <text:p>57:10:0050101:215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3" table:number-rows-spanned="1" table:style-name="ce17">
            <text:p>57:10:0050101:236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3" table:number-rows-spanned="1" table:style-name="ce17">
            <text:p>57:10:0050101:260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3" table:number-rows-spanned="1" table:style-name="ce17">
            <text:p>57:10:0050101:349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3" table:number-rows-spanned="1" table:style-name="ce17">
            <text:p>57:10:0050101:624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3" table:number-rows-spanned="1" table:style-name="ce17">
            <text:p>57:10:0050101:6252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3" table:number-rows-spanned="1" table:style-name="ce17">
            <text:p>57:10:0060101:766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3" table:number-rows-spanned="1" table:style-name="ce17">
            <text:p>57:10:0070101:307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3" table:number-rows-spanned="1" table:style-name="ce17">
            <text:p>57:10:0070101:433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3" table:number-rows-spanned="1" table:style-name="ce17">
            <text:p>57:10:0440101:6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3" table:number-rows-spanned="1" table:style-name="ce17">
            <text:p>57:10:0450101:19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3" table:number-rows-spanned="1" table:style-name="ce17">
            <text:p>57:10:0520101:253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3" table:number-rows-spanned="1" table:style-name="ce17">
            <text:p>57:10:0940101:2362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3" table:number-rows-spanned="1" table:style-name="ce17">
            <text:p>57:10:0940101:67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3" table:number-rows-spanned="1" table:style-name="ce17">
            <text:p>57:10:1030101:365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3" table:number-rows-spanned="1" table:style-name="ce17">
            <text:p>57:10:1250101:1421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3" table:number-rows-spanned="1" table:style-name="ce17">
            <text:p>57:10:1250101:1836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3" table:number-rows-spanned="1" table:style-name="ce17">
            <text:p>57:10:1250102:12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3" table:number-rows-spanned="1" table:style-name="ce17">
            <text:p>57:10:1250102:1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3" table:number-rows-spanned="1" table:style-name="ce17">
            <text:p>57:10:1250102:51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3" table:number-rows-spanned="1" table:style-name="ce17">
            <text:p>57:10:1250102:53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3" table:number-rows-spanned="1" table:style-name="ce17">
            <text:p>57:10:1250102:5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3" table:number-rows-spanned="1" table:style-name="ce17">
            <text:p>57:10:1250102:70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3" table:number-rows-spanned="1" table:style-name="ce17">
            <text:p>57:10:1320101:1115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3" table:number-rows-spanned="1" table:style-name="ce17">
            <text:p>57:10:1330101:1196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3" table:number-rows-spanned="1" table:style-name="ce17">
            <text:p>57:10:1650101:230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3" table:number-rows-spanned="1" table:style-name="ce17">
            <text:p>57:10:1650101:930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3" table:number-rows-spanned="1" table:style-name="ce17">
            <text:p>57:10:1680101:1163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3" table:number-rows-spanned="1" table:style-name="ce17">
            <text:p>57:10:1680101:87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3" table:number-rows-spanned="1" table:style-name="ce17">
            <text:p>57:10:1920201:812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3" table:number-rows-spanned="1" table:style-name="ce17">
            <text:p>57:10:1920201:99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3" table:number-rows-spanned="1" table:style-name="ce17">
            <text:p>57:10:2150101:795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3" table:number-rows-spanned="1" table:style-name="ce17">
            <text:p>57:10:2150201:32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3" table:number-rows-spanned="1" table:style-name="ce17">
            <text:p>57:10:2160101:71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3" table:number-rows-spanned="1" table:style-name="ce17">
            <text:p>57:11:0000000:14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3" table:number-rows-spanned="1" table:style-name="ce17">
            <text:p>57:11:0010101:60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3" table:number-rows-spanned="1" table:style-name="ce17">
            <text:p>57:11:2390101:63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3" table:number-rows-spanned="1" table:style-name="ce17">
            <text:p>57:15:0230101:112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3" table:number-rows-spanned="1" table:style-name="ce17">
            <text:p>57:16:0010101:14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3" table:number-rows-spanned="1" table:style-name="ce17">
            <text:p>57:16:0010101:14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3" table:number-rows-spanned="1" table:style-name="ce17">
            <text:p>57:16:0010101:19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3" table:number-rows-spanned="1" table:style-name="ce17">
            <text:p>57:16:0010101:426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3" table:number-rows-spanned="1" table:style-name="ce17">
            <text:p>57:16:0310101:8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3" table:number-rows-spanned="1" table:style-name="ce17">
            <text:p>57:23:0000000:36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3" table:number-rows-spanned="1" table:style-name="ce17">
            <text:p>57:23:0220101:155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3" table:number-rows-spanned="1" table:style-name="ce17">
            <text:p>57:25:0000000:389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3" table:number-rows-spanned="1" table:style-name="ce17">
            <text:p>57:25:0000000:4331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3" table:number-rows-spanned="1" table:style-name="ce17">
            <text:p>57:25:0000000:4765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3" table:number-rows-spanned="1" table:style-name="ce17">
            <text:p>57:25:0000000:476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3" table:number-rows-spanned="1" table:style-name="ce17">
            <text:p>57:25:0000000:6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3" table:number-rows-spanned="1" table:style-name="ce17">
            <text:p>57:25:0020534:11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3" table:number-rows-spanned="1" table:style-name="ce17">
            <text:p>57:25:0020534:1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3" table:number-rows-spanned="1" table:style-name="ce17">
            <text:p>57:25:0020537:3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3" table:number-rows-spanned="1" table:style-name="ce17">
            <text:p>57:25:0020537:31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3" table:number-rows-spanned="1" table:style-name="ce17">
            <text:p>57:25:0020537: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3" table:number-rows-spanned="1" table:style-name="ce17">
            <text:p>57:25:0020703:23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3" table:number-rows-spanned="1" table:style-name="ce17">
            <text:p>57:25:0020703:2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3" table:number-rows-spanned="1" table:style-name="ce17">
            <text:p>57:25:0020704:1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3" table:number-rows-spanned="1" table:style-name="ce17">
            <text:p>57:25:0021315:112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3" table:number-rows-spanned="1" table:style-name="ce17">
            <text:p>57:25:0021504:119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3" table:number-rows-spanned="1" table:style-name="ce17">
            <text:p>57:25:0021533:338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3" table:number-rows-spanned="1" table:style-name="ce17">
            <text:p>57:25:0030518:2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3" table:number-rows-spanned="1" table:style-name="ce17">
            <text:p>57:25:0040408:2837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3" table:number-rows-spanned="1" table:style-name="ce17">
            <text:p>57:25:0040408:383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3" table:number-rows-spanned="1" table:style-name="ce17">
            <text:p>57:26:0010313:275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3" table:number-rows-spanned="1" table:style-name="ce17">
            <text:p>57:27:0020602:24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3" table:number-rows-spanned="1" table:style-name="ce17">
            <text:p>57:27:0020610:21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9">
            <text:p>97</text:p>
          </table:table-cell>
          <table:table-cell office:value-type="string" table:number-columns-spanned="3" table:number-rows-spanned="1" table:style-name="ce17">
            <text:p>57:27:0020713:25</text:p>
          </table:table-cell>
          <table:covered-table-cell table:number-columns-repeated="2"/>
          <table:table-cell office:value-type="string" table:number-columns-spanned="2" table:number-rows-spanned="1" table:style-name="ce17">
            <text:p>10.08.2026</text:p>
          </table:table-cell>
          <table:covered-table-cell/>
          <table:table-cell office:value-type="string" table:style-name="ce7">
            <text:p>06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8">
          <table:table-cell office:value-type="string" table:number-columns-spanned="7" table:number-rows-spanned="1" table:style-name="ce15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office:value-type="string" table:number-columns-spanned="4" table:number-rows-spanned="1" table:style-name="ce15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1">
            <text:p>992DEC2F2A36BBD534D9DCB534B87354AFAC36E2416321120066928F4CBF2E7A64B044B01D31202CD5B0DF072E098F978494655795C1806E9D85AF6481143398</text:p>
            <text:p/>
          </table:table-cell>
          <table:covered-table-cell table:number-columns-repeated="2"/>
          <table:table-cell table:number-columns-repeated="16377"/>
        </table:table-row>
        <table:table-row table:number-rows-repeated="3" table:style-name="ro1">
          <table:table-cell table:number-columns-repeated="16384"/>
        </table:table-row>
        <table:table-row table:style-name="ro10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style-name="ce11"/>
          <table:table-cell table:number-columns-spanned="2" table:number-rows-spanned="1" table:style-name="ce20"/>
          <table:covered-table-cell/>
          <table:table-cell table:style-name="ce11"/>
          <table:table-cell office:value-type="string" table:style-name="ce10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2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36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8-20T11:09:50Z</dc:date>
    <meta:editing-cycles>6</meta:editing-cycles>
    <meta:editing-duration>PT1452S</meta:editing-duration>
  </office:meta>
</office:document-meta>
</file>