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381</text:p>
          </table:table-cell>
          <table:table-cell table:number-columns-repeated="4" table:style-name="ce1"/>
          <table:table-cell office:value-type="string" table:style-name="ce2">
            <text:p>20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4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4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7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33" table:style-name="ce4">
            <text:p>33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54" table:style-name="ce4">
            <text:p>54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8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8">
            <text:p>57:25:0030954:159</text:p>
          </table:table-cell>
          <table:covered-table-cell/>
          <table:table-cell office:value-type="float" office:value="1394661.77" table:style-name="ce4">
            <text:p>1394661,77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8">
            <text:p>57:25:0040322:2388</text:p>
          </table:table-cell>
          <table:covered-table-cell/>
          <table:table-cell office:value-type="float" office:value="4121807.05" table:style-name="ce4">
            <text:p>4121807,05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8">
            <text:p>57:25:0040308:3543</text:p>
          </table:table-cell>
          <table:covered-table-cell/>
          <table:table-cell office:value-type="float" office:value="2845006.25" table:style-name="ce4">
            <text:p>2845006,25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8">
            <text:p>57:10:1850101:291</text:p>
          </table:table-cell>
          <table:covered-table-cell/>
          <table:table-cell office:value-type="float" office:value="1023093.32" table:style-name="ce4">
            <text:p>1023093,32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8">
            <text:p>57:10:1090101:1995</text:p>
          </table:table-cell>
          <table:covered-table-cell/>
          <table:table-cell office:value-type="float" office:value="462237.68" table:style-name="ce4">
            <text:p>462237,68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8">
            <text:p>57:25:0031111:269</text:p>
          </table:table-cell>
          <table:covered-table-cell/>
          <table:table-cell office:value-type="float" office:value="451425.37" table:style-name="ce4">
            <text:p>451425,37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8">
            <text:p>57:10:0011201:291</text:p>
          </table:table-cell>
          <table:covered-table-cell/>
          <table:table-cell office:value-type="float" office:value="982061.03" table:style-name="ce4">
            <text:p>982061,03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8">
            <text:p>57:10:1100101:1794</text:p>
          </table:table-cell>
          <table:covered-table-cell/>
          <table:table-cell office:value-type="float" office:value="8055792.4699999997" table:style-name="ce4">
            <text:p>8055792,47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8">
            <text:p>57:14:1080101:186</text:p>
          </table:table-cell>
          <table:covered-table-cell/>
          <table:table-cell office:value-type="float" office:value="535972.53" table:style-name="ce4">
            <text:p>535972,53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8">
            <text:p>57:10:1660101:3029</text:p>
          </table:table-cell>
          <table:covered-table-cell/>
          <table:table-cell office:value-type="float" office:value="1845802" table:style-name="ce4">
            <text:p>1845802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8">
            <text:p>57:07:0870101:249</text:p>
          </table:table-cell>
          <table:covered-table-cell/>
          <table:table-cell office:value-type="float" office:value="969065.65" table:style-name="ce4">
            <text:p>969065,65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8">
            <text:p>57:10:1230101:2228</text:p>
          </table:table-cell>
          <table:covered-table-cell/>
          <table:table-cell office:value-type="float" office:value="3222403.32" table:style-name="ce4">
            <text:p>3222403,32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8">
            <text:p>57:22:0550101:292</text:p>
          </table:table-cell>
          <table:covered-table-cell/>
          <table:table-cell office:value-type="float" office:value="1069969.3999999999" table:style-name="ce4">
            <text:p>1069969,4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8">
            <text:p>57:10:0010201:11359</text:p>
          </table:table-cell>
          <table:covered-table-cell/>
          <table:table-cell office:value-type="float" office:value="3071210.86" table:style-name="ce4">
            <text:p>3071210,86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8">
            <text:p>57:10:0290101:1402</text:p>
          </table:table-cell>
          <table:covered-table-cell/>
          <table:table-cell office:value-type="float" office:value="1835942.13" table:style-name="ce4">
            <text:p>1835942,13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8">
            <text:p>57:10:2030101:394</text:p>
          </table:table-cell>
          <table:covered-table-cell/>
          <table:table-cell office:value-type="float" office:value="2339692.1800000002" table:style-name="ce4">
            <text:p>2339692,18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8">
            <text:p>57:14:1080101:185</text:p>
          </table:table-cell>
          <table:covered-table-cell/>
          <table:table-cell office:value-type="float" office:value="996395.78" table:style-name="ce4">
            <text:p>996395,78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8">
            <text:p>57:06:0031501:588</text:p>
          </table:table-cell>
          <table:covered-table-cell/>
          <table:table-cell office:value-type="float" office:value="319954.21999999997" table:style-name="ce4">
            <text:p>319954,22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8">
            <text:p>57:11:0021601:594</text:p>
          </table:table-cell>
          <table:covered-table-cell/>
          <table:table-cell office:value-type="float" office:value="475418.4" table:style-name="ce4">
            <text:p>475418,4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8">
            <text:p>57:27:0020213:133</text:p>
          </table:table-cell>
          <table:covered-table-cell/>
          <table:table-cell office:value-type="float" office:value="1465536.16" table:style-name="ce4">
            <text:p>1465536,16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2" table:number-rows-spanned="1" table:style-name="ce8">
            <text:p>57:10:0030801:22672</text:p>
          </table:table-cell>
          <table:covered-table-cell/>
          <table:table-cell office:value-type="float" office:value="2440110.33" table:style-name="ce4">
            <text:p>2440110,33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2" table:number-rows-spanned="1" table:style-name="ce8">
            <text:p>57:27:0020710:311</text:p>
          </table:table-cell>
          <table:covered-table-cell/>
          <table:table-cell office:value-type="float" office:value="2025476.46" table:style-name="ce4">
            <text:p>2025476,46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2" table:number-rows-spanned="1" table:style-name="ce8">
            <text:p>57:22:1130101:342</text:p>
          </table:table-cell>
          <table:covered-table-cell/>
          <table:table-cell office:value-type="float" office:value="1274855.3500000001" table:style-name="ce4">
            <text:p>1274855,35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2" table:number-rows-spanned="1" table:style-name="ce8">
            <text:p>57:27:0020216:131</text:p>
          </table:table-cell>
          <table:covered-table-cell/>
          <table:table-cell office:value-type="float" office:value="1363326.08" table:style-name="ce4">
            <text:p>1363326,08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2" table:number-rows-spanned="1" table:style-name="ce8">
            <text:p>57:25:0000000:7379</text:p>
          </table:table-cell>
          <table:covered-table-cell/>
          <table:table-cell office:value-type="float" office:value="2889811.47" table:style-name="ce4">
            <text:p>2889811,47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2" table:number-rows-spanned="1" table:style-name="ce8">
            <text:p>57:25:0000000:7376</text:p>
          </table:table-cell>
          <table:covered-table-cell/>
          <table:table-cell office:value-type="float" office:value="430273.74" table:style-name="ce4">
            <text:p>430273,74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2" table:number-rows-spanned="1" table:style-name="ce8">
            <text:p>57:25:0010806:278</text:p>
          </table:table-cell>
          <table:covered-table-cell/>
          <table:table-cell office:value-type="float" office:value="9690.84" table:style-name="ce4">
            <text:p>9690,84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2" table:number-rows-spanned="1" table:style-name="ce8">
            <text:p>57:25:0000000:7378</text:p>
          </table:table-cell>
          <table:covered-table-cell/>
          <table:table-cell office:value-type="float" office:value="732628.26" table:style-name="ce4">
            <text:p>732628,26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2" table:number-rows-spanned="1" table:style-name="ce8">
            <text:p>57:25:0000000:7377</text:p>
          </table:table-cell>
          <table:covered-table-cell/>
          <table:table-cell office:value-type="float" office:value="587265.51" table:style-name="ce4">
            <text:p>587265,51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2" table:number-rows-spanned="1" table:style-name="ce8">
            <text:p>57:25:0000000:7380</text:p>
          </table:table-cell>
          <table:covered-table-cell/>
          <table:table-cell office:value-type="float" office:value="1292759.3899999999" table:style-name="ce4">
            <text:p>1292759,39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2" table:number-rows-spanned="1" table:style-name="ce8">
            <text:p>57:25:0020231:370</text:p>
          </table:table-cell>
          <table:covered-table-cell/>
          <table:table-cell office:value-type="float" office:value="829229.4" table:style-name="ce4">
            <text:p>829229,4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2" table:number-rows-spanned="1" table:style-name="ce8">
            <text:p>57:25:0040321:2809</text:p>
          </table:table-cell>
          <table:covered-table-cell/>
          <table:table-cell office:value-type="float" office:value="315208.2" table:style-name="ce4">
            <text:p>315208,2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2" table:number-rows-spanned="1" table:style-name="ce8">
            <text:p>57:10:0040101:12006</text:p>
          </table:table-cell>
          <table:covered-table-cell/>
          <table:table-cell office:value-type="float" office:value="337579.56" table:style-name="ce4">
            <text:p>337579,56</text:p>
          </table:table-cell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8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8">
            <text:p>57:25:0030405:46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8">
            <text:p>57:26:0010413:1093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8">
            <text:p>57:25:0021304:524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8">
            <text:p>57:25:0020422:1220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8">
            <text:p>57:25:0030407:106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8">
            <text:p>57:10:2160101:785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8">
            <text:p>57:20:0000000:618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8">
            <text:p>57:25:0010705:303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8">
            <text:p>57:23:0010202:497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8">
            <text:p>57:25:0030407:109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8">
            <text:p>57:10:0000000:2022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8">
            <text:p>57:05:0010202:398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8">
            <text:p>57:10:0000000:1762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8">
            <text:p>57:10:0000000:1778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8">
            <text:p>57:09:0030404:457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8">
            <text:p>57:10:1240101:990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8">
            <text:p>57:25:0000000:5575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8">
            <text:p>57:25:0010211:151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8">
            <text:p>57:10:2160101:1271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8">
            <text:p>57:10:2160101:1180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8">
            <text:p>57:10:0000000:3550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8">
            <text:p>57:10:2790101:1517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8">
            <text:p>57:06:0860101:375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8">
            <text:p>57:25:0040304:2238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8">
            <text:p>57:25:0021212:466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8">
            <text:p>57:10:0000000:2344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8">
            <text:p>57:10:1690101:1035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8">
            <text:p>57:10:0011101:175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8">
            <text:p>57:25:0020512:551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8">
            <text:p>57:10:0000000:3480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8">
            <text:p>57:10:0000000:3560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8">
            <text:p>57:06:0520101:413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8">
            <text:p>57:10:0000000:1731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8">
            <text:p>57:25:0021315:593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8">
            <text:p>57:27:0020504:280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8">
            <text:p>57:20:0830101:307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8">
            <text:p>57:10:0011201:265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8">
            <text:p>57:16:0410101:183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8">
            <text:p>57:25:0021315:367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8">
            <text:p>57:19:0010205:332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8">
            <text:p>57:21:0120101:594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8">
            <text:p>57:25:0010604:1201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8">
            <text:p>57:20:0410101:236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8">
            <text:p>57:25:0021315:434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3" table:number-rows-spanned="1" table:style-name="ce8">
            <text:p>57:21:0050101:277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3" table:number-rows-spanned="1" table:style-name="ce8">
            <text:p>57:25:0010147:40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3" table:number-rows-spanned="1" table:style-name="ce8">
            <text:p>57:25:0010603:1049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3" table:number-rows-spanned="1" table:style-name="ce8">
            <text:p>57:25:0021320:106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number-columns-spanned="3" table:number-rows-spanned="1" table:style-name="ce8">
            <text:p>57:25:0030957:85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number-columns-spanned="3" table:number-rows-spanned="1" table:style-name="ce8">
            <text:p>57:25:0031020:119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number-columns-spanned="3" table:number-rows-spanned="1" table:style-name="ce8">
            <text:p>57:25:0030957:67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number-columns-spanned="3" table:number-rows-spanned="1" table:style-name="ce8">
            <text:p>57:25:0030407:846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number-columns-spanned="3" table:number-rows-spanned="1" table:style-name="ce8">
            <text:p>57:25:0030957:68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number-columns-spanned="3" table:number-rows-spanned="1" table:style-name="ce8">
            <text:p>57:25:0030957:69</text:p>
          </table:table-cell>
          <table:covered-table-cell table:number-columns-repeated="2"/>
          <table:table-cell office:value-type="string" table:number-columns-spanned="2" table:number-rows-spanned="1" table:style-name="ce8">
            <text:p>07.08.2026</text:p>
          </table:table-cell>
          <table:covered-table-cell/>
          <table:table-cell office:value-type="string" table:style-name="ce4">
            <text:p>05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5">
            <text:p>92EA50858EB6AFC79BAA5E06F59615405FD38B20DE655627C34F002D2E7E5C105174138695C982BE17BC0976B31204C855CA1620B3058CFD4E43A375609E49BF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0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4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14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46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20T05:40:05Z</meta:creation-date>
    <dc:date>2026-08-20T11:05:21Z</dc:date>
    <meta:user-defined meta:name="AppVersion">3.1</meta:user-defined>
  </office:meta>
</office:document-meta>
</file>