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_1043__1080__1087__1077__1088__1089__1089__1099__1083__1082__1072_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FF" style:text-underline-style="none" style:text-underline-type="none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_1043__1080__1087__1077__1088__1089__1089__1099__1083__1082__1072_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FF" style:text-underline-style="none" style:text-underline-type="none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39.75pt" style:use-optimal-row-height="fals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38.25pt" style:use-optimal-row-height="false" fo:break-before="auto"/>
    </style:style>
    <style:style style:name="ro8" style:family="table-row">
      <style:table-row-properties style:row-height="75.75pt" style:use-optimal-row-height="false" fo:break-before="auto"/>
    </style:style>
    <style:style style:name="ro9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71</text:p>
          </table:table-cell>
          <table:table-cell table:number-columns-repeated="2" table:style-name="ce2"/>
          <table:table-cell office:value-type="string" table:style-name="ce4">
            <text:p>14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89" table:style-name="ce6">
            <text:p>189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00" table:style-name="ce7">
            <text:p>100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1040101:252</text:p>
          </table:table-cell>
          <table:table-cell office:value-type="float" office:value="56140.14" table:style-name="ce6">
            <text:p>56140,1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2:0000000:691</text:p>
          </table:table-cell>
          <table:table-cell office:value-type="float" office:value="422285.05" table:style-name="ce6">
            <text:p>422285,0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2:0010101:138</text:p>
          </table:table-cell>
          <table:table-cell office:value-type="float" office:value="33569.760000000002" table:style-name="ce6">
            <text:p>33569,7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2:0040203:354</text:p>
          </table:table-cell>
          <table:table-cell office:value-type="float" office:value="337464.72" table:style-name="ce6">
            <text:p>337464,7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2:0040204:262</text:p>
          </table:table-cell>
          <table:table-cell office:value-type="float" office:value="5642.98" table:style-name="ce6">
            <text:p>5642,9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2:0040204:263</text:p>
          </table:table-cell>
          <table:table-cell office:value-type="float" office:value="74472.45" table:style-name="ce6">
            <text:p>74472,4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2:0040204:264</text:p>
          </table:table-cell>
          <table:table-cell office:value-type="float" office:value="11191.12" table:style-name="ce6">
            <text:p>11191,1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2:0710101:633</text:p>
          </table:table-cell>
          <table:table-cell office:value-type="float" office:value="2558.37" table:style-name="ce6">
            <text:p>2558,3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2:0770101:269</text:p>
          </table:table-cell>
          <table:table-cell office:value-type="float" office:value="155306.5" table:style-name="ce6">
            <text:p>155306,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2:0780101:195</text:p>
          </table:table-cell>
          <table:table-cell office:value-type="float" office:value="56026.73" table:style-name="ce6">
            <text:p>56026,7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7:1320101:166</text:p>
          </table:table-cell>
          <table:table-cell office:value-type="float" office:value="54232" table:style-name="ce6">
            <text:p>5423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9:0000000:1638</text:p>
          </table:table-cell>
          <table:table-cell office:value-type="float" office:value="487620" table:style-name="ce6">
            <text:p>487620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09:0000000:233</text:p>
          </table:table-cell>
          <table:table-cell office:value-type="float" office:value="1801800" table:style-name="ce6">
            <text:p>1801800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11:0021701:13</text:p>
          </table:table-cell>
          <table:table-cell office:value-type="float" office:value="43721.49" table:style-name="ce6">
            <text:p>43721,49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11:0600102:38</text:p>
          </table:table-cell>
          <table:table-cell office:value-type="float" office:value="301916.44" table:style-name="ce6">
            <text:p>301916,4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1:0880101:1</text:p>
          </table:table-cell>
          <table:table-cell office:value-type="float" office:value="313728" table:style-name="ce6">
            <text:p>31372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3:0000000:833</text:p>
          </table:table-cell>
          <table:table-cell office:value-type="float" office:value="212320.22" table:style-name="ce6">
            <text:p>212320,2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3:0060201:240</text:p>
          </table:table-cell>
          <table:table-cell office:value-type="float" office:value="84962.28" table:style-name="ce6">
            <text:p>84962,2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3:0060401:434</text:p>
          </table:table-cell>
          <table:table-cell office:value-type="float" office:value="172154.07" table:style-name="ce6">
            <text:p>172154,0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3:0810101:1219</text:p>
          </table:table-cell>
          <table:table-cell office:value-type="float" office:value="380560.74" table:style-name="ce6">
            <text:p>380560,7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3:0850101:445</text:p>
          </table:table-cell>
          <table:table-cell office:value-type="float" office:value="134118" table:style-name="ce6">
            <text:p>13411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3:0850101:446</text:p>
          </table:table-cell>
          <table:table-cell office:value-type="float" office:value="67193.48" table:style-name="ce6">
            <text:p>67193,4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4:0010102:719</text:p>
          </table:table-cell>
          <table:table-cell office:value-type="float" office:value="16761" table:style-name="ce6">
            <text:p>16761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4:0010203:721</text:p>
          </table:table-cell>
          <table:table-cell office:value-type="float" office:value="341258.4" table:style-name="ce6">
            <text:p>341258,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4:0010207:194</text:p>
          </table:table-cell>
          <table:table-cell office:value-type="float" office:value="18616.919999999998" table:style-name="ce6">
            <text:p>18616,9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4:0030401:374</text:p>
          </table:table-cell>
          <table:table-cell office:value-type="float" office:value="59441.52" table:style-name="ce6">
            <text:p>59441,5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6:0210101:10</text:p>
          </table:table-cell>
          <table:table-cell office:value-type="float" office:value="267680.15999999997" table:style-name="ce6">
            <text:p>267680,1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9:0010302:244</text:p>
          </table:table-cell>
          <table:table-cell office:value-type="float" office:value="412141.52" table:style-name="ce6">
            <text:p>412141,5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9:0010302:245</text:p>
          </table:table-cell>
          <table:table-cell office:value-type="float" office:value="1469838.7" table:style-name="ce6">
            <text:p>1469838,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9:0800101:186</text:p>
          </table:table-cell>
          <table:table-cell office:value-type="float" office:value="340794.8" table:style-name="ce6">
            <text:p>340794,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20:0010202:539</text:p>
          </table:table-cell>
          <table:table-cell office:value-type="float" office:value="14490.32" table:style-name="ce6">
            <text:p>14490,3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20:0010212:303</text:p>
          </table:table-cell>
          <table:table-cell office:value-type="float" office:value="4258.8" table:style-name="ce6">
            <text:p>4258,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21:0250101:347</text:p>
          </table:table-cell>
          <table:table-cell office:value-type="float" office:value="289924.8" table:style-name="ce6">
            <text:p>289924,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22:0290101:74</text:p>
          </table:table-cell>
          <table:table-cell office:value-type="float" office:value="536940.24" table:style-name="ce6">
            <text:p>536940,2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22:0750101:566</text:p>
          </table:table-cell>
          <table:table-cell office:value-type="float" office:value="147884.88" table:style-name="ce6">
            <text:p>147884,8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22:1010101:731</text:p>
          </table:table-cell>
          <table:table-cell office:value-type="float" office:value="68.900000000000006" table:style-name="ce6">
            <text:p>68,9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22:1470101:253</text:p>
          </table:table-cell>
          <table:table-cell office:value-type="float" office:value="135762" table:style-name="ce6">
            <text:p>13576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23:0390101:380</text:p>
          </table:table-cell>
          <table:table-cell office:value-type="float" office:value="387144" table:style-name="ce6">
            <text:p>38714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24:0070101:1</text:p>
          </table:table-cell>
          <table:table-cell office:value-type="float" office:value="306544.5" table:style-name="ce6">
            <text:p>306544,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25:0020507:141</text:p>
          </table:table-cell>
          <table:table-cell office:value-type="float" office:value="1163452.5" table:style-name="ce6">
            <text:p>1163452,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25:0021422:462</text:p>
          </table:table-cell>
          <table:table-cell office:value-type="float" office:value="363312" table:style-name="ce6">
            <text:p>36331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25:0021422:463</text:p>
          </table:table-cell>
          <table:table-cell office:value-type="float" office:value="228391" table:style-name="ce6">
            <text:p>228391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25:0040219:1</text:p>
          </table:table-cell>
          <table:table-cell office:value-type="float" office:value="52335.4" table:style-name="ce6">
            <text:p>52335,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25:0040219:1023</text:p>
          </table:table-cell>
          <table:table-cell office:value-type="float" office:value="35907.910000000003" table:style-name="ce6">
            <text:p>35907,91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25:0040219:104</text:p>
          </table:table-cell>
          <table:table-cell office:value-type="float" office:value="41549.339999999997" table:style-name="ce6">
            <text:p>41549,3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25:0040219:1045</text:p>
          </table:table-cell>
          <table:table-cell office:value-type="float" office:value="59085.3" table:style-name="ce6">
            <text:p>59085,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25:0040219:105</text:p>
          </table:table-cell>
          <table:table-cell office:value-type="float" office:value="36100.57" table:style-name="ce6">
            <text:p>36100,5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25:0040219:108</text:p>
          </table:table-cell>
          <table:table-cell office:value-type="float" office:value="37937.599999999999" table:style-name="ce6">
            <text:p>37937,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25:0040219:11</text:p>
          </table:table-cell>
          <table:table-cell office:value-type="float" office:value="46429.68" table:style-name="ce6">
            <text:p>46429,6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style-name="ce9">
            <text:p>57:25:0040219:111</text:p>
          </table:table-cell>
          <table:table-cell office:value-type="float" office:value="56115" table:style-name="ce6">
            <text:p>5611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style-name="ce9">
            <text:p>57:25:0040219:112</text:p>
          </table:table-cell>
          <table:table-cell office:value-type="float" office:value="40479.18" table:style-name="ce6">
            <text:p>40479,1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style-name="ce9">
            <text:p>57:25:0040219:113</text:p>
          </table:table-cell>
          <table:table-cell office:value-type="float" office:value="42749.08" table:style-name="ce6">
            <text:p>42749,0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style-name="ce9">
            <text:p>57:25:0040219:114</text:p>
          </table:table-cell>
          <table:table-cell office:value-type="float" office:value="46328.75" table:style-name="ce6">
            <text:p>46328,7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style-name="ce9">
            <text:p>57:25:0040219:115</text:p>
          </table:table-cell>
          <table:table-cell office:value-type="float" office:value="42550.42" table:style-name="ce6">
            <text:p>42550,4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style-name="ce9">
            <text:p>57:25:0040219:116</text:p>
          </table:table-cell>
          <table:table-cell office:value-type="float" office:value="50006.7" table:style-name="ce6">
            <text:p>50006,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style-name="ce9">
            <text:p>57:25:0040219:118</text:p>
          </table:table-cell>
          <table:table-cell office:value-type="float" office:value="44965.23" table:style-name="ce6">
            <text:p>44965,2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style-name="ce9">
            <text:p>57:25:0040219:119</text:p>
          </table:table-cell>
          <table:table-cell office:value-type="float" office:value="45913" table:style-name="ce6">
            <text:p>4591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style-name="ce9">
            <text:p>57:25:0040219:120</text:p>
          </table:table-cell>
          <table:table-cell office:value-type="float" office:value="52981.32" table:style-name="ce6">
            <text:p>52981,3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style-name="ce9">
            <text:p>57:25:0040219:125</text:p>
          </table:table-cell>
          <table:table-cell office:value-type="float" office:value="40637.730000000003" table:style-name="ce6">
            <text:p>40637,7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style-name="ce9">
            <text:p>57:25:0040219:1254</text:p>
          </table:table-cell>
          <table:table-cell office:value-type="float" office:value="48672.78" table:style-name="ce6">
            <text:p>48672,7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style-name="ce9">
            <text:p>57:25:0040219:126</text:p>
          </table:table-cell>
          <table:table-cell office:value-type="float" office:value="40362.629999999997" table:style-name="ce6">
            <text:p>40362,6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style-name="ce9">
            <text:p>57:25:0040219:1269</text:p>
          </table:table-cell>
          <table:table-cell office:value-type="float" office:value="43078.42" table:style-name="ce6">
            <text:p>43078,4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style-name="ce9">
            <text:p>57:25:0040219:127</text:p>
          </table:table-cell>
          <table:table-cell office:value-type="float" office:value="39069.449999999997" table:style-name="ce6">
            <text:p>39069,4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style-name="ce9">
            <text:p>57:25:0040219:1284</text:p>
          </table:table-cell>
          <table:table-cell office:value-type="float" office:value="37935.800000000003" table:style-name="ce6">
            <text:p>37935,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style-name="ce9">
            <text:p>57:25:0040219:1289</text:p>
          </table:table-cell>
          <table:table-cell office:value-type="float" office:value="45858.25" table:style-name="ce6">
            <text:p>45858,2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style-name="ce9">
            <text:p>57:25:0040219:1292</text:p>
          </table:table-cell>
          <table:table-cell office:value-type="float" office:value="52125.06" table:style-name="ce6">
            <text:p>52125,0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style-name="ce9">
            <text:p>57:25:0040219:130</text:p>
          </table:table-cell>
          <table:table-cell office:value-type="float" office:value="41775.300000000003" table:style-name="ce6">
            <text:p>41775,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style-name="ce9">
            <text:p>57:25:0040219:131</text:p>
          </table:table-cell>
          <table:table-cell office:value-type="float" office:value="46534.06" table:style-name="ce6">
            <text:p>46534,0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style-name="ce9">
            <text:p>57:25:0040219:132</text:p>
          </table:table-cell>
          <table:table-cell office:value-type="float" office:value="48542.64" table:style-name="ce6">
            <text:p>48542,6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style-name="ce9">
            <text:p>57:25:0040219:134</text:p>
          </table:table-cell>
          <table:table-cell office:value-type="float" office:value="48517" table:style-name="ce6">
            <text:p>4851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style-name="ce9">
            <text:p>57:25:0040219:135</text:p>
          </table:table-cell>
          <table:table-cell office:value-type="float" office:value="46586.04" table:style-name="ce6">
            <text:p>46586,0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style-name="ce9">
            <text:p>57:25:0040219:139</text:p>
          </table:table-cell>
          <table:table-cell office:value-type="float" office:value="41351.519999999997" table:style-name="ce6">
            <text:p>41351,5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style-name="ce9">
            <text:p>57:25:0040219:149</text:p>
          </table:table-cell>
          <table:table-cell office:value-type="float" office:value="50666.25" table:style-name="ce6">
            <text:p>50666,2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style-name="ce9">
            <text:p>57:25:0040219:15</text:p>
          </table:table-cell>
          <table:table-cell office:value-type="float" office:value="46605.82" table:style-name="ce6">
            <text:p>46605,8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style-name="ce9">
            <text:p>57:25:0040219:152</text:p>
          </table:table-cell>
          <table:table-cell office:value-type="float" office:value="39305.279999999999" table:style-name="ce6">
            <text:p>39305,2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style-name="ce9">
            <text:p>57:25:0040219:157</text:p>
          </table:table-cell>
          <table:table-cell office:value-type="float" office:value="43322.11" table:style-name="ce6">
            <text:p>43322,11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style-name="ce9">
            <text:p>57:25:0040219:161</text:p>
          </table:table-cell>
          <table:table-cell office:value-type="float" office:value="41421.870000000003" table:style-name="ce6">
            <text:p>41421,8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style-name="ce9">
            <text:p>57:25:0040219:163</text:p>
          </table:table-cell>
          <table:table-cell office:value-type="float" office:value="41243.4" table:style-name="ce6">
            <text:p>41243,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style-name="ce9">
            <text:p>57:25:0040219:166</text:p>
          </table:table-cell>
          <table:table-cell office:value-type="float" office:value="44432.959999999999" table:style-name="ce6">
            <text:p>44432,9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style-name="ce9">
            <text:p>57:25:0040219:169</text:p>
          </table:table-cell>
          <table:table-cell office:value-type="float" office:value="43958.86" table:style-name="ce6">
            <text:p>43958,8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style-name="ce9">
            <text:p>57:25:0040219:171</text:p>
          </table:table-cell>
          <table:table-cell office:value-type="float" office:value="38216" table:style-name="ce6">
            <text:p>3821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style-name="ce9">
            <text:p>57:25:0040219:172</text:p>
          </table:table-cell>
          <table:table-cell office:value-type="float" office:value="42345.599999999999" table:style-name="ce6">
            <text:p>42345,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style-name="ce9">
            <text:p>57:25:0040219:176</text:p>
          </table:table-cell>
          <table:table-cell office:value-type="float" office:value="53333.279999999999" table:style-name="ce6">
            <text:p>53333,2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style-name="ce9">
            <text:p>57:25:0040219:183</text:p>
          </table:table-cell>
          <table:table-cell office:value-type="float" office:value="45157.74" table:style-name="ce6">
            <text:p>45157,7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style-name="ce9">
            <text:p>57:25:0040219:184</text:p>
          </table:table-cell>
          <table:table-cell office:value-type="float" office:value="39537.33" table:style-name="ce6">
            <text:p>39537,3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style-name="ce9">
            <text:p>57:25:0040219:199</text:p>
          </table:table-cell>
          <table:table-cell office:value-type="float" office:value="41540.620000000003" table:style-name="ce6">
            <text:p>41540,6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style-name="ce9">
            <text:p>57:25:0040219:2</text:p>
          </table:table-cell>
          <table:table-cell office:value-type="float" office:value="42276.07" table:style-name="ce6">
            <text:p>42276,0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style-name="ce9">
            <text:p>57:25:0040219:202</text:p>
          </table:table-cell>
          <table:table-cell office:value-type="float" office:value="37464.6" table:style-name="ce6">
            <text:p>37464,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style-name="ce9">
            <text:p>57:25:0040219:207</text:p>
          </table:table-cell>
          <table:table-cell office:value-type="float" office:value="42385.2" table:style-name="ce6">
            <text:p>42385,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style-name="ce9">
            <text:p>57:25:0040219:209</text:p>
          </table:table-cell>
          <table:table-cell office:value-type="float" office:value="65053.56" table:style-name="ce6">
            <text:p>65053,5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style-name="ce9">
            <text:p>57:25:0040219:215</text:p>
          </table:table-cell>
          <table:table-cell office:value-type="float" office:value="40892.720000000001" table:style-name="ce6">
            <text:p>40892,7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style-name="ce9">
            <text:p>57:25:0040219:218</text:p>
          </table:table-cell>
          <table:table-cell office:value-type="float" office:value="44084.92" table:style-name="ce6">
            <text:p>44084,9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style-name="ce9">
            <text:p>57:25:0040219:22</text:p>
          </table:table-cell>
          <table:table-cell office:value-type="float" office:value="42853.83" table:style-name="ce6">
            <text:p>42853,8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style-name="ce9">
            <text:p>57:25:0040219:225</text:p>
          </table:table-cell>
          <table:table-cell office:value-type="float" office:value="43242.1" table:style-name="ce6">
            <text:p>43242,1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style-name="ce9">
            <text:p>57:25:0040219:228</text:p>
          </table:table-cell>
          <table:table-cell office:value-type="float" office:value="44770.42" table:style-name="ce6">
            <text:p>44770,4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style-name="ce9">
            <text:p>57:25:0040219:235</text:p>
          </table:table-cell>
          <table:table-cell office:value-type="float" office:value="41061.93" table:style-name="ce6">
            <text:p>41061,9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style-name="ce9">
            <text:p>57:25:0040219:239</text:p>
          </table:table-cell>
          <table:table-cell office:value-type="float" office:value="42501.58" table:style-name="ce6">
            <text:p>42501,5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style-name="ce9">
            <text:p>57:25:0040219:241</text:p>
          </table:table-cell>
          <table:table-cell office:value-type="float" office:value="40608.959999999999" table:style-name="ce6">
            <text:p>40608,9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style-name="ce9">
            <text:p>57:25:0040219:244</text:p>
          </table:table-cell>
          <table:table-cell office:value-type="float" office:value="38384.6" table:style-name="ce6">
            <text:p>38384,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style-name="ce9">
            <text:p>57:25:0040219:245</text:p>
          </table:table-cell>
          <table:table-cell office:value-type="float" office:value="41446.68" table:style-name="ce6">
            <text:p>41446,6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style-name="ce9">
            <text:p>57:25:0040219:25</text:p>
          </table:table-cell>
          <table:table-cell office:value-type="float" office:value="42783.18" table:style-name="ce6">
            <text:p>42783,1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style-name="ce9">
            <text:p>57:25:0040219:250</text:p>
          </table:table-cell>
          <table:table-cell office:value-type="float" office:value="44606.1" table:style-name="ce6">
            <text:p>44606,1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style-name="ce9">
            <text:p>57:25:0040219:251</text:p>
          </table:table-cell>
          <table:table-cell office:value-type="float" office:value="46609" table:style-name="ce6">
            <text:p>46609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style-name="ce9">
            <text:p>57:25:0040219:252</text:p>
          </table:table-cell>
          <table:table-cell office:value-type="float" office:value="40939.08" table:style-name="ce6">
            <text:p>40939,0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style-name="ce9">
            <text:p>57:25:0040219:254</text:p>
          </table:table-cell>
          <table:table-cell office:value-type="float" office:value="40819.019999999997" table:style-name="ce6">
            <text:p>40819,0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style-name="ce9">
            <text:p>57:25:0040219:255</text:p>
          </table:table-cell>
          <table:table-cell office:value-type="float" office:value="40070.400000000001" table:style-name="ce6">
            <text:p>40070,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style-name="ce9">
            <text:p>57:25:0040219:258</text:p>
          </table:table-cell>
          <table:table-cell office:value-type="float" office:value="39149" table:style-name="ce6">
            <text:p>39149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8" table:style-name="ce8">
            <text:p>108</text:p>
          </table:table-cell>
          <table:table-cell office:value-type="string" table:style-name="ce9">
            <text:p>57:25:0040219:264</text:p>
          </table:table-cell>
          <table:table-cell office:value-type="float" office:value="45514.8" table:style-name="ce6">
            <text:p>45514,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9" table:style-name="ce8">
            <text:p>109</text:p>
          </table:table-cell>
          <table:table-cell office:value-type="string" table:style-name="ce9">
            <text:p>57:25:0040219:27</text:p>
          </table:table-cell>
          <table:table-cell office:value-type="float" office:value="41846.639999999999" table:style-name="ce6">
            <text:p>41846,6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0" table:style-name="ce8">
            <text:p>110</text:p>
          </table:table-cell>
          <table:table-cell office:value-type="string" table:style-name="ce9">
            <text:p>57:25:0040219:270</text:p>
          </table:table-cell>
          <table:table-cell office:value-type="float" office:value="44424.959999999999" table:style-name="ce6">
            <text:p>44424,9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string" table:style-name="ce9">
            <text:p>57:25:0040219:271</text:p>
          </table:table-cell>
          <table:table-cell office:value-type="float" office:value="47141.25" table:style-name="ce6">
            <text:p>47141,2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string" table:style-name="ce9">
            <text:p>57:25:0040219:275</text:p>
          </table:table-cell>
          <table:table-cell office:value-type="float" office:value="40262.04" table:style-name="ce6">
            <text:p>40262,0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string" table:style-name="ce9">
            <text:p>57:25:0040219:276</text:p>
          </table:table-cell>
          <table:table-cell office:value-type="float" office:value="46971.5" table:style-name="ce6">
            <text:p>46971,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4" table:style-name="ce8">
            <text:p>114</text:p>
          </table:table-cell>
          <table:table-cell office:value-type="string" table:style-name="ce9">
            <text:p>57:25:0040219:277</text:p>
          </table:table-cell>
          <table:table-cell office:value-type="float" office:value="44603.76" table:style-name="ce6">
            <text:p>44603,7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5" table:style-name="ce8">
            <text:p>115</text:p>
          </table:table-cell>
          <table:table-cell office:value-type="string" table:style-name="ce9">
            <text:p>57:25:0040219:280</text:p>
          </table:table-cell>
          <table:table-cell office:value-type="float" office:value="50025.87" table:style-name="ce6">
            <text:p>50025,8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6" table:style-name="ce8">
            <text:p>116</text:p>
          </table:table-cell>
          <table:table-cell office:value-type="string" table:style-name="ce9">
            <text:p>57:25:0040219:281</text:p>
          </table:table-cell>
          <table:table-cell office:value-type="float" office:value="41793.57" table:style-name="ce6">
            <text:p>41793,5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7" table:style-name="ce8">
            <text:p>117</text:p>
          </table:table-cell>
          <table:table-cell office:value-type="string" table:style-name="ce9">
            <text:p>57:25:0040219:285</text:p>
          </table:table-cell>
          <table:table-cell office:value-type="float" office:value="45589.45" table:style-name="ce6">
            <text:p>45589,4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8" table:style-name="ce8">
            <text:p>118</text:p>
          </table:table-cell>
          <table:table-cell office:value-type="string" table:style-name="ce9">
            <text:p>57:25:0040219:29</text:p>
          </table:table-cell>
          <table:table-cell office:value-type="float" office:value="50285.82" table:style-name="ce6">
            <text:p>50285,8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9" table:style-name="ce8">
            <text:p>119</text:p>
          </table:table-cell>
          <table:table-cell office:value-type="string" table:style-name="ce9">
            <text:p>57:25:0040219:292</text:p>
          </table:table-cell>
          <table:table-cell office:value-type="float" office:value="72397.899999999994" table:style-name="ce6">
            <text:p>72397,9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0" table:style-name="ce8">
            <text:p>120</text:p>
          </table:table-cell>
          <table:table-cell office:value-type="string" table:style-name="ce9">
            <text:p>57:25:0040219:297</text:p>
          </table:table-cell>
          <table:table-cell office:value-type="float" office:value="42045.52" table:style-name="ce6">
            <text:p>42045,5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1" table:style-name="ce8">
            <text:p>121</text:p>
          </table:table-cell>
          <table:table-cell office:value-type="string" table:style-name="ce9">
            <text:p>57:25:0040219:3</text:p>
          </table:table-cell>
          <table:table-cell office:value-type="float" office:value="40845.64" table:style-name="ce6">
            <text:p>40845,6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2" table:style-name="ce8">
            <text:p>122</text:p>
          </table:table-cell>
          <table:table-cell office:value-type="string" table:style-name="ce9">
            <text:p>57:25:0040219:30</text:p>
          </table:table-cell>
          <table:table-cell office:value-type="float" office:value="46684.08" table:style-name="ce6">
            <text:p>46684,0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3" table:style-name="ce8">
            <text:p>123</text:p>
          </table:table-cell>
          <table:table-cell office:value-type="string" table:style-name="ce9">
            <text:p>57:25:0040219:305</text:p>
          </table:table-cell>
          <table:table-cell office:value-type="float" office:value="46286.12" table:style-name="ce6">
            <text:p>46286,1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4" table:style-name="ce8">
            <text:p>124</text:p>
          </table:table-cell>
          <table:table-cell office:value-type="string" table:style-name="ce9">
            <text:p>57:25:0040219:306</text:p>
          </table:table-cell>
          <table:table-cell office:value-type="float" office:value="41704.949999999997" table:style-name="ce6">
            <text:p>41704,9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5" table:style-name="ce8">
            <text:p>125</text:p>
          </table:table-cell>
          <table:table-cell office:value-type="string" table:style-name="ce9">
            <text:p>57:25:0040219:307</text:p>
          </table:table-cell>
          <table:table-cell office:value-type="float" office:value="42539.199999999997" table:style-name="ce6">
            <text:p>42539,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6" table:style-name="ce8">
            <text:p>126</text:p>
          </table:table-cell>
          <table:table-cell office:value-type="string" table:style-name="ce9">
            <text:p>57:25:0040219:310</text:p>
          </table:table-cell>
          <table:table-cell office:value-type="float" office:value="49350.080000000002" table:style-name="ce6">
            <text:p>49350,0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7" table:style-name="ce8">
            <text:p>127</text:p>
          </table:table-cell>
          <table:table-cell office:value-type="string" table:style-name="ce9">
            <text:p>57:25:0040219:312</text:p>
          </table:table-cell>
          <table:table-cell office:value-type="float" office:value="39477.69" table:style-name="ce6">
            <text:p>39477,69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8" table:style-name="ce8">
            <text:p>128</text:p>
          </table:table-cell>
          <table:table-cell office:value-type="string" table:style-name="ce9">
            <text:p>57:25:0040219:313</text:p>
          </table:table-cell>
          <table:table-cell office:value-type="float" office:value="45811.63" table:style-name="ce6">
            <text:p>45811,6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9" table:style-name="ce8">
            <text:p>129</text:p>
          </table:table-cell>
          <table:table-cell office:value-type="string" table:style-name="ce9">
            <text:p>57:25:0040219:315</text:p>
          </table:table-cell>
          <table:table-cell office:value-type="float" office:value="38565" table:style-name="ce6">
            <text:p>3856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0" table:style-name="ce8">
            <text:p>130</text:p>
          </table:table-cell>
          <table:table-cell office:value-type="string" table:style-name="ce9">
            <text:p>57:25:0040219:317</text:p>
          </table:table-cell>
          <table:table-cell office:value-type="float" office:value="40343.519999999997" table:style-name="ce6">
            <text:p>40343,5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1" table:style-name="ce8">
            <text:p>131</text:p>
          </table:table-cell>
          <table:table-cell office:value-type="string" table:style-name="ce9">
            <text:p>57:25:0040219:318</text:p>
          </table:table-cell>
          <table:table-cell office:value-type="float" office:value="39756.57" table:style-name="ce6">
            <text:p>39756,5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2" table:style-name="ce8">
            <text:p>132</text:p>
          </table:table-cell>
          <table:table-cell office:value-type="string" table:style-name="ce9">
            <text:p>57:25:0040219:32</text:p>
          </table:table-cell>
          <table:table-cell office:value-type="float" office:value="39620.699999999997" table:style-name="ce6">
            <text:p>39620,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3" table:style-name="ce8">
            <text:p>133</text:p>
          </table:table-cell>
          <table:table-cell office:value-type="string" table:style-name="ce9">
            <text:p>57:25:0040219:320</text:p>
          </table:table-cell>
          <table:table-cell office:value-type="float" office:value="38850.800000000003" table:style-name="ce6">
            <text:p>38850,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4" table:style-name="ce8">
            <text:p>134</text:p>
          </table:table-cell>
          <table:table-cell office:value-type="string" table:style-name="ce9">
            <text:p>57:25:0040219:322</text:p>
          </table:table-cell>
          <table:table-cell office:value-type="float" office:value="41236.14" table:style-name="ce6">
            <text:p>41236,1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5" table:style-name="ce8">
            <text:p>135</text:p>
          </table:table-cell>
          <table:table-cell office:value-type="string" table:style-name="ce9">
            <text:p>57:25:0040219:326</text:p>
          </table:table-cell>
          <table:table-cell office:value-type="float" office:value="42666.14" table:style-name="ce6">
            <text:p>42666,1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6" table:style-name="ce8">
            <text:p>136</text:p>
          </table:table-cell>
          <table:table-cell office:value-type="string" table:style-name="ce9">
            <text:p>57:25:0040219:327</text:p>
          </table:table-cell>
          <table:table-cell office:value-type="float" office:value="42918.7" table:style-name="ce6">
            <text:p>42918,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7" table:style-name="ce8">
            <text:p>137</text:p>
          </table:table-cell>
          <table:table-cell office:value-type="string" table:style-name="ce9">
            <text:p>57:25:0040219:329</text:p>
          </table:table-cell>
          <table:table-cell office:value-type="float" office:value="38050.800000000003" table:style-name="ce6">
            <text:p>38050,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8" table:style-name="ce8">
            <text:p>138</text:p>
          </table:table-cell>
          <table:table-cell office:value-type="string" table:style-name="ce9">
            <text:p>57:25:0040219:33</text:p>
          </table:table-cell>
          <table:table-cell office:value-type="float" office:value="38329.599999999999" table:style-name="ce6">
            <text:p>38329,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9" table:style-name="ce8">
            <text:p>139</text:p>
          </table:table-cell>
          <table:table-cell office:value-type="string" table:style-name="ce9">
            <text:p>57:25:0040219:330</text:p>
          </table:table-cell>
          <table:table-cell office:value-type="float" office:value="37367.599999999999" table:style-name="ce6">
            <text:p>37367,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0" table:style-name="ce8">
            <text:p>140</text:p>
          </table:table-cell>
          <table:table-cell office:value-type="string" table:style-name="ce9">
            <text:p>57:25:0040219:331</text:p>
          </table:table-cell>
          <table:table-cell office:value-type="float" office:value="40684.769999999997" table:style-name="ce6">
            <text:p>40684,7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1" table:style-name="ce8">
            <text:p>141</text:p>
          </table:table-cell>
          <table:table-cell office:value-type="string" table:style-name="ce9">
            <text:p>57:25:0040219:335</text:p>
          </table:table-cell>
          <table:table-cell office:value-type="float" office:value="47654.400000000001" table:style-name="ce6">
            <text:p>47654,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2" table:style-name="ce8">
            <text:p>142</text:p>
          </table:table-cell>
          <table:table-cell office:value-type="string" table:style-name="ce9">
            <text:p>57:25:0040219:347</text:p>
          </table:table-cell>
          <table:table-cell office:value-type="float" office:value="34872.120000000003" table:style-name="ce6">
            <text:p>34872,1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3" table:style-name="ce8">
            <text:p>143</text:p>
          </table:table-cell>
          <table:table-cell office:value-type="string" table:style-name="ce9">
            <text:p>57:25:0040219:350</text:p>
          </table:table-cell>
          <table:table-cell office:value-type="float" office:value="41629.769999999997" table:style-name="ce6">
            <text:p>41629,7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4" table:style-name="ce8">
            <text:p>144</text:p>
          </table:table-cell>
          <table:table-cell office:value-type="string" table:style-name="ce9">
            <text:p>57:25:0040219:351</text:p>
          </table:table-cell>
          <table:table-cell office:value-type="float" office:value="52049.2" table:style-name="ce6">
            <text:p>52049,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5" table:style-name="ce8">
            <text:p>145</text:p>
          </table:table-cell>
          <table:table-cell office:value-type="string" table:style-name="ce9">
            <text:p>57:25:0040219:354</text:p>
          </table:table-cell>
          <table:table-cell office:value-type="float" office:value="46288.08" table:style-name="ce6">
            <text:p>46288,0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6" table:style-name="ce8">
            <text:p>146</text:p>
          </table:table-cell>
          <table:table-cell office:value-type="string" table:style-name="ce9">
            <text:p>57:25:0040219:356</text:p>
          </table:table-cell>
          <table:table-cell office:value-type="float" office:value="39536.6" table:style-name="ce6">
            <text:p>39536,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7" table:style-name="ce8">
            <text:p>147</text:p>
          </table:table-cell>
          <table:table-cell office:value-type="string" table:style-name="ce9">
            <text:p>57:25:0040219:366</text:p>
          </table:table-cell>
          <table:table-cell office:value-type="float" office:value="50432.22" table:style-name="ce6">
            <text:p>50432,2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8" table:style-name="ce8">
            <text:p>148</text:p>
          </table:table-cell>
          <table:table-cell office:value-type="string" table:style-name="ce9">
            <text:p>57:25:0040219:369</text:p>
          </table:table-cell>
          <table:table-cell office:value-type="float" office:value="48503.519999999997" table:style-name="ce6">
            <text:p>48503,5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9" table:style-name="ce8">
            <text:p>149</text:p>
          </table:table-cell>
          <table:table-cell office:value-type="string" table:style-name="ce9">
            <text:p>57:25:0040219:371</text:p>
          </table:table-cell>
          <table:table-cell office:value-type="float" office:value="40731.9" table:style-name="ce6">
            <text:p>40731,9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0" table:style-name="ce8">
            <text:p>150</text:p>
          </table:table-cell>
          <table:table-cell office:value-type="string" table:style-name="ce9">
            <text:p>57:25:0040219:38</text:p>
          </table:table-cell>
          <table:table-cell office:value-type="float" office:value="39503.519999999997" table:style-name="ce6">
            <text:p>39503,5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1" table:style-name="ce8">
            <text:p>151</text:p>
          </table:table-cell>
          <table:table-cell office:value-type="string" table:style-name="ce9">
            <text:p>57:25:0040219:382</text:p>
          </table:table-cell>
          <table:table-cell office:value-type="float" office:value="43091.18" table:style-name="ce6">
            <text:p>43091,1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2" table:style-name="ce8">
            <text:p>152</text:p>
          </table:table-cell>
          <table:table-cell office:value-type="string" table:style-name="ce9">
            <text:p>57:25:0040219:385</text:p>
          </table:table-cell>
          <table:table-cell office:value-type="float" office:value="51708.78" table:style-name="ce6">
            <text:p>51708,7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3" table:style-name="ce8">
            <text:p>153</text:p>
          </table:table-cell>
          <table:table-cell office:value-type="string" table:style-name="ce9">
            <text:p>57:25:0040219:387</text:p>
          </table:table-cell>
          <table:table-cell office:value-type="float" office:value="95643.1" table:style-name="ce6">
            <text:p>95643,1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4" table:style-name="ce8">
            <text:p>154</text:p>
          </table:table-cell>
          <table:table-cell office:value-type="string" table:style-name="ce9">
            <text:p>57:25:0040219:389</text:p>
          </table:table-cell>
          <table:table-cell office:value-type="float" office:value="48256.800000000003" table:style-name="ce6">
            <text:p>48256,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5" table:style-name="ce8">
            <text:p>155</text:p>
          </table:table-cell>
          <table:table-cell office:value-type="string" table:style-name="ce9">
            <text:p>57:25:0040219:393</text:p>
          </table:table-cell>
          <table:table-cell office:value-type="float" office:value="38996.199999999997" table:style-name="ce6">
            <text:p>38996,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6" table:style-name="ce8">
            <text:p>156</text:p>
          </table:table-cell>
          <table:table-cell office:value-type="string" table:style-name="ce9">
            <text:p>57:25:0040219:395</text:p>
          </table:table-cell>
          <table:table-cell office:value-type="float" office:value="41744.22" table:style-name="ce6">
            <text:p>41744,2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7" table:style-name="ce8">
            <text:p>157</text:p>
          </table:table-cell>
          <table:table-cell office:value-type="string" table:style-name="ce9">
            <text:p>57:25:0040219:396</text:p>
          </table:table-cell>
          <table:table-cell office:value-type="float" office:value="47335.199999999997" table:style-name="ce6">
            <text:p>47335,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8" table:style-name="ce8">
            <text:p>158</text:p>
          </table:table-cell>
          <table:table-cell office:value-type="string" table:style-name="ce9">
            <text:p>57:25:0040219:397</text:p>
          </table:table-cell>
          <table:table-cell office:value-type="float" office:value="56253.04" table:style-name="ce6">
            <text:p>56253,0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9" table:style-name="ce8">
            <text:p>159</text:p>
          </table:table-cell>
          <table:table-cell office:value-type="string" table:style-name="ce9">
            <text:p>57:25:0040219:403</text:p>
          </table:table-cell>
          <table:table-cell office:value-type="float" office:value="82714.28" table:style-name="ce6">
            <text:p>82714,2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0" table:style-name="ce8">
            <text:p>160</text:p>
          </table:table-cell>
          <table:table-cell office:value-type="string" table:style-name="ce9">
            <text:p>57:25:0040219:404</text:p>
          </table:table-cell>
          <table:table-cell office:value-type="float" office:value="61943.97" table:style-name="ce6">
            <text:p>61943,9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1" table:style-name="ce8">
            <text:p>161</text:p>
          </table:table-cell>
          <table:table-cell office:value-type="string" table:style-name="ce9">
            <text:p>57:25:0040219:405</text:p>
          </table:table-cell>
          <table:table-cell office:value-type="float" office:value="78509.759999999995" table:style-name="ce6">
            <text:p>78509,7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2" table:style-name="ce8">
            <text:p>162</text:p>
          </table:table-cell>
          <table:table-cell office:value-type="string" table:style-name="ce9">
            <text:p>57:25:0040219:407</text:p>
          </table:table-cell>
          <table:table-cell office:value-type="float" office:value="104842.64" table:style-name="ce6">
            <text:p>104842,6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3" table:style-name="ce8">
            <text:p>163</text:p>
          </table:table-cell>
          <table:table-cell office:value-type="string" table:style-name="ce9">
            <text:p>57:25:0040219:42</text:p>
          </table:table-cell>
          <table:table-cell office:value-type="float" office:value="39500.79" table:style-name="ce6">
            <text:p>39500,79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4" table:style-name="ce8">
            <text:p>164</text:p>
          </table:table-cell>
          <table:table-cell office:value-type="string" table:style-name="ce9">
            <text:p>57:25:0040219:43</text:p>
          </table:table-cell>
          <table:table-cell office:value-type="float" office:value="43139.72" table:style-name="ce6">
            <text:p>43139,7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5" table:style-name="ce8">
            <text:p>165</text:p>
          </table:table-cell>
          <table:table-cell office:value-type="string" table:style-name="ce9">
            <text:p>57:25:0040219:440</text:p>
          </table:table-cell>
          <table:table-cell office:value-type="float" office:value="38184.400000000001" table:style-name="ce6">
            <text:p>38184,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6" table:style-name="ce8">
            <text:p>166</text:p>
          </table:table-cell>
          <table:table-cell office:value-type="string" table:style-name="ce9">
            <text:p>57:25:0040219:474</text:p>
          </table:table-cell>
          <table:table-cell office:value-type="float" office:value="64470.46" table:style-name="ce6">
            <text:p>64470,4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7" table:style-name="ce8">
            <text:p>167</text:p>
          </table:table-cell>
          <table:table-cell office:value-type="string" table:style-name="ce9">
            <text:p>57:25:0040219:489</text:p>
          </table:table-cell>
          <table:table-cell office:value-type="float" office:value="41264.58" table:style-name="ce6">
            <text:p>41264,5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8" table:style-name="ce8">
            <text:p>168</text:p>
          </table:table-cell>
          <table:table-cell office:value-type="string" table:style-name="ce9">
            <text:p>57:25:0040219:490</text:p>
          </table:table-cell>
          <table:table-cell office:value-type="float" office:value="49043.02" table:style-name="ce6">
            <text:p>49043,0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9" table:style-name="ce8">
            <text:p>169</text:p>
          </table:table-cell>
          <table:table-cell office:value-type="string" table:style-name="ce9">
            <text:p>57:25:0040219:52</text:p>
          </table:table-cell>
          <table:table-cell office:value-type="float" office:value="41568.03" table:style-name="ce6">
            <text:p>41568,0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0" table:style-name="ce8">
            <text:p>170</text:p>
          </table:table-cell>
          <table:table-cell office:value-type="string" table:style-name="ce9">
            <text:p>57:25:0040219:53</text:p>
          </table:table-cell>
          <table:table-cell office:value-type="float" office:value="42429.94" table:style-name="ce6">
            <text:p>42429,9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1" table:style-name="ce8">
            <text:p>171</text:p>
          </table:table-cell>
          <table:table-cell office:value-type="string" table:style-name="ce9">
            <text:p>57:25:0040219:57</text:p>
          </table:table-cell>
          <table:table-cell office:value-type="float" office:value="43439.22" table:style-name="ce6">
            <text:p>43439,2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2" table:style-name="ce8">
            <text:p>172</text:p>
          </table:table-cell>
          <table:table-cell office:value-type="string" table:style-name="ce9">
            <text:p>57:25:0040219:60</text:p>
          </table:table-cell>
          <table:table-cell office:value-type="float" office:value="41382.879999999997" table:style-name="ce6">
            <text:p>41382,8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3" table:style-name="ce8">
            <text:p>173</text:p>
          </table:table-cell>
          <table:table-cell office:value-type="string" table:style-name="ce9">
            <text:p>57:25:0040219:61</text:p>
          </table:table-cell>
          <table:table-cell office:value-type="float" office:value="40549.32" table:style-name="ce6">
            <text:p>40549,3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4" table:style-name="ce8">
            <text:p>174</text:p>
          </table:table-cell>
          <table:table-cell office:value-type="string" table:style-name="ce9">
            <text:p>57:25:0040219:64</text:p>
          </table:table-cell>
          <table:table-cell office:value-type="float" office:value="39276.93" table:style-name="ce6">
            <text:p>39276,93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5" table:style-name="ce8">
            <text:p>175</text:p>
          </table:table-cell>
          <table:table-cell office:value-type="string" table:style-name="ce9">
            <text:p>57:25:0040219:7</text:p>
          </table:table-cell>
          <table:table-cell office:value-type="float" office:value="42908.800000000003" table:style-name="ce6">
            <text:p>42908,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6" table:style-name="ce8">
            <text:p>176</text:p>
          </table:table-cell>
          <table:table-cell office:value-type="string" table:style-name="ce9">
            <text:p>57:25:0040219:75</text:p>
          </table:table-cell>
          <table:table-cell office:value-type="float" office:value="46072.56" table:style-name="ce6">
            <text:p>46072,5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7" table:style-name="ce8">
            <text:p>177</text:p>
          </table:table-cell>
          <table:table-cell office:value-type="string" table:style-name="ce9">
            <text:p>57:25:0040219:8</text:p>
          </table:table-cell>
          <table:table-cell office:value-type="float" office:value="81306.98" table:style-name="ce6">
            <text:p>81306,9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8" table:style-name="ce8">
            <text:p>178</text:p>
          </table:table-cell>
          <table:table-cell office:value-type="string" table:style-name="ce9">
            <text:p>57:25:0040219:82</text:p>
          </table:table-cell>
          <table:table-cell office:value-type="float" office:value="41090.49" table:style-name="ce6">
            <text:p>41090,49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9" table:style-name="ce8">
            <text:p>179</text:p>
          </table:table-cell>
          <table:table-cell office:value-type="string" table:style-name="ce9">
            <text:p>57:25:0040219:83</text:p>
          </table:table-cell>
          <table:table-cell office:value-type="float" office:value="39316.6" table:style-name="ce6">
            <text:p>39316,6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0" table:style-name="ce8">
            <text:p>180</text:p>
          </table:table-cell>
          <table:table-cell office:value-type="string" table:style-name="ce9">
            <text:p>57:25:0040219:85</text:p>
          </table:table-cell>
          <table:table-cell office:value-type="float" office:value="39042" table:style-name="ce6">
            <text:p>3904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1" table:style-name="ce8">
            <text:p>181</text:p>
          </table:table-cell>
          <table:table-cell office:value-type="string" table:style-name="ce9">
            <text:p>57:25:0040219:86</text:p>
          </table:table-cell>
          <table:table-cell office:value-type="float" office:value="42820.02" table:style-name="ce6">
            <text:p>42820,0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2" table:style-name="ce8">
            <text:p>182</text:p>
          </table:table-cell>
          <table:table-cell office:value-type="string" table:style-name="ce9">
            <text:p>57:25:0040219:88</text:p>
          </table:table-cell>
          <table:table-cell office:value-type="float" office:value="50607" table:style-name="ce6">
            <text:p>50607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3" table:style-name="ce8">
            <text:p>183</text:p>
          </table:table-cell>
          <table:table-cell office:value-type="string" table:style-name="ce9">
            <text:p>57:25:0040219:9</text:p>
          </table:table-cell>
          <table:table-cell office:value-type="float" office:value="79718" table:style-name="ce6">
            <text:p>79718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4" table:style-name="ce8">
            <text:p>184</text:p>
          </table:table-cell>
          <table:table-cell office:value-type="string" table:style-name="ce9">
            <text:p>57:25:0040219:90</text:p>
          </table:table-cell>
          <table:table-cell office:value-type="float" office:value="41604.42" table:style-name="ce6">
            <text:p>41604,4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5" table:style-name="ce8">
            <text:p>185</text:p>
          </table:table-cell>
          <table:table-cell office:value-type="string" table:style-name="ce9">
            <text:p>57:25:0040219:92</text:p>
          </table:table-cell>
          <table:table-cell office:value-type="float" office:value="48524.639999999999" table:style-name="ce6">
            <text:p>48524,6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6" table:style-name="ce8">
            <text:p>186</text:p>
          </table:table-cell>
          <table:table-cell office:value-type="string" table:style-name="ce9">
            <text:p>57:25:0040219:93</text:p>
          </table:table-cell>
          <table:table-cell office:value-type="float" office:value="43367.5" table:style-name="ce6">
            <text:p>43367,5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7" table:style-name="ce8">
            <text:p>187</text:p>
          </table:table-cell>
          <table:table-cell office:value-type="string" table:style-name="ce9">
            <text:p>57:25:0040219:94</text:p>
          </table:table-cell>
          <table:table-cell office:value-type="float" office:value="43989.34" table:style-name="ce6">
            <text:p>43989,34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8" table:style-name="ce8">
            <text:p>188</text:p>
          </table:table-cell>
          <table:table-cell office:value-type="string" table:style-name="ce9">
            <text:p>57:26:0010435:34</text:p>
          </table:table-cell>
          <table:table-cell office:value-type="float" office:value="26413.919999999998" table:style-name="ce6">
            <text:p>26413,92</text:p>
          </table:table-cell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9" table:style-name="ce10">
            <text:p>189</text:p>
          </table:table-cell>
          <table:table-cell office:value-type="string" table:style-name="ce11">
            <text:p>57:27:0020634:30</text:p>
          </table:table-cell>
          <table:table-cell office:value-type="float" office:value="400445.76" table:style-name="ce7">
            <text:p>400445,76</text:p>
          </table:table-cell>
          <table:table-cell office:value-type="string" table:style-name="ce7">
            <text:p>04.08.2026</text:p>
          </table:table-cell>
          <table:table-cell office:value-type="string" table:style-name="ce7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2:0000000:341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2:0000000:64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2:0040203:17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3:0790101:9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3:0830101:17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06:0990101:20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09:0010101:54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09:0540101:14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10:2020101:1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0:2640101:141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1:0021701:1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1:0830102:23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4:0010204:51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6:0080101:10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7:0070101:2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17:0410101:10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19:0110101:3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19:0230101:1187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24:0010102:8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24:0010202:5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24:0070101: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25:0031424: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25:0040219:100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8">
            <text:p>57:25:0040219:101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8">
            <text:p>57:25:0040219:10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8">
            <text:p>57:25:0040219:10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8">
            <text:p>57:25:0040219:1037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8">
            <text:p>57:25:0040219:1041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8">
            <text:p>57:25:0040219:104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8">
            <text:p>57:25:0040219:105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8">
            <text:p>57:25:0040219:107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8">
            <text:p>57:25:0040219:107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8">
            <text:p>57:25:0040219:1079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8">
            <text:p>57:25:0040219:108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8">
            <text:p>57:25:0040219:108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8">
            <text:p>57:25:0040219:12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8">
            <text:p>57:25:0040219:12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8">
            <text:p>57:25:0040219:123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8">
            <text:p>57:25:0040219:123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8">
            <text:p>57:25:0040219:127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8">
            <text:p>57:25:0040219:1281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8">
            <text:p>57:25:0040219:129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8">
            <text:p>57:25:0040219:130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8">
            <text:p>57:25:0040219:13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8">
            <text:p>57:25:0040219:15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8">
            <text:p>57:25:0040219:15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8">
            <text:p>57:25:0040219:16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8">
            <text:p>57:25:0040219:167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8">
            <text:p>57:25:0040219:1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8">
            <text:p>57:25:0040219:18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8">
            <text:p>57:25:0040219:19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8">
            <text:p>57:25:0040219:21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8">
            <text:p>57:25:0040219:21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8">
            <text:p>57:25:0040219:219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8">
            <text:p>57:25:0040219:229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8">
            <text:p>57:25:0040219:23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18">
            <text:p>57:25:0040219:25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18">
            <text:p>57:25:0040219:259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18">
            <text:p>57:25:0040219:2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18">
            <text:p>57:25:0040219:26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18">
            <text:p>57:25:0040219:26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18">
            <text:p>57:25:0040219:267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18">
            <text:p>57:25:0040219:27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18">
            <text:p>57:25:0040219:27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18">
            <text:p>57:25:0040219:32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18">
            <text:p>57:25:0040219:32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18">
            <text:p>57:25:0040219:33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18">
            <text:p>57:25:0040219:339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number-columns-spanned="2" table:number-rows-spanned="1" table:style-name="ce18">
            <text:p>57:25:0040219:35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number-columns-spanned="2" table:number-rows-spanned="1" table:style-name="ce18">
            <text:p>57:25:0040219:359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number-columns-spanned="2" table:number-rows-spanned="1" table:style-name="ce18">
            <text:p>57:25:0040219:37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number-columns-spanned="2" table:number-rows-spanned="1" table:style-name="ce18">
            <text:p>57:25:0040219:37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number-columns-spanned="2" table:number-rows-spanned="1" table:style-name="ce18">
            <text:p>57:25:0040219:374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number-columns-spanned="2" table:number-rows-spanned="1" table:style-name="ce18">
            <text:p>57:25:0040219:379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number-columns-spanned="2" table:number-rows-spanned="1" table:style-name="ce18">
            <text:p>57:25:0040219:39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number-columns-spanned="2" table:number-rows-spanned="1" table:style-name="ce18">
            <text:p>57:25:0040219:4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number-columns-spanned="2" table:number-rows-spanned="1" table:style-name="ce18">
            <text:p>57:25:0040219:40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number-columns-spanned="2" table:number-rows-spanned="1" table:style-name="ce18">
            <text:p>57:25:0040219:41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number-columns-spanned="2" table:number-rows-spanned="1" table:style-name="ce18">
            <text:p>57:25:0040219:41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number-columns-spanned="2" table:number-rows-spanned="1" table:style-name="ce18">
            <text:p>57:25:0040219:41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number-columns-spanned="2" table:number-rows-spanned="1" table:style-name="ce18">
            <text:p>57:25:0040219:419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number-columns-spanned="2" table:number-rows-spanned="1" table:style-name="ce18">
            <text:p>57:25:0040219:444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number-columns-spanned="2" table:number-rows-spanned="1" table:style-name="ce18">
            <text:p>57:25:0040219:4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number-columns-spanned="2" table:number-rows-spanned="1" table:style-name="ce18">
            <text:p>57:25:0040219:46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number-columns-spanned="2" table:number-rows-spanned="1" table:style-name="ce18">
            <text:p>57:25:0040219:46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number-columns-spanned="2" table:number-rows-spanned="1" table:style-name="ce18">
            <text:p>57:25:0040219:47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number-columns-spanned="2" table:number-rows-spanned="1" table:style-name="ce18">
            <text:p>57:25:0040219:4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number-columns-spanned="2" table:number-rows-spanned="1" table:style-name="ce18">
            <text:p>57:25:0040219:48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number-columns-spanned="2" table:number-rows-spanned="1" table:style-name="ce18">
            <text:p>57:25:0040219:483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number-columns-spanned="2" table:number-rows-spanned="1" table:style-name="ce18">
            <text:p>57:25:0040219:484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number-columns-spanned="2" table:number-rows-spanned="1" table:style-name="ce18">
            <text:p>57:25:0040219:48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number-columns-spanned="2" table:number-rows-spanned="1" table:style-name="ce18">
            <text:p>57:25:0040219:488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number-columns-spanned="2" table:number-rows-spanned="1" table:style-name="ce18">
            <text:p>57:25:0040219:491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number-columns-spanned="2" table:number-rows-spanned="1" table:style-name="ce18">
            <text:p>57:25:0040219:62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number-columns-spanned="2" table:number-rows-spanned="1" table:style-name="ce18">
            <text:p>57:26:0010414:61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number-columns-spanned="2" table:number-rows-spanned="1" table:style-name="ce18">
            <text:p>57:26:0010433:550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number-columns-spanned="2" table:number-rows-spanned="1" table:style-name="ce18">
            <text:p>57:26:0010433:551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number-columns-spanned="2" table:number-rows-spanned="1" table:style-name="ce18">
            <text:p>57:27:0010218:1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number-columns-spanned="2" table:number-rows-spanned="1" table:style-name="ce18">
            <text:p>57:27:0020307:15</text:p>
          </table:table-cell>
          <table:covered-table-cell/>
          <table:table-cell office:value-type="string" table:style-name="ce6">
            <text:p>04.08.2026</text:p>
          </table:table-cell>
          <table:table-cell office:value-type="string" table:style-name="ce6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0" table:style-name="ce10">
            <text:p>100</text:p>
          </table:table-cell>
          <table:table-cell office:value-type="string" table:number-columns-spanned="2" table:number-rows-spanned="1" table:style-name="ce18">
            <text:p>57:27:0020709:5</text:p>
          </table:table-cell>
          <table:covered-table-cell/>
          <table:table-cell office:value-type="string" table:style-name="ce7">
            <text:p>04.08.2026</text:p>
          </table:table-cell>
          <table:table-cell office:value-type="string" table:style-name="ce7">
            <text:p>31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7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9A1623DAAE9D29B67032AD006F5C1071AE6B255A1841C71674A2AA77A7FC96704EFFC8A209CD9A026A32FBA0FB2C6BAFFB386E8C4DB461E2E36ADAD5DCF8E084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9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25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_1043__1080__1087__1077__1088__1089__1089__1099__1083__1082__1072_" style:display-name="Гиперссылка" style:family="table-cell" style:data-style-name="N0">
      <style:text-properties fo:color="#0000FF" style:text-underline-style="solid" style:text-underline-type="single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14T05:56:41Z</dc:date>
    <meta:editing-cycles>7</meta:editing-cycles>
    <meta:editing-duration>PT1515S</meta:editing-duration>
  </office:meta>
</office:document-meta>
</file>