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70</text:p>
          </table:table-cell>
          <table:table-cell table:number-columns-repeated="2" table:style-name="ce2"/>
          <table:table-cell office:value-type="string" table:style-name="ce3">
            <text:p>13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9" table:style-name="ce5">
            <text:p>29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02" table:style-name="ce5">
            <text:p>302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11:0030201:1994</text:p>
          </table:table-cell>
          <table:table-cell office:value-type="float" office:value="140361.9" table:style-name="ce5">
            <text:p>140361,9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2:0040306:255</text:p>
          </table:table-cell>
          <table:table-cell office:value-type="float" office:value="3015606.2" table:style-name="ce5">
            <text:p>3015606,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2:0040306:252</text:p>
          </table:table-cell>
          <table:table-cell office:value-type="float" office:value="4979733.72" table:style-name="ce5">
            <text:p>4979733,7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2:0040306:253</text:p>
          </table:table-cell>
          <table:table-cell office:value-type="float" office:value="1702633.5" table:style-name="ce5">
            <text:p>1702633,5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0:0040101:11991</text:p>
          </table:table-cell>
          <table:table-cell office:value-type="float" office:value="4140096.22" table:style-name="ce5">
            <text:p>4140096,2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6:0030201:554</text:p>
          </table:table-cell>
          <table:table-cell office:value-type="float" office:value="7733656.7999999998" table:style-name="ce5">
            <text:p>7733656,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2:0040306:256</text:p>
          </table:table-cell>
          <table:table-cell office:value-type="float" office:value="4790144.4000000004" table:style-name="ce5">
            <text:p>4790144,4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5:0030501:188</text:p>
          </table:table-cell>
          <table:table-cell office:value-type="float" office:value="795684.63" table:style-name="ce5">
            <text:p>795684,63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2:0040306:254</text:p>
          </table:table-cell>
          <table:table-cell office:value-type="float" office:value="151180.54" table:style-name="ce5">
            <text:p>151180,54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0:1230101:1087</text:p>
          </table:table-cell>
          <table:table-cell office:value-type="float" office:value="2372445.1800000002" table:style-name="ce5">
            <text:p>2372445,1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5:0020201:121</text:p>
          </table:table-cell>
          <table:table-cell office:value-type="float" office:value="373410.5" table:style-name="ce5">
            <text:p>373410,5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5:1110101:250</text:p>
          </table:table-cell>
          <table:table-cell office:value-type="float" office:value="813574.48" table:style-name="ce5">
            <text:p>813574,4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0:1330102:679</text:p>
          </table:table-cell>
          <table:table-cell office:value-type="float" office:value="477029.56" table:style-name="ce5">
            <text:p>477029,56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0:0022702:189</text:p>
          </table:table-cell>
          <table:table-cell office:value-type="float" office:value="1241469.32" table:style-name="ce5">
            <text:p>1241469,3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19:0760101:750</text:p>
          </table:table-cell>
          <table:table-cell office:value-type="float" office:value="305649.53999999998" table:style-name="ce5">
            <text:p>305649,54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10:0070101:4167</text:p>
          </table:table-cell>
          <table:table-cell office:value-type="float" office:value="2062953.2" table:style-name="ce5">
            <text:p>2062953,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20315:68</text:p>
          </table:table-cell>
          <table:table-cell office:value-type="float" office:value="488279923.11000001" table:style-name="ce5">
            <text:p>488279923,1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11:1400101:721</text:p>
          </table:table-cell>
          <table:table-cell office:value-type="float" office:value="727438.26" table:style-name="ce5">
            <text:p>727438,26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10:0010201:11351</text:p>
          </table:table-cell>
          <table:table-cell office:value-type="float" office:value="292042.67" table:style-name="ce5">
            <text:p>292042,67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10:0570101:3706</text:p>
          </table:table-cell>
          <table:table-cell office:value-type="float" office:value="83500.02" table:style-name="ce5">
            <text:p>83500,0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10:1910202:869</text:p>
          </table:table-cell>
          <table:table-cell office:value-type="float" office:value="240047.28" table:style-name="ce5">
            <text:p>240047,2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6:0010409:3003</text:p>
          </table:table-cell>
          <table:table-cell office:value-type="float" office:value="2612878.1" table:style-name="ce5">
            <text:p>2612878,1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09:0030301:295</text:p>
          </table:table-cell>
          <table:table-cell office:value-type="float" office:value="11548226.18" table:style-name="ce5">
            <text:p>11548226,1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26:0010112:1241</text:p>
          </table:table-cell>
          <table:table-cell office:value-type="float" office:value="347583.59" table:style-name="ce5">
            <text:p>347583,59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23:0010301:813</text:p>
          </table:table-cell>
          <table:table-cell office:value-type="float" office:value="186092.78" table:style-name="ce5">
            <text:p>186092,78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15:0030101:551</text:p>
          </table:table-cell>
          <table:table-cell office:value-type="float" office:value="100102.72" table:style-name="ce5">
            <text:p>100102,72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10:0040101:11992</text:p>
          </table:table-cell>
          <table:table-cell office:value-type="float" office:value="89218.36" table:style-name="ce5">
            <text:p>89218,36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5:0020807:285</text:p>
          </table:table-cell>
          <table:table-cell office:value-type="float" office:value="140609.60000000001" table:style-name="ce5">
            <text:p>140609,6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10:0570101:3705</text:p>
          </table:table-cell>
          <table:table-cell office:value-type="float" office:value="597166.94999999995" table:style-name="ce5">
            <text:p>597166,95</text:p>
          </table:table-cell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8:0000000:30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7:0020518:30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0:0046501:19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5:0000000:147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9:0010303:49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5:0000000:61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1:1400203:105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07:0050136:10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7:0010403:19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4:0070101:25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0:1660101:197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8:0070407:19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0:1260101:56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7:0020508:18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6:0010221:33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2:1290102:40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02:0010116:7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0:0021601:10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03:0040212:11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20707:27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0:1330102:113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8:0070407:18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0:0570101:172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30406:16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30406:49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31419:24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8:1630101:18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20803:61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14:0610101:50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18:0630101:14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27:0020301:16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0:0800101:21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3:0210101:24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01:0010207: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8:0070407:19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0:0340101:20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1:0580101:44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07:0040301:46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1:1400201:36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06:0010207:24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5:0021315:39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1:0380101:28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2200101:143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25:0021315:60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17:0850101: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4:0670101:24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6:0330101:4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6:0010410:37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10:2150101:40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10:0012401:122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0:0000000:12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10:1910203:201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10:1910203:23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10:1910203:24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25:0030406:31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30406:31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5:0030406:31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5:0030406:31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5:0030406:31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25:0030406:32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5:0030406:32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25:0030406:32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30406:32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5:0030406:32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30406:32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30406:32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5:0030406:32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30406:32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5:0030406:32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5:0030406:33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5:0030406:33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5:0030406:33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5:0030406:33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5:0030406:33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5:0030406:33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5:0030406:33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5:0030406:33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5:0030406:33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25:0030406:33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5:0030406:34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25:0030406:34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5:0030406:34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5:0030406:34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5:0030406:34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25:0030406:3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25:0030406:34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25:0030406:34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25:0030406:34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5:0030406:34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5:0030406:3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25:0030406:35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25:0030406:35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25:0030406:35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25:0030406:35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11">
            <text:p>57:25:0030406:35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11">
            <text:p>57:25:0030406:35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11">
            <text:p>57:25:0030406:35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11">
            <text:p>57:25:0030406:35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11">
            <text:p>57:25:0030406:35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11">
            <text:p>57:25:0030406:36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11">
            <text:p>57:25:0030406:36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11">
            <text:p>57:25:0030406:36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11">
            <text:p>57:25:0030406:36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11">
            <text:p>57:25:0030406:36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11">
            <text:p>57:25:0030406:36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11">
            <text:p>57:25:0030406:36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11">
            <text:p>57:25:0030406:36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11">
            <text:p>57:25:0030406:36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11">
            <text:p>57:25:0030406:36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11">
            <text:p>57:25:0030406:37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11">
            <text:p>57:25:0030406:37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11">
            <text:p>57:25:0030406:37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11">
            <text:p>57:25:0030406:37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11">
            <text:p>57:25:0030406:37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11">
            <text:p>57:25:0030406:37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11">
            <text:p>57:25:0030406:37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11">
            <text:p>57:25:0030406:37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11">
            <text:p>57:25:0030406:37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11">
            <text:p>57:25:0030406:37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11">
            <text:p>57:25:0030406:38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11">
            <text:p>57:25:0030406:38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11">
            <text:p>57:25:0030406:38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11">
            <text:p>57:25:0030406:38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11">
            <text:p>57:25:0030406:38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11">
            <text:p>57:25:0030406:38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11">
            <text:p>57:25:0030406:38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11">
            <text:p>57:25:0030406:38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11">
            <text:p>57:25:0030406:38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11">
            <text:p>57:25:0030406:38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11">
            <text:p>57:25:0030406:39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11">
            <text:p>57:25:0030406:39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11">
            <text:p>57:25:0030406:39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11">
            <text:p>57:25:0030406:39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11">
            <text:p>57:25:0030406:39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11">
            <text:p>57:25:0030406:39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11">
            <text:p>57:25:0030406:39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11">
            <text:p>57:25:0030406:39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11">
            <text:p>57:25:0030406:39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11">
            <text:p>57:25:0030406:39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number-columns-spanned="2" table:number-rows-spanned="1" table:style-name="ce11">
            <text:p>57:25:0030406:40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number-columns-spanned="2" table:number-rows-spanned="1" table:style-name="ce11">
            <text:p>57:25:0030406:40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number-columns-spanned="2" table:number-rows-spanned="1" table:style-name="ce11">
            <text:p>57:25:0030406:40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number-columns-spanned="2" table:number-rows-spanned="1" table:style-name="ce11">
            <text:p>57:25:0030406:40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4" table:style-name="ce5">
            <text:p>144</text:p>
          </table:table-cell>
          <table:table-cell office:value-type="string" table:number-columns-spanned="2" table:number-rows-spanned="1" table:style-name="ce11">
            <text:p>57:25:0030406:40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number-columns-spanned="2" table:number-rows-spanned="1" table:style-name="ce11">
            <text:p>57:25:0030406:40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number-columns-spanned="2" table:number-rows-spanned="1" table:style-name="ce11">
            <text:p>57:25:0030406:40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number-columns-spanned="2" table:number-rows-spanned="1" table:style-name="ce11">
            <text:p>57:25:0030406:40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number-columns-spanned="2" table:number-rows-spanned="1" table:style-name="ce11">
            <text:p>57:25:0030406:40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number-columns-spanned="2" table:number-rows-spanned="1" table:style-name="ce11">
            <text:p>57:25:0030406:40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number-columns-spanned="2" table:number-rows-spanned="1" table:style-name="ce11">
            <text:p>57:25:0030406:41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number-columns-spanned="2" table:number-rows-spanned="1" table:style-name="ce11">
            <text:p>57:25:0030406:41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2" table:style-name="ce5">
            <text:p>152</text:p>
          </table:table-cell>
          <table:table-cell office:value-type="string" table:number-columns-spanned="2" table:number-rows-spanned="1" table:style-name="ce11">
            <text:p>57:25:0030406:41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3" table:style-name="ce5">
            <text:p>153</text:p>
          </table:table-cell>
          <table:table-cell office:value-type="string" table:number-columns-spanned="2" table:number-rows-spanned="1" table:style-name="ce11">
            <text:p>57:25:0030406:41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4" table:style-name="ce5">
            <text:p>154</text:p>
          </table:table-cell>
          <table:table-cell office:value-type="string" table:number-columns-spanned="2" table:number-rows-spanned="1" table:style-name="ce11">
            <text:p>57:25:0030406:41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5" table:style-name="ce5">
            <text:p>155</text:p>
          </table:table-cell>
          <table:table-cell office:value-type="string" table:number-columns-spanned="2" table:number-rows-spanned="1" table:style-name="ce11">
            <text:p>57:25:0030406:41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6" table:style-name="ce5">
            <text:p>156</text:p>
          </table:table-cell>
          <table:table-cell office:value-type="string" table:number-columns-spanned="2" table:number-rows-spanned="1" table:style-name="ce11">
            <text:p>57:25:0030406:41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7" table:style-name="ce5">
            <text:p>157</text:p>
          </table:table-cell>
          <table:table-cell office:value-type="string" table:number-columns-spanned="2" table:number-rows-spanned="1" table:style-name="ce11">
            <text:p>57:25:0030406:41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8" table:style-name="ce5">
            <text:p>158</text:p>
          </table:table-cell>
          <table:table-cell office:value-type="string" table:number-columns-spanned="2" table:number-rows-spanned="1" table:style-name="ce11">
            <text:p>57:25:0030406:41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59" table:style-name="ce5">
            <text:p>159</text:p>
          </table:table-cell>
          <table:table-cell office:value-type="string" table:number-columns-spanned="2" table:number-rows-spanned="1" table:style-name="ce11">
            <text:p>57:25:0030406:41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0" table:style-name="ce5">
            <text:p>160</text:p>
          </table:table-cell>
          <table:table-cell office:value-type="string" table:number-columns-spanned="2" table:number-rows-spanned="1" table:style-name="ce11">
            <text:p>57:25:0030406:42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1" table:style-name="ce5">
            <text:p>161</text:p>
          </table:table-cell>
          <table:table-cell office:value-type="string" table:number-columns-spanned="2" table:number-rows-spanned="1" table:style-name="ce11">
            <text:p>57:25:0030406:42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2" table:style-name="ce5">
            <text:p>162</text:p>
          </table:table-cell>
          <table:table-cell office:value-type="string" table:number-columns-spanned="2" table:number-rows-spanned="1" table:style-name="ce11">
            <text:p>57:25:0030406:42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3" table:style-name="ce5">
            <text:p>163</text:p>
          </table:table-cell>
          <table:table-cell office:value-type="string" table:number-columns-spanned="2" table:number-rows-spanned="1" table:style-name="ce11">
            <text:p>57:25:0030406:42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4" table:style-name="ce5">
            <text:p>164</text:p>
          </table:table-cell>
          <table:table-cell office:value-type="string" table:number-columns-spanned="2" table:number-rows-spanned="1" table:style-name="ce11">
            <text:p>57:25:0030406:42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5" table:style-name="ce5">
            <text:p>165</text:p>
          </table:table-cell>
          <table:table-cell office:value-type="string" table:number-columns-spanned="2" table:number-rows-spanned="1" table:style-name="ce11">
            <text:p>57:25:0030406:42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6" table:style-name="ce5">
            <text:p>166</text:p>
          </table:table-cell>
          <table:table-cell office:value-type="string" table:number-columns-spanned="2" table:number-rows-spanned="1" table:style-name="ce11">
            <text:p>57:25:0030406:42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7" table:style-name="ce5">
            <text:p>167</text:p>
          </table:table-cell>
          <table:table-cell office:value-type="string" table:number-columns-spanned="2" table:number-rows-spanned="1" table:style-name="ce11">
            <text:p>57:25:0030406:42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8" table:style-name="ce5">
            <text:p>168</text:p>
          </table:table-cell>
          <table:table-cell office:value-type="string" table:number-columns-spanned="2" table:number-rows-spanned="1" table:style-name="ce11">
            <text:p>57:25:0030406:42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69" table:style-name="ce5">
            <text:p>169</text:p>
          </table:table-cell>
          <table:table-cell office:value-type="string" table:number-columns-spanned="2" table:number-rows-spanned="1" table:style-name="ce11">
            <text:p>57:25:0030406:42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0" table:style-name="ce5">
            <text:p>170</text:p>
          </table:table-cell>
          <table:table-cell office:value-type="string" table:number-columns-spanned="2" table:number-rows-spanned="1" table:style-name="ce11">
            <text:p>57:25:0030406:43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1" table:style-name="ce5">
            <text:p>171</text:p>
          </table:table-cell>
          <table:table-cell office:value-type="string" table:number-columns-spanned="2" table:number-rows-spanned="1" table:style-name="ce11">
            <text:p>57:25:0030406:43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2" table:style-name="ce5">
            <text:p>172</text:p>
          </table:table-cell>
          <table:table-cell office:value-type="string" table:number-columns-spanned="2" table:number-rows-spanned="1" table:style-name="ce11">
            <text:p>57:25:0030406:43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3" table:style-name="ce5">
            <text:p>173</text:p>
          </table:table-cell>
          <table:table-cell office:value-type="string" table:number-columns-spanned="2" table:number-rows-spanned="1" table:style-name="ce11">
            <text:p>57:25:0030406:43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4" table:style-name="ce5">
            <text:p>174</text:p>
          </table:table-cell>
          <table:table-cell office:value-type="string" table:number-columns-spanned="2" table:number-rows-spanned="1" table:style-name="ce11">
            <text:p>57:25:0030406:43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5" table:style-name="ce5">
            <text:p>175</text:p>
          </table:table-cell>
          <table:table-cell office:value-type="string" table:number-columns-spanned="2" table:number-rows-spanned="1" table:style-name="ce11">
            <text:p>57:25:0030406:43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6" table:style-name="ce5">
            <text:p>176</text:p>
          </table:table-cell>
          <table:table-cell office:value-type="string" table:number-columns-spanned="2" table:number-rows-spanned="1" table:style-name="ce11">
            <text:p>57:25:0030406:43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7" table:style-name="ce5">
            <text:p>177</text:p>
          </table:table-cell>
          <table:table-cell office:value-type="string" table:number-columns-spanned="2" table:number-rows-spanned="1" table:style-name="ce11">
            <text:p>57:25:0030406:43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8" table:style-name="ce5">
            <text:p>178</text:p>
          </table:table-cell>
          <table:table-cell office:value-type="string" table:number-columns-spanned="2" table:number-rows-spanned="1" table:style-name="ce11">
            <text:p>57:25:0030406:43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number-columns-spanned="2" table:number-rows-spanned="1" table:style-name="ce11">
            <text:p>57:25:0030406:43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0" table:style-name="ce5">
            <text:p>180</text:p>
          </table:table-cell>
          <table:table-cell office:value-type="string" table:number-columns-spanned="2" table:number-rows-spanned="1" table:style-name="ce11">
            <text:p>57:25:0030406:44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1" table:style-name="ce5">
            <text:p>181</text:p>
          </table:table-cell>
          <table:table-cell office:value-type="string" table:number-columns-spanned="2" table:number-rows-spanned="1" table:style-name="ce11">
            <text:p>57:25:0030406:44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2" table:style-name="ce5">
            <text:p>182</text:p>
          </table:table-cell>
          <table:table-cell office:value-type="string" table:number-columns-spanned="2" table:number-rows-spanned="1" table:style-name="ce11">
            <text:p>57:25:0030406:44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3" table:style-name="ce5">
            <text:p>183</text:p>
          </table:table-cell>
          <table:table-cell office:value-type="string" table:number-columns-spanned="2" table:number-rows-spanned="1" table:style-name="ce11">
            <text:p>57:25:0030406:4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4" table:style-name="ce5">
            <text:p>184</text:p>
          </table:table-cell>
          <table:table-cell office:value-type="string" table:number-columns-spanned="2" table:number-rows-spanned="1" table:style-name="ce11">
            <text:p>57:25:0030406:44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5" table:style-name="ce5">
            <text:p>185</text:p>
          </table:table-cell>
          <table:table-cell office:value-type="string" table:number-columns-spanned="2" table:number-rows-spanned="1" table:style-name="ce11">
            <text:p>57:25:0030406:44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6" table:style-name="ce5">
            <text:p>186</text:p>
          </table:table-cell>
          <table:table-cell office:value-type="string" table:number-columns-spanned="2" table:number-rows-spanned="1" table:style-name="ce11">
            <text:p>57:25:0030406:44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7" table:style-name="ce5">
            <text:p>187</text:p>
          </table:table-cell>
          <table:table-cell office:value-type="string" table:number-columns-spanned="2" table:number-rows-spanned="1" table:style-name="ce11">
            <text:p>57:25:0030406:44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number-columns-spanned="2" table:number-rows-spanned="1" table:style-name="ce11">
            <text:p>57:25:0030406:4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89" table:style-name="ce5">
            <text:p>189</text:p>
          </table:table-cell>
          <table:table-cell office:value-type="string" table:number-columns-spanned="2" table:number-rows-spanned="1" table:style-name="ce11">
            <text:p>57:25:0030406:45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number-columns-spanned="2" table:number-rows-spanned="1" table:style-name="ce11">
            <text:p>57:25:0030406:45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1" table:style-name="ce5">
            <text:p>191</text:p>
          </table:table-cell>
          <table:table-cell office:value-type="string" table:number-columns-spanned="2" table:number-rows-spanned="1" table:style-name="ce11">
            <text:p>57:25:0030406:45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2" table:style-name="ce5">
            <text:p>192</text:p>
          </table:table-cell>
          <table:table-cell office:value-type="string" table:number-columns-spanned="2" table:number-rows-spanned="1" table:style-name="ce11">
            <text:p>57:25:0030406:45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3" table:style-name="ce5">
            <text:p>193</text:p>
          </table:table-cell>
          <table:table-cell office:value-type="string" table:number-columns-spanned="2" table:number-rows-spanned="1" table:style-name="ce11">
            <text:p>57:25:0030406:45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4" table:style-name="ce5">
            <text:p>194</text:p>
          </table:table-cell>
          <table:table-cell office:value-type="string" table:number-columns-spanned="2" table:number-rows-spanned="1" table:style-name="ce11">
            <text:p>57:25:0030406:45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5" table:style-name="ce5">
            <text:p>195</text:p>
          </table:table-cell>
          <table:table-cell office:value-type="string" table:number-columns-spanned="2" table:number-rows-spanned="1" table:style-name="ce11">
            <text:p>57:25:0030406:45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6" table:style-name="ce5">
            <text:p>196</text:p>
          </table:table-cell>
          <table:table-cell office:value-type="string" table:number-columns-spanned="2" table:number-rows-spanned="1" table:style-name="ce11">
            <text:p>57:25:0030406:45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7" table:style-name="ce5">
            <text:p>197</text:p>
          </table:table-cell>
          <table:table-cell office:value-type="string" table:number-columns-spanned="2" table:number-rows-spanned="1" table:style-name="ce11">
            <text:p>57:25:0030406:45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number-columns-spanned="2" table:number-rows-spanned="1" table:style-name="ce11">
            <text:p>57:25:0030406:46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number-columns-spanned="2" table:number-rows-spanned="1" table:style-name="ce11">
            <text:p>57:25:0030406:46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number-columns-spanned="2" table:number-rows-spanned="1" table:style-name="ce11">
            <text:p>57:25:0030406:46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number-columns-spanned="2" table:number-rows-spanned="1" table:style-name="ce11">
            <text:p>57:25:0030406:46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number-columns-spanned="2" table:number-rows-spanned="1" table:style-name="ce11">
            <text:p>57:25:0030406:46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number-columns-spanned="2" table:number-rows-spanned="1" table:style-name="ce11">
            <text:p>57:25:0030406:46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4" table:style-name="ce5">
            <text:p>204</text:p>
          </table:table-cell>
          <table:table-cell office:value-type="string" table:number-columns-spanned="2" table:number-rows-spanned="1" table:style-name="ce11">
            <text:p>57:25:0030406:46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number-columns-spanned="2" table:number-rows-spanned="1" table:style-name="ce11">
            <text:p>57:25:0030406:46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number-columns-spanned="2" table:number-rows-spanned="1" table:style-name="ce11">
            <text:p>57:25:0030406:46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number-columns-spanned="2" table:number-rows-spanned="1" table:style-name="ce11">
            <text:p>57:25:0030406:46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number-columns-spanned="2" table:number-rows-spanned="1" table:style-name="ce11">
            <text:p>57:25:0030406:47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number-columns-spanned="2" table:number-rows-spanned="1" table:style-name="ce11">
            <text:p>57:25:0030406:47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number-columns-spanned="2" table:number-rows-spanned="1" table:style-name="ce11">
            <text:p>57:25:0030406:47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number-columns-spanned="2" table:number-rows-spanned="1" table:style-name="ce11">
            <text:p>57:25:0030406:47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2" table:style-name="ce5">
            <text:p>212</text:p>
          </table:table-cell>
          <table:table-cell office:value-type="string" table:number-columns-spanned="2" table:number-rows-spanned="1" table:style-name="ce11">
            <text:p>57:25:0030406:47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3" table:style-name="ce5">
            <text:p>213</text:p>
          </table:table-cell>
          <table:table-cell office:value-type="string" table:number-columns-spanned="2" table:number-rows-spanned="1" table:style-name="ce11">
            <text:p>57:25:0030406:47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4" table:style-name="ce5">
            <text:p>214</text:p>
          </table:table-cell>
          <table:table-cell office:value-type="string" table:number-columns-spanned="2" table:number-rows-spanned="1" table:style-name="ce11">
            <text:p>57:25:0030406:47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5" table:style-name="ce5">
            <text:p>215</text:p>
          </table:table-cell>
          <table:table-cell office:value-type="string" table:number-columns-spanned="2" table:number-rows-spanned="1" table:style-name="ce11">
            <text:p>57:25:0030406:47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6" table:style-name="ce5">
            <text:p>216</text:p>
          </table:table-cell>
          <table:table-cell office:value-type="string" table:number-columns-spanned="2" table:number-rows-spanned="1" table:style-name="ce11">
            <text:p>57:25:0030406:47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7" table:style-name="ce5">
            <text:p>217</text:p>
          </table:table-cell>
          <table:table-cell office:value-type="string" table:number-columns-spanned="2" table:number-rows-spanned="1" table:style-name="ce11">
            <text:p>57:25:0030406:47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8" table:style-name="ce5">
            <text:p>218</text:p>
          </table:table-cell>
          <table:table-cell office:value-type="string" table:number-columns-spanned="2" table:number-rows-spanned="1" table:style-name="ce11">
            <text:p>57:25:0030406:48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19" table:style-name="ce5">
            <text:p>219</text:p>
          </table:table-cell>
          <table:table-cell office:value-type="string" table:number-columns-spanned="2" table:number-rows-spanned="1" table:style-name="ce11">
            <text:p>57:25:0030406:48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0" table:style-name="ce5">
            <text:p>220</text:p>
          </table:table-cell>
          <table:table-cell office:value-type="string" table:number-columns-spanned="2" table:number-rows-spanned="1" table:style-name="ce11">
            <text:p>57:25:0030406:48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1" table:style-name="ce5">
            <text:p>221</text:p>
          </table:table-cell>
          <table:table-cell office:value-type="string" table:number-columns-spanned="2" table:number-rows-spanned="1" table:style-name="ce11">
            <text:p>57:25:0030406:48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2" table:style-name="ce5">
            <text:p>222</text:p>
          </table:table-cell>
          <table:table-cell office:value-type="string" table:number-columns-spanned="2" table:number-rows-spanned="1" table:style-name="ce11">
            <text:p>57:25:0030406:48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3" table:style-name="ce5">
            <text:p>223</text:p>
          </table:table-cell>
          <table:table-cell office:value-type="string" table:number-columns-spanned="2" table:number-rows-spanned="1" table:style-name="ce11">
            <text:p>57:25:0030406:48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4" table:style-name="ce5">
            <text:p>224</text:p>
          </table:table-cell>
          <table:table-cell office:value-type="string" table:number-columns-spanned="2" table:number-rows-spanned="1" table:style-name="ce11">
            <text:p>57:25:0030406:48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5" table:style-name="ce5">
            <text:p>225</text:p>
          </table:table-cell>
          <table:table-cell office:value-type="string" table:number-columns-spanned="2" table:number-rows-spanned="1" table:style-name="ce11">
            <text:p>57:25:0030406:48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6" table:style-name="ce5">
            <text:p>226</text:p>
          </table:table-cell>
          <table:table-cell office:value-type="string" table:number-columns-spanned="2" table:number-rows-spanned="1" table:style-name="ce11">
            <text:p>57:25:0030406:48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7" table:style-name="ce5">
            <text:p>227</text:p>
          </table:table-cell>
          <table:table-cell office:value-type="string" table:number-columns-spanned="2" table:number-rows-spanned="1" table:style-name="ce11">
            <text:p>57:25:0030406:48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8" table:style-name="ce5">
            <text:p>228</text:p>
          </table:table-cell>
          <table:table-cell office:value-type="string" table:number-columns-spanned="2" table:number-rows-spanned="1" table:style-name="ce11">
            <text:p>57:25:0030406:49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29" table:style-name="ce5">
            <text:p>229</text:p>
          </table:table-cell>
          <table:table-cell office:value-type="string" table:number-columns-spanned="2" table:number-rows-spanned="1" table:style-name="ce11">
            <text:p>57:25:0030406:49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0" table:style-name="ce5">
            <text:p>230</text:p>
          </table:table-cell>
          <table:table-cell office:value-type="string" table:number-columns-spanned="2" table:number-rows-spanned="1" table:style-name="ce11">
            <text:p>57:25:0030406:49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1" table:style-name="ce5">
            <text:p>231</text:p>
          </table:table-cell>
          <table:table-cell office:value-type="string" table:number-columns-spanned="2" table:number-rows-spanned="1" table:style-name="ce11">
            <text:p>57:25:0030406:49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2" table:style-name="ce5">
            <text:p>232</text:p>
          </table:table-cell>
          <table:table-cell office:value-type="string" table:number-columns-spanned="2" table:number-rows-spanned="1" table:style-name="ce11">
            <text:p>57:25:0030406:49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3" table:style-name="ce5">
            <text:p>233</text:p>
          </table:table-cell>
          <table:table-cell office:value-type="string" table:number-columns-spanned="2" table:number-rows-spanned="1" table:style-name="ce11">
            <text:p>57:25:0030406:49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4" table:style-name="ce5">
            <text:p>234</text:p>
          </table:table-cell>
          <table:table-cell office:value-type="string" table:number-columns-spanned="2" table:number-rows-spanned="1" table:style-name="ce11">
            <text:p>57:25:0030406:49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5" table:style-name="ce5">
            <text:p>235</text:p>
          </table:table-cell>
          <table:table-cell office:value-type="string" table:number-columns-spanned="2" table:number-rows-spanned="1" table:style-name="ce11">
            <text:p>57:25:0030406:49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6" table:style-name="ce5">
            <text:p>236</text:p>
          </table:table-cell>
          <table:table-cell office:value-type="string" table:number-columns-spanned="2" table:number-rows-spanned="1" table:style-name="ce11">
            <text:p>57:25:0030406:50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7" table:style-name="ce5">
            <text:p>237</text:p>
          </table:table-cell>
          <table:table-cell office:value-type="string" table:number-columns-spanned="2" table:number-rows-spanned="1" table:style-name="ce11">
            <text:p>57:25:0030406:50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8" table:style-name="ce5">
            <text:p>238</text:p>
          </table:table-cell>
          <table:table-cell office:value-type="string" table:number-columns-spanned="2" table:number-rows-spanned="1" table:style-name="ce11">
            <text:p>57:25:0030406:50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39" table:style-name="ce5">
            <text:p>239</text:p>
          </table:table-cell>
          <table:table-cell office:value-type="string" table:number-columns-spanned="2" table:number-rows-spanned="1" table:style-name="ce11">
            <text:p>57:25:0030406:50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0" table:style-name="ce5">
            <text:p>240</text:p>
          </table:table-cell>
          <table:table-cell office:value-type="string" table:number-columns-spanned="2" table:number-rows-spanned="1" table:style-name="ce11">
            <text:p>57:25:0030406:50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1" table:style-name="ce5">
            <text:p>241</text:p>
          </table:table-cell>
          <table:table-cell office:value-type="string" table:number-columns-spanned="2" table:number-rows-spanned="1" table:style-name="ce11">
            <text:p>57:25:0030406:50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2" table:style-name="ce5">
            <text:p>242</text:p>
          </table:table-cell>
          <table:table-cell office:value-type="string" table:number-columns-spanned="2" table:number-rows-spanned="1" table:style-name="ce11">
            <text:p>57:25:0030406:50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3" table:style-name="ce5">
            <text:p>243</text:p>
          </table:table-cell>
          <table:table-cell office:value-type="string" table:number-columns-spanned="2" table:number-rows-spanned="1" table:style-name="ce11">
            <text:p>57:25:0030406:50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4" table:style-name="ce5">
            <text:p>244</text:p>
          </table:table-cell>
          <table:table-cell office:value-type="string" table:number-columns-spanned="2" table:number-rows-spanned="1" table:style-name="ce11">
            <text:p>57:25:0030406:50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5" table:style-name="ce5">
            <text:p>245</text:p>
          </table:table-cell>
          <table:table-cell office:value-type="string" table:number-columns-spanned="2" table:number-rows-spanned="1" table:style-name="ce11">
            <text:p>57:25:0030406:50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6" table:style-name="ce5">
            <text:p>246</text:p>
          </table:table-cell>
          <table:table-cell office:value-type="string" table:number-columns-spanned="2" table:number-rows-spanned="1" table:style-name="ce11">
            <text:p>57:25:0030406:51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7" table:style-name="ce5">
            <text:p>247</text:p>
          </table:table-cell>
          <table:table-cell office:value-type="string" table:number-columns-spanned="2" table:number-rows-spanned="1" table:style-name="ce11">
            <text:p>57:25:0030406:51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8" table:style-name="ce5">
            <text:p>248</text:p>
          </table:table-cell>
          <table:table-cell office:value-type="string" table:number-columns-spanned="2" table:number-rows-spanned="1" table:style-name="ce11">
            <text:p>57:25:0030406:51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49" table:style-name="ce5">
            <text:p>249</text:p>
          </table:table-cell>
          <table:table-cell office:value-type="string" table:number-columns-spanned="2" table:number-rows-spanned="1" table:style-name="ce11">
            <text:p>57:25:0030406:51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0" table:style-name="ce5">
            <text:p>250</text:p>
          </table:table-cell>
          <table:table-cell office:value-type="string" table:number-columns-spanned="2" table:number-rows-spanned="1" table:style-name="ce11">
            <text:p>57:25:0030406:51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1" table:style-name="ce5">
            <text:p>251</text:p>
          </table:table-cell>
          <table:table-cell office:value-type="string" table:number-columns-spanned="2" table:number-rows-spanned="1" table:style-name="ce11">
            <text:p>57:25:0030406:51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2" table:style-name="ce5">
            <text:p>252</text:p>
          </table:table-cell>
          <table:table-cell office:value-type="string" table:number-columns-spanned="2" table:number-rows-spanned="1" table:style-name="ce11">
            <text:p>57:25:0030406:51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3" table:style-name="ce5">
            <text:p>253</text:p>
          </table:table-cell>
          <table:table-cell office:value-type="string" table:number-columns-spanned="2" table:number-rows-spanned="1" table:style-name="ce11">
            <text:p>57:25:0030406:51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4" table:style-name="ce5">
            <text:p>254</text:p>
          </table:table-cell>
          <table:table-cell office:value-type="string" table:number-columns-spanned="2" table:number-rows-spanned="1" table:style-name="ce11">
            <text:p>57:25:0030406:51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5" table:style-name="ce5">
            <text:p>255</text:p>
          </table:table-cell>
          <table:table-cell office:value-type="string" table:number-columns-spanned="2" table:number-rows-spanned="1" table:style-name="ce11">
            <text:p>57:25:0030406:51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6" table:style-name="ce5">
            <text:p>256</text:p>
          </table:table-cell>
          <table:table-cell office:value-type="string" table:number-columns-spanned="2" table:number-rows-spanned="1" table:style-name="ce11">
            <text:p>57:25:0030406:52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7" table:style-name="ce5">
            <text:p>257</text:p>
          </table:table-cell>
          <table:table-cell office:value-type="string" table:number-columns-spanned="2" table:number-rows-spanned="1" table:style-name="ce11">
            <text:p>57:25:0030406:52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8" table:style-name="ce5">
            <text:p>258</text:p>
          </table:table-cell>
          <table:table-cell office:value-type="string" table:number-columns-spanned="2" table:number-rows-spanned="1" table:style-name="ce11">
            <text:p>57:25:0030406:52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59" table:style-name="ce5">
            <text:p>259</text:p>
          </table:table-cell>
          <table:table-cell office:value-type="string" table:number-columns-spanned="2" table:number-rows-spanned="1" table:style-name="ce11">
            <text:p>57:25:0030406:52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0" table:style-name="ce5">
            <text:p>260</text:p>
          </table:table-cell>
          <table:table-cell office:value-type="string" table:number-columns-spanned="2" table:number-rows-spanned="1" table:style-name="ce11">
            <text:p>57:25:0030406:52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1" table:style-name="ce5">
            <text:p>261</text:p>
          </table:table-cell>
          <table:table-cell office:value-type="string" table:number-columns-spanned="2" table:number-rows-spanned="1" table:style-name="ce11">
            <text:p>57:25:0030406:52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2" table:style-name="ce5">
            <text:p>262</text:p>
          </table:table-cell>
          <table:table-cell office:value-type="string" table:number-columns-spanned="2" table:number-rows-spanned="1" table:style-name="ce11">
            <text:p>57:25:0030406:52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3" table:style-name="ce5">
            <text:p>263</text:p>
          </table:table-cell>
          <table:table-cell office:value-type="string" table:number-columns-spanned="2" table:number-rows-spanned="1" table:style-name="ce11">
            <text:p>57:25:0030406:52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4" table:style-name="ce5">
            <text:p>264</text:p>
          </table:table-cell>
          <table:table-cell office:value-type="string" table:number-columns-spanned="2" table:number-rows-spanned="1" table:style-name="ce11">
            <text:p>57:25:0030406:52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5" table:style-name="ce5">
            <text:p>265</text:p>
          </table:table-cell>
          <table:table-cell office:value-type="string" table:number-columns-spanned="2" table:number-rows-spanned="1" table:style-name="ce11">
            <text:p>57:25:0030406:52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6" table:style-name="ce5">
            <text:p>266</text:p>
          </table:table-cell>
          <table:table-cell office:value-type="string" table:number-columns-spanned="2" table:number-rows-spanned="1" table:style-name="ce11">
            <text:p>57:25:0030406:53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7" table:style-name="ce5">
            <text:p>267</text:p>
          </table:table-cell>
          <table:table-cell office:value-type="string" table:number-columns-spanned="2" table:number-rows-spanned="1" table:style-name="ce11">
            <text:p>57:25:0030406:53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8" table:style-name="ce5">
            <text:p>268</text:p>
          </table:table-cell>
          <table:table-cell office:value-type="string" table:number-columns-spanned="2" table:number-rows-spanned="1" table:style-name="ce11">
            <text:p>57:25:0030406:53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69" table:style-name="ce5">
            <text:p>269</text:p>
          </table:table-cell>
          <table:table-cell office:value-type="string" table:number-columns-spanned="2" table:number-rows-spanned="1" table:style-name="ce11">
            <text:p>57:25:0030406:53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0" table:style-name="ce5">
            <text:p>270</text:p>
          </table:table-cell>
          <table:table-cell office:value-type="string" table:number-columns-spanned="2" table:number-rows-spanned="1" table:style-name="ce11">
            <text:p>57:25:0030406:53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1" table:style-name="ce5">
            <text:p>271</text:p>
          </table:table-cell>
          <table:table-cell office:value-type="string" table:number-columns-spanned="2" table:number-rows-spanned="1" table:style-name="ce11">
            <text:p>57:25:0030406:53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2" table:style-name="ce5">
            <text:p>272</text:p>
          </table:table-cell>
          <table:table-cell office:value-type="string" table:number-columns-spanned="2" table:number-rows-spanned="1" table:style-name="ce11">
            <text:p>57:25:0030406:53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3" table:style-name="ce5">
            <text:p>273</text:p>
          </table:table-cell>
          <table:table-cell office:value-type="string" table:number-columns-spanned="2" table:number-rows-spanned="1" table:style-name="ce11">
            <text:p>57:25:0030406:53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4" table:style-name="ce5">
            <text:p>274</text:p>
          </table:table-cell>
          <table:table-cell office:value-type="string" table:number-columns-spanned="2" table:number-rows-spanned="1" table:style-name="ce11">
            <text:p>57:25:0030406:53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5" table:style-name="ce5">
            <text:p>275</text:p>
          </table:table-cell>
          <table:table-cell office:value-type="string" table:number-columns-spanned="2" table:number-rows-spanned="1" table:style-name="ce11">
            <text:p>57:25:0030406:53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6" table:style-name="ce5">
            <text:p>276</text:p>
          </table:table-cell>
          <table:table-cell office:value-type="string" table:number-columns-spanned="2" table:number-rows-spanned="1" table:style-name="ce11">
            <text:p>57:25:0030406:54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7" table:style-name="ce5">
            <text:p>277</text:p>
          </table:table-cell>
          <table:table-cell office:value-type="string" table:number-columns-spanned="2" table:number-rows-spanned="1" table:style-name="ce11">
            <text:p>57:25:0030406:54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8" table:style-name="ce5">
            <text:p>278</text:p>
          </table:table-cell>
          <table:table-cell office:value-type="string" table:number-columns-spanned="2" table:number-rows-spanned="1" table:style-name="ce11">
            <text:p>57:25:0030406:54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79" table:style-name="ce5">
            <text:p>279</text:p>
          </table:table-cell>
          <table:table-cell office:value-type="string" table:number-columns-spanned="2" table:number-rows-spanned="1" table:style-name="ce11">
            <text:p>57:25:0030406:54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0" table:style-name="ce5">
            <text:p>280</text:p>
          </table:table-cell>
          <table:table-cell office:value-type="string" table:number-columns-spanned="2" table:number-rows-spanned="1" table:style-name="ce11">
            <text:p>57:25:0030406:54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1" table:style-name="ce5">
            <text:p>281</text:p>
          </table:table-cell>
          <table:table-cell office:value-type="string" table:number-columns-spanned="2" table:number-rows-spanned="1" table:style-name="ce11">
            <text:p>57:25:0030406:54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2" table:style-name="ce5">
            <text:p>282</text:p>
          </table:table-cell>
          <table:table-cell office:value-type="string" table:number-columns-spanned="2" table:number-rows-spanned="1" table:style-name="ce11">
            <text:p>57:25:0030406:54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3" table:style-name="ce5">
            <text:p>283</text:p>
          </table:table-cell>
          <table:table-cell office:value-type="string" table:number-columns-spanned="2" table:number-rows-spanned="1" table:style-name="ce11">
            <text:p>57:25:0030406:54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4" table:style-name="ce5">
            <text:p>284</text:p>
          </table:table-cell>
          <table:table-cell office:value-type="string" table:number-columns-spanned="2" table:number-rows-spanned="1" table:style-name="ce11">
            <text:p>57:25:0030406:54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5" table:style-name="ce5">
            <text:p>285</text:p>
          </table:table-cell>
          <table:table-cell office:value-type="string" table:number-columns-spanned="2" table:number-rows-spanned="1" table:style-name="ce11">
            <text:p>57:25:0030406:54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6" table:style-name="ce5">
            <text:p>286</text:p>
          </table:table-cell>
          <table:table-cell office:value-type="string" table:number-columns-spanned="2" table:number-rows-spanned="1" table:style-name="ce11">
            <text:p>57:25:0030406:55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7" table:style-name="ce5">
            <text:p>287</text:p>
          </table:table-cell>
          <table:table-cell office:value-type="string" table:number-columns-spanned="2" table:number-rows-spanned="1" table:style-name="ce11">
            <text:p>57:25:0030406:55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8" table:style-name="ce5">
            <text:p>288</text:p>
          </table:table-cell>
          <table:table-cell office:value-type="string" table:number-columns-spanned="2" table:number-rows-spanned="1" table:style-name="ce11">
            <text:p>57:25:0030406:55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89" table:style-name="ce5">
            <text:p>289</text:p>
          </table:table-cell>
          <table:table-cell office:value-type="string" table:number-columns-spanned="2" table:number-rows-spanned="1" table:style-name="ce11">
            <text:p>57:25:0030406:55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0" table:style-name="ce5">
            <text:p>290</text:p>
          </table:table-cell>
          <table:table-cell office:value-type="string" table:number-columns-spanned="2" table:number-rows-spanned="1" table:style-name="ce11">
            <text:p>57:25:0030406:55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1" table:style-name="ce5">
            <text:p>291</text:p>
          </table:table-cell>
          <table:table-cell office:value-type="string" table:number-columns-spanned="2" table:number-rows-spanned="1" table:style-name="ce11">
            <text:p>57:25:0030406:55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2" table:style-name="ce5">
            <text:p>292</text:p>
          </table:table-cell>
          <table:table-cell office:value-type="string" table:number-columns-spanned="2" table:number-rows-spanned="1" table:style-name="ce11">
            <text:p>57:25:0030406:55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3" table:style-name="ce5">
            <text:p>293</text:p>
          </table:table-cell>
          <table:table-cell office:value-type="string" table:number-columns-spanned="2" table:number-rows-spanned="1" table:style-name="ce11">
            <text:p>57:25:0030406:557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4" table:style-name="ce5">
            <text:p>294</text:p>
          </table:table-cell>
          <table:table-cell office:value-type="string" table:number-columns-spanned="2" table:number-rows-spanned="1" table:style-name="ce11">
            <text:p>57:25:0030406:558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5" table:style-name="ce5">
            <text:p>295</text:p>
          </table:table-cell>
          <table:table-cell office:value-type="string" table:number-columns-spanned="2" table:number-rows-spanned="1" table:style-name="ce11">
            <text:p>57:25:0030406:559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6" table:style-name="ce5">
            <text:p>296</text:p>
          </table:table-cell>
          <table:table-cell office:value-type="string" table:number-columns-spanned="2" table:number-rows-spanned="1" table:style-name="ce11">
            <text:p>57:25:0030406:560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7" table:style-name="ce5">
            <text:p>297</text:p>
          </table:table-cell>
          <table:table-cell office:value-type="string" table:number-columns-spanned="2" table:number-rows-spanned="1" table:style-name="ce11">
            <text:p>57:25:0030406:561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8" table:style-name="ce5">
            <text:p>298</text:p>
          </table:table-cell>
          <table:table-cell office:value-type="string" table:number-columns-spanned="2" table:number-rows-spanned="1" table:style-name="ce11">
            <text:p>57:25:0030406:562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299" table:style-name="ce5">
            <text:p>299</text:p>
          </table:table-cell>
          <table:table-cell office:value-type="string" table:number-columns-spanned="2" table:number-rows-spanned="1" table:style-name="ce11">
            <text:p>57:25:0030406:563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00" table:style-name="ce5">
            <text:p>300</text:p>
          </table:table-cell>
          <table:table-cell office:value-type="string" table:number-columns-spanned="2" table:number-rows-spanned="1" table:style-name="ce11">
            <text:p>57:25:0030406:564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01" table:style-name="ce5">
            <text:p>301</text:p>
          </table:table-cell>
          <table:table-cell office:value-type="string" table:number-columns-spanned="2" table:number-rows-spanned="1" table:style-name="ce11">
            <text:p>57:25:0030406:565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1">
          <table:table-cell office:value-type="float" office:value="302" table:style-name="ce5">
            <text:p>302</text:p>
          </table:table-cell>
          <table:table-cell office:value-type="string" table:number-columns-spanned="2" table:number-rows-spanned="1" table:style-name="ce11">
            <text:p>57:25:0030406:566</text:p>
          </table:table-cell>
          <table:covered-table-cell/>
          <table:table-cell office:value-type="string" table:style-name="ce5">
            <text:p>03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6">
            <text:p>2DB3E39031BB2FB580C1C0F893B4B71FA582902DD98B535AEE6DD2606F34AE1ACCB9ED9C967F7FF1798960FA53BD98BD95AEA4063A3F11098C5274325BCBEE23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number-columns-spanned="2" table:number-rows-spanned="1" table:style-name="ce18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22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6T12:37:11Z</meta:creation-date>
    <dc:date>2026-08-13T11:33:36Z</dc:date>
    <meta:editing-cycles>1</meta:editing-cycles>
    <meta:editing-duration>PT42S</meta:editing-duration>
    <meta:user-defined meta:name="AppVersion">3.1</meta:user-defined>
  </office:meta>
</office:document-meta>
</file>