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64.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69</text:p>
          </table:table-cell>
          <table:table-cell table:number-columns-repeated="2" table:style-name="ce2"/>
          <table:table-cell office:value-type="string" table:style-name="ce4">
            <text:p>13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0" table:style-name="ce6">
            <text:p>50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2" table:style-name="ce7">
            <text:p>32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2:0000000:689</text:p>
          </table:table-cell>
          <table:table-cell office:value-type="float" office:value="440847.9" table:style-name="ce6">
            <text:p>440847,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2:0000000:690</text:p>
          </table:table-cell>
          <table:table-cell office:value-type="float" office:value="855192.42" table:style-name="ce6">
            <text:p>855192,4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310101:146</text:p>
          </table:table-cell>
          <table:table-cell office:value-type="float" office:value="16181.88" table:style-name="ce6">
            <text:p>16181,8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320101:165</text:p>
          </table:table-cell>
          <table:table-cell office:value-type="float" office:value="3661.84" table:style-name="ce6">
            <text:p>3661,8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320101:166</text:p>
          </table:table-cell>
          <table:table-cell office:value-type="float" office:value="4909.28" table:style-name="ce6">
            <text:p>4909,2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2:0920101:145</text:p>
          </table:table-cell>
          <table:table-cell office:value-type="float" office:value="31013.74" table:style-name="ce6">
            <text:p>31013,7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000000:18</text:p>
          </table:table-cell>
          <table:table-cell office:value-type="float" office:value="122122.5" table:style-name="ce6">
            <text:p>122122,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000000:434</text:p>
          </table:table-cell>
          <table:table-cell office:value-type="float" office:value="128447.55" table:style-name="ce6">
            <text:p>128447,5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000000:5</text:p>
          </table:table-cell>
          <table:table-cell office:value-type="float" office:value="8150.22" table:style-name="ce6">
            <text:p>8150,2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4:0000000:550</text:p>
          </table:table-cell>
          <table:table-cell office:value-type="float" office:value="17620.05" table:style-name="ce6">
            <text:p>17620,0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000000:551</text:p>
          </table:table-cell>
          <table:table-cell office:value-type="float" office:value="39854.01" table:style-name="ce6">
            <text:p>39854,01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4:0000000:788</text:p>
          </table:table-cell>
          <table:table-cell office:value-type="float" office:value="4755.6000000000004" table:style-name="ce6">
            <text:p>4755,6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4:0000000:898</text:p>
          </table:table-cell>
          <table:table-cell office:value-type="float" office:value="550043.61" table:style-name="ce6">
            <text:p>550043,61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4:0050301:760</text:p>
          </table:table-cell>
          <table:table-cell office:value-type="float" office:value="2277919.41" table:style-name="ce6">
            <text:p>2277919,41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4:0440201:336</text:p>
          </table:table-cell>
          <table:table-cell office:value-type="float" office:value="626.94000000000005" table:style-name="ce6">
            <text:p>626,9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4:0440201:337</text:p>
          </table:table-cell>
          <table:table-cell office:value-type="float" office:value="59326.89" table:style-name="ce6">
            <text:p>59326,8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4:0440201:338</text:p>
          </table:table-cell>
          <table:table-cell office:value-type="float" office:value="1816.5" table:style-name="ce6">
            <text:p>1816,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04:0440301:286</text:p>
          </table:table-cell>
          <table:table-cell office:value-type="float" office:value="105.68" table:style-name="ce6">
            <text:p>105,6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04:0440301:287</text:p>
          </table:table-cell>
          <table:table-cell office:value-type="float" office:value="4359.6000000000004" table:style-name="ce6">
            <text:p>4359,6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04:0440301:288</text:p>
          </table:table-cell>
          <table:table-cell office:value-type="float" office:value="224151.55" table:style-name="ce6">
            <text:p>224151,5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06:0010101:62</text:p>
          </table:table-cell>
          <table:table-cell office:value-type="float" office:value="315268.40000000002" table:style-name="ce6">
            <text:p>315268,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06:0010204:20</text:p>
          </table:table-cell>
          <table:table-cell office:value-type="float" office:value="448193.9" table:style-name="ce6">
            <text:p>448193,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06:0031501:273</text:p>
          </table:table-cell>
          <table:table-cell office:value-type="float" office:value="82340.45" table:style-name="ce6">
            <text:p>82340,4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09:0030403:21</text:p>
          </table:table-cell>
          <table:table-cell office:value-type="float" office:value="5251545" table:style-name="ce6">
            <text:p>525154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0:0012401:1235</text:p>
          </table:table-cell>
          <table:table-cell office:value-type="float" office:value="95137.98" table:style-name="ce6">
            <text:p>95137,9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0:0020401:193</text:p>
          </table:table-cell>
          <table:table-cell office:value-type="float" office:value="185072.58" table:style-name="ce6">
            <text:p>185072,5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0:0046001:8</text:p>
          </table:table-cell>
          <table:table-cell office:value-type="float" office:value="123114.79" table:style-name="ce6">
            <text:p>123114,7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0:0046401:30</text:p>
          </table:table-cell>
          <table:table-cell office:value-type="float" office:value="151619" table:style-name="ce6">
            <text:p>15161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0:0050201:223</text:p>
          </table:table-cell>
          <table:table-cell office:value-type="float" office:value="92518.8" table:style-name="ce6">
            <text:p>92518,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0:0800101:360</text:p>
          </table:table-cell>
          <table:table-cell office:value-type="float" office:value="309949.44" table:style-name="ce6">
            <text:p>309949,4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0:2120101:751</text:p>
          </table:table-cell>
          <table:table-cell office:value-type="float" office:value="137039" table:style-name="ce6">
            <text:p>137039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1:0041501:231</text:p>
          </table:table-cell>
          <table:table-cell office:value-type="float" office:value="30250.52" table:style-name="ce6">
            <text:p>30250,5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3:0040501:525</text:p>
          </table:table-cell>
          <table:table-cell office:value-type="float" office:value="399739.76" table:style-name="ce6">
            <text:p>399739,76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3:0040501:526</text:p>
          </table:table-cell>
          <table:table-cell office:value-type="float" office:value="454866.72" table:style-name="ce6">
            <text:p>454866,7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3:0740101:710</text:p>
          </table:table-cell>
          <table:table-cell office:value-type="float" office:value="210169.44" table:style-name="ce6">
            <text:p>210169,44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3:0740101:711</text:p>
          </table:table-cell>
          <table:table-cell office:value-type="float" office:value="55800.160000000003" table:style-name="ce6">
            <text:p>55800,16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3:0740101:712</text:p>
          </table:table-cell>
          <table:table-cell office:value-type="float" office:value="677.43" table:style-name="ce6">
            <text:p>677,43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3:0740101:713</text:p>
          </table:table-cell>
          <table:table-cell office:value-type="float" office:value="341087.2" table:style-name="ce6">
            <text:p>341087,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5:0280101:483</text:p>
          </table:table-cell>
          <table:table-cell office:value-type="float" office:value="270250" table:style-name="ce6">
            <text:p>270250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6:0240101:83</text:p>
          </table:table-cell>
          <table:table-cell office:value-type="float" office:value="157536" table:style-name="ce6">
            <text:p>157536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7:0730101:28</text:p>
          </table:table-cell>
          <table:table-cell office:value-type="float" office:value="201763.8" table:style-name="ce6">
            <text:p>201763,8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18:0000000:60</text:p>
          </table:table-cell>
          <table:table-cell office:value-type="float" office:value="2191753.85" table:style-name="ce6">
            <text:p>2191753,8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18:0030101:520</text:p>
          </table:table-cell>
          <table:table-cell office:value-type="float" office:value="520520" table:style-name="ce6">
            <text:p>520520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19:0000000:103</text:p>
          </table:table-cell>
          <table:table-cell office:value-type="float" office:value="1635232.95" table:style-name="ce6">
            <text:p>1635232,9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19:0000000:2133</text:p>
          </table:table-cell>
          <table:table-cell office:value-type="float" office:value="412750" table:style-name="ce6">
            <text:p>412750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0:0410101:426</text:p>
          </table:table-cell>
          <table:table-cell office:value-type="float" office:value="81915" table:style-name="ce6">
            <text:p>8191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1:0440101:4</text:p>
          </table:table-cell>
          <table:table-cell office:value-type="float" office:value="292262" table:style-name="ce6">
            <text:p>292262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5:0021602:78</text:p>
          </table:table-cell>
          <table:table-cell office:value-type="float" office:value="159955" table:style-name="ce6">
            <text:p>159955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6:0010328:215</text:p>
          </table:table-cell>
          <table:table-cell office:value-type="float" office:value="118682.7" table:style-name="ce6">
            <text:p>118682,7</text:p>
          </table:table-cell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10">
            <text:p>50</text:p>
          </table:table-cell>
          <table:table-cell office:value-type="string" table:style-name="ce11">
            <text:p>57:26:0010416:721</text:p>
          </table:table-cell>
          <table:table-cell office:value-type="float" office:value="26793.99" table:style-name="ce7">
            <text:p>26793,99</text:p>
          </table:table-cell>
          <table:table-cell office:value-type="string" table:style-name="ce7">
            <text:p>03.08.2026</text:p>
          </table:table-cell>
          <table:table-cell office:value-type="string" table:style-name="ce7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2:0000000:363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7:0040301:154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7:0040301:69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8:0990101:288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9:0160101:1033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9:0320101:566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9:0380101:499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9:0380101:636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9:0720101:592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09:0870101:384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09:1010101:560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09:1380101:249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0:0020401:564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0:0340101:91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0:2200101:1315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4:0050302:54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5:0080101:50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6:0240101:48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7:0410101:103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7:0850101:11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8:0060101:404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8:0070407:53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8:0630101:13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19:0010306:38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22:0240101:30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22:0750101:566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24:0410101:19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26:0010110:68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26:0010410:272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7:0010216:59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27:0020301:72</text:p>
          </table:table-cell>
          <table:covered-table-cell/>
          <table:table-cell office:value-type="string" table:style-name="ce6">
            <text:p>03.08.2026</text:p>
          </table:table-cell>
          <table:table-cell office:value-type="string" table:style-name="ce6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10">
            <text:p>32</text:p>
          </table:table-cell>
          <table:table-cell office:value-type="string" table:number-columns-spanned="2" table:number-rows-spanned="1" table:style-name="ce18">
            <text:p>57:27:0020423:58</text:p>
          </table:table-cell>
          <table:covered-table-cell/>
          <table:table-cell office:value-type="string" table:style-name="ce7">
            <text:p>03.08.2026</text:p>
          </table:table-cell>
          <table:table-cell office:value-type="string" table:style-name="ce7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2DB3E39031BB2FB580C1C0F893B4B71FA582902DD98B535AEE6DD2606F34AE1ACCB9ED9C967F7FF1798960FA53BD98BD95AEA4063A3F11098C5274325BCBEE23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3T11:33:12Z</dc:date>
    <meta:editing-cycles>7</meta:editing-cycles>
    <meta:editing-duration>PT1506S</meta:editing-duration>
  </office:meta>
</office:document-meta>
</file>