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42.7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67</text:p>
          </table:table-cell>
          <table:table-cell table:number-columns-repeated="2" table:style-name="ce2"/>
          <table:table-cell office:value-type="string" table:style-name="ce4">
            <text:p>12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2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7" table:style-name="ce6">
            <text:p>67</text:p>
          </table:table-cell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6" table:style-name="ce7">
            <text:p>3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2:0000000:687</text:p>
          </table:table-cell>
          <table:table-cell office:value-type="float" office:value="634696.86" table:style-name="ce6">
            <text:p>634696,8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2:0000000:688</text:p>
          </table:table-cell>
          <table:table-cell office:value-type="float" office:value="2480851.7999999998" table:style-name="ce6">
            <text:p>2480851,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020202:619</text:p>
          </table:table-cell>
          <table:table-cell office:value-type="float" office:value="160336.42000000001" table:style-name="ce6">
            <text:p>160336,4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310101:145</text:p>
          </table:table-cell>
          <table:table-cell office:value-type="float" office:value="130231.98" table:style-name="ce6">
            <text:p>130231,9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320101:164</text:p>
          </table:table-cell>
          <table:table-cell office:value-type="float" office:value="141667.9" table:style-name="ce6">
            <text:p>141667,9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6:0980101:117</text:p>
          </table:table-cell>
          <table:table-cell office:value-type="float" office:value="210000.45" table:style-name="ce6">
            <text:p>210000,4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7:0030402:1</text:p>
          </table:table-cell>
          <table:table-cell office:value-type="float" office:value="2404435.88" table:style-name="ce6">
            <text:p>2404435,8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7:0050129:32</text:p>
          </table:table-cell>
          <table:table-cell office:value-type="float" office:value="181432.16" table:style-name="ce6">
            <text:p>181432,1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7:0050205:4</text:p>
          </table:table-cell>
          <table:table-cell office:value-type="float" office:value="265602.18" table:style-name="ce6">
            <text:p>265602,1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9:0820101:268</text:p>
          </table:table-cell>
          <table:table-cell office:value-type="float" office:value="601468.96" table:style-name="ce6">
            <text:p>601468,9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0:0010801:12</text:p>
          </table:table-cell>
          <table:table-cell office:value-type="float" office:value="203247" table:style-name="ce6">
            <text:p>203247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0:0020401:564</text:p>
          </table:table-cell>
          <table:table-cell office:value-type="float" office:value="142878.67000000001" table:style-name="ce6">
            <text:p>142878,67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41201:356</text:p>
          </table:table-cell>
          <table:table-cell office:value-type="float" office:value="144096.16" table:style-name="ce6">
            <text:p>144096,1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540101:387</text:p>
          </table:table-cell>
          <table:table-cell office:value-type="float" office:value="348991.65" table:style-name="ce6">
            <text:p>348991,6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2590101:1279</text:p>
          </table:table-cell>
          <table:table-cell office:value-type="float" office:value="812926.79" table:style-name="ce6">
            <text:p>812926,79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2750101:3334</text:p>
          </table:table-cell>
          <table:table-cell office:value-type="float" office:value="23687.47" table:style-name="ce6">
            <text:p>23687,47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1:0022201:3</text:p>
          </table:table-cell>
          <table:table-cell office:value-type="float" office:value="44980.51" table:style-name="ce6">
            <text:p>44980,51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1:0023001:34</text:p>
          </table:table-cell>
          <table:table-cell office:value-type="float" office:value="37151.4" table:style-name="ce6">
            <text:p>37151,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1:0750101:109</text:p>
          </table:table-cell>
          <table:table-cell office:value-type="float" office:value="156858.23999999999" table:style-name="ce6">
            <text:p>156858,2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1:1400203:347</text:p>
          </table:table-cell>
          <table:table-cell office:value-type="float" office:value="58929.75" table:style-name="ce6">
            <text:p>58929,7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1:1400203:392</text:p>
          </table:table-cell>
          <table:table-cell office:value-type="float" office:value="40119.85" table:style-name="ce6">
            <text:p>40119,8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2:0000000:123</text:p>
          </table:table-cell>
          <table:table-cell office:value-type="float" office:value="21347.65" table:style-name="ce6">
            <text:p>21347,6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2:0000000:124</text:p>
          </table:table-cell>
          <table:table-cell office:value-type="float" office:value="70650.58" table:style-name="ce6">
            <text:p>70650,5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2:0000000:619</text:p>
          </table:table-cell>
          <table:table-cell office:value-type="float" office:value="31.84" table:style-name="ce6">
            <text:p>31,8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2:0420101:480</text:p>
          </table:table-cell>
          <table:table-cell office:value-type="float" office:value="3184" table:style-name="ce6">
            <text:p>318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3:0000000:832</text:p>
          </table:table-cell>
          <table:table-cell office:value-type="float" office:value="457074.24" table:style-name="ce6">
            <text:p>457074,2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3:0020101:265</text:p>
          </table:table-cell>
          <table:table-cell office:value-type="float" office:value="2541" table:style-name="ce6">
            <text:p>2541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3:0020101:266</text:p>
          </table:table-cell>
          <table:table-cell office:value-type="float" office:value="294729.7" table:style-name="ce6">
            <text:p>294729,7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3:0040501:523</text:p>
          </table:table-cell>
          <table:table-cell office:value-type="float" office:value="465636.56" table:style-name="ce6">
            <text:p>465636,5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3:0080101:358</text:p>
          </table:table-cell>
          <table:table-cell office:value-type="float" office:value="134676" table:style-name="ce6">
            <text:p>13467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3:0080101:359</text:p>
          </table:table-cell>
          <table:table-cell office:value-type="float" office:value="86810.5" table:style-name="ce6">
            <text:p>86810,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3:0080101:360</text:p>
          </table:table-cell>
          <table:table-cell office:value-type="float" office:value="4878.72" table:style-name="ce6">
            <text:p>4878,7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3:0080101:361</text:p>
          </table:table-cell>
          <table:table-cell office:value-type="float" office:value="132108.9" table:style-name="ce6">
            <text:p>132108,9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3:0710101:201</text:p>
          </table:table-cell>
          <table:table-cell office:value-type="float" office:value="206828.5" table:style-name="ce6">
            <text:p>206828,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5:0000000:303</text:p>
          </table:table-cell>
          <table:table-cell office:value-type="float" office:value="16435.8" table:style-name="ce6">
            <text:p>16435,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5:0010201:272</text:p>
          </table:table-cell>
          <table:table-cell office:value-type="float" office:value="251079.45" table:style-name="ce6">
            <text:p>251079,4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5:0010301:264</text:p>
          </table:table-cell>
          <table:table-cell office:value-type="float" office:value="253000" table:style-name="ce6">
            <text:p>2530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5:0010401:242</text:p>
          </table:table-cell>
          <table:table-cell office:value-type="float" office:value="121000" table:style-name="ce6">
            <text:p>1210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5:0030205:19</text:p>
          </table:table-cell>
          <table:table-cell office:value-type="float" office:value="211010.6" table:style-name="ce6">
            <text:p>211010,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5:0030403:1042</text:p>
          </table:table-cell>
          <table:table-cell office:value-type="float" office:value="254041.64" table:style-name="ce6">
            <text:p>254041,6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5:0280101:482</text:p>
          </table:table-cell>
          <table:table-cell office:value-type="float" office:value="184.52" table:style-name="ce6">
            <text:p>184,5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15:0650101:738</text:p>
          </table:table-cell>
          <table:table-cell office:value-type="float" office:value="289000" table:style-name="ce6">
            <text:p>2890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15:0650101:739</text:p>
          </table:table-cell>
          <table:table-cell office:value-type="float" office:value="250300" table:style-name="ce6">
            <text:p>2503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15:0650101:740</text:p>
          </table:table-cell>
          <table:table-cell office:value-type="float" office:value="294950" table:style-name="ce6">
            <text:p>29495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15:0650101:741</text:p>
          </table:table-cell>
          <table:table-cell office:value-type="float" office:value="259200" table:style-name="ce6">
            <text:p>2592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15:0650101:742</text:p>
          </table:table-cell>
          <table:table-cell office:value-type="float" office:value="297950" table:style-name="ce6">
            <text:p>29795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15:0650101:743</text:p>
          </table:table-cell>
          <table:table-cell office:value-type="float" office:value="250300" table:style-name="ce6">
            <text:p>2503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15:0820101:197</text:p>
          </table:table-cell>
          <table:table-cell office:value-type="float" office:value="331950" table:style-name="ce6">
            <text:p>33195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16:0010102:1754</text:p>
          </table:table-cell>
          <table:table-cell office:value-type="float" office:value="20016" table:style-name="ce6">
            <text:p>2001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18:0960101:152</text:p>
          </table:table-cell>
          <table:table-cell office:value-type="float" office:value="594956.6" table:style-name="ce6">
            <text:p>594956,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19:0120101:211</text:p>
          </table:table-cell>
          <table:table-cell office:value-type="float" office:value="228500" table:style-name="ce6">
            <text:p>2285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19:0120101:212</text:p>
          </table:table-cell>
          <table:table-cell office:value-type="float" office:value="165850.07999999999" table:style-name="ce6">
            <text:p>165850,0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19:1050101:111</text:p>
          </table:table-cell>
          <table:table-cell office:value-type="float" office:value="241561.65" table:style-name="ce6">
            <text:p>241561,6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19:1210101:6</text:p>
          </table:table-cell>
          <table:table-cell office:value-type="float" office:value="226688" table:style-name="ce6">
            <text:p>226688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0:0740101:171</text:p>
          </table:table-cell>
          <table:table-cell office:value-type="float" office:value="84956" table:style-name="ce6">
            <text:p>8495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1:0000000:63</text:p>
          </table:table-cell>
          <table:table-cell office:value-type="float" office:value="54137.61" table:style-name="ce6">
            <text:p>54137,61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1:0280101:155</text:p>
          </table:table-cell>
          <table:table-cell office:value-type="float" office:value="248300" table:style-name="ce6">
            <text:p>248300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1:0350101:510</text:p>
          </table:table-cell>
          <table:table-cell office:value-type="float" office:value="30336.09" table:style-name="ce6">
            <text:p>30336,09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1:0370101:117</text:p>
          </table:table-cell>
          <table:table-cell office:value-type="float" office:value="33.72" table:style-name="ce6">
            <text:p>33,7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22:0850101:625</text:p>
          </table:table-cell>
          <table:table-cell office:value-type="float" office:value="305235" table:style-name="ce6">
            <text:p>305235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23:0740102:201</text:p>
          </table:table-cell>
          <table:table-cell office:value-type="float" office:value="7492.32" table:style-name="ce6">
            <text:p>7492,3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25:0021534:23</text:p>
          </table:table-cell>
          <table:table-cell office:value-type="float" office:value="275945.12" table:style-name="ce6">
            <text:p>275945,12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25:0040311:3688</text:p>
          </table:table-cell>
          <table:table-cell office:value-type="float" office:value="39980.43" table:style-name="ce6">
            <text:p>39980,43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26:0010111:77</text:p>
          </table:table-cell>
          <table:table-cell office:value-type="float" office:value="362508.41" table:style-name="ce6">
            <text:p>362508,41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26:0010326:79</text:p>
          </table:table-cell>
          <table:table-cell office:value-type="float" office:value="156660.96" table:style-name="ce6">
            <text:p>156660,96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26:0010433:26</text:p>
          </table:table-cell>
          <table:table-cell office:value-type="float" office:value="23438.639999999999" table:style-name="ce6">
            <text:p>23438,64</text:p>
          </table:table-cell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10">
            <text:p>67</text:p>
          </table:table-cell>
          <table:table-cell office:value-type="string" table:style-name="ce11">
            <text:p>57:26:0010433:783</text:p>
          </table:table-cell>
          <table:table-cell office:value-type="float" office:value="26927.37" table:style-name="ce7">
            <text:p>26927,37</text:p>
          </table:table-cell>
          <table:table-cell office:value-type="string" table:style-name="ce7">
            <text:p>31.07.2026</text:p>
          </table:table-cell>
          <table:table-cell office:value-type="string" table:style-name="ce7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0020401:263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1:1870101:12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2:0370101:405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3:0040203:28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3:0290101:300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6:0100101:79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7:0040202:620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7:0040301:116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7:0040301:149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07:0040301:152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07:0040301:153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07:0040301:212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07:0040301:38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07:0040301:70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07:0040401:34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07:0480101:8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09:0020201:552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09:0040101:57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09:0400101:2144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09:1180101:36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0:1250102:4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1:0041501:23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4:0010202:1403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14:0010202:5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17:0000000:1184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17:0000000:6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17:0810101:19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19:0010301:78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19:0420101:225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0:0030101:73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21:0410101:64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22:1010101:40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23:0010102:2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25:0021315:601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26:0010431:235</text:p>
          </table:table-cell>
          <table:covered-table-cell/>
          <table:table-cell office:value-type="string" table:style-name="ce6">
            <text:p>31.07.2026</text:p>
          </table:table-cell>
          <table:table-cell office:value-type="string" table:style-name="ce6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10">
            <text:p>36</text:p>
          </table:table-cell>
          <table:table-cell office:value-type="string" table:number-columns-spanned="2" table:number-rows-spanned="1" table:style-name="ce18">
            <text:p>57:27:0020301:26</text:p>
          </table:table-cell>
          <table:covered-table-cell/>
          <table:table-cell office:value-type="string" table:style-name="ce7">
            <text:p>31.07.2026</text:p>
          </table:table-cell>
          <table:table-cell office:value-type="string" table:style-name="ce7">
            <text:p>2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3C37F2E6E3D12668F8568769D5A5F464E8DE67A40E7F11131079496CFA0F1A86AA95D60270192BF8BA38A904AA06FDA8F503F540AC3F9250FF6D738C9354ED47</text:p>
            <text:p/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20">
            <text:p>Директор</text:p>
          </table:table-cell>
          <table:covered-table-cell/>
          <table:table-cell table:number-columns-spanned="2" table:number-rows-spanned="1" table:style-name="ce21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2T09:00:56Z</dc:date>
    <meta:editing-cycles>7</meta:editing-cycles>
    <meta:editing-duration>PT1528S</meta:editing-duration>
  </office:meta>
</office:document-meta>
</file>