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51pt" style:use-optimal-row-height="tru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62.25pt" style:use-optimal-row-height="false" fo:break-before="auto"/>
    </style:style>
    <style:style style:name="ro9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65</text:p>
          </table:table-cell>
          <table:table-cell table:number-columns-repeated="2" table:style-name="ce2"/>
          <table:table-cell office:value-type="string" table:style-name="ce4">
            <text:p>11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1" table:style-name="ce6">
            <text:p>51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60" table:style-name="ce7">
            <text:p>60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1:0010311:349</text:p>
          </table:table-cell>
          <table:table-cell office:value-type="float" office:value="195686.08" table:style-name="ce6">
            <text:p>195686,0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1:0010311:350</text:p>
          </table:table-cell>
          <table:table-cell office:value-type="float" office:value="275405" table:style-name="ce6">
            <text:p>27540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2:0000000:686</text:p>
          </table:table-cell>
          <table:table-cell office:value-type="float" office:value="1053986.3" table:style-name="ce6">
            <text:p>1053986,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2:0010101:137</text:p>
          </table:table-cell>
          <table:table-cell office:value-type="float" office:value="12631.92" table:style-name="ce6">
            <text:p>12631,9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2:0030103:306</text:p>
          </table:table-cell>
          <table:table-cell office:value-type="float" office:value="367861.02" table:style-name="ce6">
            <text:p>367861,0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2:0370101:405</text:p>
          </table:table-cell>
          <table:table-cell office:value-type="float" office:value="264873.13" table:style-name="ce6">
            <text:p>264873,1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000000:17</text:p>
          </table:table-cell>
          <table:table-cell office:value-type="float" office:value="29266.55" table:style-name="ce6">
            <text:p>29266,5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000000:18</text:p>
          </table:table-cell>
          <table:table-cell office:value-type="float" office:value="122208.2" table:style-name="ce6">
            <text:p>122208,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4:0000000:67</text:p>
          </table:table-cell>
          <table:table-cell office:value-type="float" office:value="4627.8" table:style-name="ce6">
            <text:p>4627,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4:0000000:68</text:p>
          </table:table-cell>
          <table:table-cell office:value-type="float" office:value="2356.75" table:style-name="ce6">
            <text:p>2356,7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4:0050101:789</text:p>
          </table:table-cell>
          <table:table-cell office:value-type="float" office:value="137673.87" table:style-name="ce6">
            <text:p>137673,87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4:0050101:797</text:p>
          </table:table-cell>
          <table:table-cell office:value-type="float" office:value="2140.3200000000002" table:style-name="ce6">
            <text:p>2140,3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4:0050101:798</text:p>
          </table:table-cell>
          <table:table-cell office:value-type="float" office:value="131.04" table:style-name="ce6">
            <text:p>131,0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4:0050101:799</text:p>
          </table:table-cell>
          <table:table-cell office:value-type="float" office:value="8828.82" table:style-name="ce6">
            <text:p>8828,8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4:0420101:320</text:p>
          </table:table-cell>
          <table:table-cell office:value-type="float" office:value="4542.72" table:style-name="ce6">
            <text:p>4542,7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4:0420101:321</text:p>
          </table:table-cell>
          <table:table-cell office:value-type="float" office:value="960.96" table:style-name="ce6">
            <text:p>960,9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07:0030401:240</text:p>
          </table:table-cell>
          <table:table-cell office:value-type="float" office:value="515517.3" table:style-name="ce6">
            <text:p>515517,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08:0050224:50</text:p>
          </table:table-cell>
          <table:table-cell office:value-type="float" office:value="118326.44" table:style-name="ce6">
            <text:p>118326,4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09:0030303:31</text:p>
          </table:table-cell>
          <table:table-cell office:value-type="float" office:value="356332.89" table:style-name="ce6">
            <text:p>356332,89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021201:1335</text:p>
          </table:table-cell>
          <table:table-cell office:value-type="float" office:value="163693.92000000001" table:style-name="ce6">
            <text:p>163693,9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0021201:791</text:p>
          </table:table-cell>
          <table:table-cell office:value-type="float" office:value="166585.16" table:style-name="ce6">
            <text:p>166585,1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0041201:285</text:p>
          </table:table-cell>
          <table:table-cell office:value-type="float" office:value="158646.62" table:style-name="ce6">
            <text:p>158646,6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0:1950101:293</text:p>
          </table:table-cell>
          <table:table-cell office:value-type="float" office:value="476025" table:style-name="ce6">
            <text:p>47602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0:2120101:624</text:p>
          </table:table-cell>
          <table:table-cell office:value-type="float" office:value="299706" table:style-name="ce6">
            <text:p>29970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1:0022201:69</text:p>
          </table:table-cell>
          <table:table-cell office:value-type="float" office:value="45773.279999999999" table:style-name="ce6">
            <text:p>45773,2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1:2620101:36</text:p>
          </table:table-cell>
          <table:table-cell office:value-type="float" office:value="151640" table:style-name="ce6">
            <text:p>151640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3:0000000:831</text:p>
          </table:table-cell>
          <table:table-cell office:value-type="float" office:value="249144.93" table:style-name="ce6">
            <text:p>249144,9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3:0030101:322</text:p>
          </table:table-cell>
          <table:table-cell office:value-type="float" office:value="419448" table:style-name="ce6">
            <text:p>41944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13:0030101:323</text:p>
          </table:table-cell>
          <table:table-cell office:value-type="float" office:value="509910.39" table:style-name="ce6">
            <text:p>509910,39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13:0040501:524</text:p>
          </table:table-cell>
          <table:table-cell office:value-type="float" office:value="622079.28" table:style-name="ce6">
            <text:p>622079,2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13:0130101:261</text:p>
          </table:table-cell>
          <table:table-cell office:value-type="float" office:value="34443.360000000001" table:style-name="ce6">
            <text:p>34443,3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13:0130101:262</text:p>
          </table:table-cell>
          <table:table-cell office:value-type="float" office:value="6603.52" table:style-name="ce6">
            <text:p>6603,5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13:0140101:504</text:p>
          </table:table-cell>
          <table:table-cell office:value-type="float" office:value="320693.8" table:style-name="ce6">
            <text:p>320693,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13:0310101:136</text:p>
          </table:table-cell>
          <table:table-cell office:value-type="float" office:value="380790" table:style-name="ce6">
            <text:p>380790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13:0610101:583</text:p>
          </table:table-cell>
          <table:table-cell office:value-type="float" office:value="302432.76" table:style-name="ce6">
            <text:p>302432,7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13:0840101:29</text:p>
          </table:table-cell>
          <table:table-cell office:value-type="float" office:value="207220.16" table:style-name="ce6">
            <text:p>207220,1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14:0890101:13</text:p>
          </table:table-cell>
          <table:table-cell office:value-type="float" office:value="179573.03" table:style-name="ce6">
            <text:p>179573,03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style-name="ce9">
            <text:p>57:14:1250101:394</text:p>
          </table:table-cell>
          <table:table-cell office:value-type="float" office:value="38286" table:style-name="ce6">
            <text:p>3828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style-name="ce9">
            <text:p>57:15:0030403:163</text:p>
          </table:table-cell>
          <table:table-cell office:value-type="float" office:value="191232" table:style-name="ce6">
            <text:p>191232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style-name="ce9">
            <text:p>57:19:0010309:413</text:p>
          </table:table-cell>
          <table:table-cell office:value-type="float" office:value="48510" table:style-name="ce6">
            <text:p>48510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style-name="ce9">
            <text:p>57:19:0270101:19</text:p>
          </table:table-cell>
          <table:table-cell office:value-type="float" office:value="172347.84" table:style-name="ce6">
            <text:p>172347,8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style-name="ce9">
            <text:p>57:21:0120101:1045</text:p>
          </table:table-cell>
          <table:table-cell office:value-type="float" office:value="42125.4" table:style-name="ce6">
            <text:p>42125,4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style-name="ce9">
            <text:p>57:22:0290101:84</text:p>
          </table:table-cell>
          <table:table-cell office:value-type="float" office:value="506744.68" table:style-name="ce6">
            <text:p>506744,68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style-name="ce9">
            <text:p>57:25:0020805:1952</text:p>
          </table:table-cell>
          <table:table-cell office:value-type="float" office:value="52046.47" table:style-name="ce6">
            <text:p>52046,47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style-name="ce9">
            <text:p>57:25:0020805:523</text:p>
          </table:table-cell>
          <table:table-cell office:value-type="float" office:value="41625.599999999999" table:style-name="ce6">
            <text:p>41625,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style-name="ce9">
            <text:p>57:25:0021413:90</text:p>
          </table:table-cell>
          <table:table-cell office:value-type="float" office:value="265851.89" table:style-name="ce6">
            <text:p>265851,89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style-name="ce9">
            <text:p>57:25:0021552:178</text:p>
          </table:table-cell>
          <table:table-cell office:value-type="float" office:value="389035.5" table:style-name="ce6">
            <text:p>389035,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style-name="ce9">
            <text:p>57:25:0031111:84</text:p>
          </table:table-cell>
          <table:table-cell office:value-type="float" office:value="142410" table:style-name="ce6">
            <text:p>142410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style-name="ce9">
            <text:p>57:26:0010313:515</text:p>
          </table:table-cell>
          <table:table-cell office:value-type="float" office:value="2977605.76" table:style-name="ce6">
            <text:p>2977605,76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style-name="ce9">
            <text:p>57:26:0010313:516</text:p>
          </table:table-cell>
          <table:table-cell office:value-type="float" office:value="7487252.75" table:style-name="ce6">
            <text:p>7487252,75</text:p>
          </table:table-cell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10">
            <text:p>51</text:p>
          </table:table-cell>
          <table:table-cell office:value-type="string" table:style-name="ce11">
            <text:p>57:26:0010411:72</text:p>
          </table:table-cell>
          <table:table-cell office:value-type="float" office:value="543270" table:style-name="ce7">
            <text:p>543270</text:p>
          </table:table-cell>
          <table:table-cell office:value-type="string" table:style-name="ce7">
            <text:p>30.07.2026</text:p>
          </table:table-cell>
          <table:table-cell office:value-type="string" table:style-name="ce7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0:0000000:6050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1:1870201: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5:0010201:48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6:0010205:20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7:0000000:4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7:0030101:11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7:0030101:140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7:0030101:14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7:0030101:14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07:0030101:1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07:0030101:170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07:0030101:20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07:0030101:74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07:0030101: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07:0030201:13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07:0040301:11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07:0040301:17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07:0040301:2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07:0040401:11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09:0000000:151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09:0010101:177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09:0010101:49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09:0030301:28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09:0050201:62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09:0050201:64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number-columns-spanned="2" table:number-rows-spanned="1" table:style-name="ce18">
            <text:p>57:09:0050201:65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number-columns-spanned="2" table:number-rows-spanned="1" table:style-name="ce18">
            <text:p>57:09:0050201:65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number-columns-spanned="2" table:number-rows-spanned="1" table:style-name="ce18">
            <text:p>57:09:0050201:83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number-columns-spanned="2" table:number-rows-spanned="1" table:style-name="ce18">
            <text:p>57:09:0050201:85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number-columns-spanned="2" table:number-rows-spanned="1" table:style-name="ce18">
            <text:p>57:09:0980101:33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number-columns-spanned="2" table:number-rows-spanned="1" table:style-name="ce18">
            <text:p>57:10:0021501:62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number-columns-spanned="2" table:number-rows-spanned="1" table:style-name="ce18">
            <text:p>57:10:0021501:71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number-columns-spanned="2" table:number-rows-spanned="1" table:style-name="ce18">
            <text:p>57:10:0021601:81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number-columns-spanned="2" table:number-rows-spanned="1" table:style-name="ce18">
            <text:p>57:10:0040801:5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number-columns-spanned="2" table:number-rows-spanned="1" table:style-name="ce18">
            <text:p>57:10:0230101:2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number-columns-spanned="2" table:number-rows-spanned="1" table:style-name="ce18">
            <text:p>57:10:0850101: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number-columns-spanned="2" table:number-rows-spanned="1" table:style-name="ce18">
            <text:p>57:10:1250101:1190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string" table:number-columns-spanned="2" table:number-rows-spanned="1" table:style-name="ce18">
            <text:p>57:10:1250101:141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string" table:number-columns-spanned="2" table:number-rows-spanned="1" table:style-name="ce18">
            <text:p>57:11:0021802:26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string" table:number-columns-spanned="2" table:number-rows-spanned="1" table:style-name="ce18">
            <text:p>57:11:0030201:146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string" table:number-columns-spanned="2" table:number-rows-spanned="1" table:style-name="ce18">
            <text:p>57:11:0041301:115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string" table:number-columns-spanned="2" table:number-rows-spanned="1" table:style-name="ce18">
            <text:p>57:11:2750101:1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string" table:number-columns-spanned="2" table:number-rows-spanned="1" table:style-name="ce18">
            <text:p>57:14:1130102:4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string" table:number-columns-spanned="2" table:number-rows-spanned="1" table:style-name="ce18">
            <text:p>57:14:1130102: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string" table:number-columns-spanned="2" table:number-rows-spanned="1" table:style-name="ce18">
            <text:p>57:15:0000000:153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string" table:number-columns-spanned="2" table:number-rows-spanned="1" table:style-name="ce18">
            <text:p>57:15:0190101:170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string" table:number-columns-spanned="2" table:number-rows-spanned="1" table:style-name="ce18">
            <text:p>57:15:0520101: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string" table:number-columns-spanned="2" table:number-rows-spanned="1" table:style-name="ce18">
            <text:p>57:15:0720101:59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string" table:number-columns-spanned="2" table:number-rows-spanned="1" table:style-name="ce18">
            <text:p>57:15:0930101:6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string" table:number-columns-spanned="2" table:number-rows-spanned="1" table:style-name="ce18">
            <text:p>57:19:0010303:8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string" table:number-columns-spanned="2" table:number-rows-spanned="1" table:style-name="ce18">
            <text:p>57:20:0830101:5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string" table:number-columns-spanned="2" table:number-rows-spanned="1" table:style-name="ce18">
            <text:p>57:22:1150102:118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string" table:number-columns-spanned="2" table:number-rows-spanned="1" table:style-name="ce18">
            <text:p>57:23:1290101:1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string" table:number-columns-spanned="2" table:number-rows-spanned="1" table:style-name="ce18">
            <text:p>57:25:0010819:23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string" table:number-columns-spanned="2" table:number-rows-spanned="1" table:style-name="ce18">
            <text:p>57:25:0021315:27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string" table:number-columns-spanned="2" table:number-rows-spanned="1" table:style-name="ce18">
            <text:p>57:25:0021315:60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string" table:number-columns-spanned="2" table:number-rows-spanned="1" table:style-name="ce18">
            <text:p>57:25:0030727:13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string" table:number-columns-spanned="2" table:number-rows-spanned="1" table:style-name="ce18">
            <text:p>57:25:0040317:719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string" table:number-columns-spanned="2" table:number-rows-spanned="1" table:style-name="ce18">
            <text:p>57:26:0010303:316</text:p>
          </table:table-cell>
          <table:covered-table-cell/>
          <table:table-cell office:value-type="string" table:style-name="ce6">
            <text:p>30.07.2026</text:p>
          </table:table-cell>
          <table:table-cell office:value-type="string" table:style-name="ce6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0" table:style-name="ce10">
            <text:p>60</text:p>
          </table:table-cell>
          <table:table-cell office:value-type="string" table:number-columns-spanned="2" table:number-rows-spanned="1" table:style-name="ce18">
            <text:p>57:26:0010416:738</text:p>
          </table:table-cell>
          <table:covered-table-cell/>
          <table:table-cell office:value-type="string" table:style-name="ce7">
            <text:p>30.07.2026</text:p>
          </table:table-cell>
          <table:table-cell office:value-type="string" table:style-name="ce7">
            <text:p>28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DA762F7D17671CF7260D86E09ED77E8B7A523B53DDF772EE41600D269C1D2A76BDE3CEE5380F419C70B1B4D4C4FD937C8C658B3F671216D91E50119DACCBF1CA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3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2T09:19:13Z</dc:date>
    <meta:editing-cycles>7</meta:editing-cycles>
    <meta:editing-duration>PT1486S</meta:editing-duration>
  </office:meta>
</office:document-meta>
</file>