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64</text:p>
          </table:table-cell>
          <table:table-cell table:number-columns-repeated="2" table:style-name="ce2"/>
          <table:table-cell office:value-type="string" table:style-name="ce3">
            <text:p>11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5" table:style-name="ce5">
            <text:p>25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9" table:style-name="ce5">
            <text:p>59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21:0000000:1226</text:p>
          </table:table-cell>
          <table:table-cell office:value-type="float" office:value="189511.26" table:style-name="ce5">
            <text:p>189511,2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18:0370101:341</text:p>
          </table:table-cell>
          <table:table-cell office:value-type="float" office:value="275967.2" table:style-name="ce5">
            <text:p>275967,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6:0010409:2934</text:p>
          </table:table-cell>
          <table:table-cell office:value-type="float" office:value="3945122" table:style-name="ce5">
            <text:p>394512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0:0040101:11990</text:p>
          </table:table-cell>
          <table:table-cell office:value-type="float" office:value="26605395.789999999" table:style-name="ce5">
            <text:p>26605395,79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11:0020301:1380</text:p>
          </table:table-cell>
          <table:table-cell office:value-type="float" office:value="23020570.859999999" table:style-name="ce5">
            <text:p>23020570,8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1:0020301:1382</text:p>
          </table:table-cell>
          <table:table-cell office:value-type="float" office:value="336402.53" table:style-name="ce5">
            <text:p>336402,5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1:0020301:1379</text:p>
          </table:table-cell>
          <table:table-cell office:value-type="float" office:value="8818707.6400000006" table:style-name="ce5">
            <text:p>8818707,6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8:0370101:432</text:p>
          </table:table-cell>
          <table:table-cell office:value-type="float" office:value="551934.4" table:style-name="ce5">
            <text:p>551934,4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01:2200101:469</text:p>
          </table:table-cell>
          <table:table-cell office:value-type="float" office:value="867881.09" table:style-name="ce5">
            <text:p>867881,09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7:0010104:132</text:p>
          </table:table-cell>
          <table:table-cell office:value-type="float" office:value="351461.38" table:style-name="ce5">
            <text:p>351461,38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0:0021201:1334</text:p>
          </table:table-cell>
          <table:table-cell office:value-type="float" office:value="298581.5" table:style-name="ce5">
            <text:p>298581,5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0:0040801:1195</text:p>
          </table:table-cell>
          <table:table-cell office:value-type="float" office:value="742222.66" table:style-name="ce5">
            <text:p>742222,6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21408:349</text:p>
          </table:table-cell>
          <table:table-cell office:value-type="float" office:value="861475.31" table:style-name="ce5">
            <text:p>861475,31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21:0210101:873</text:p>
          </table:table-cell>
          <table:table-cell office:value-type="float" office:value="486956.19" table:style-name="ce5">
            <text:p>486956,19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20904:477</text:p>
          </table:table-cell>
          <table:table-cell office:value-type="float" office:value="2460919.91" table:style-name="ce5">
            <text:p>2460919,91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0:0010202:167</text:p>
          </table:table-cell>
          <table:table-cell office:value-type="float" office:value="1398965.8" table:style-name="ce5">
            <text:p>1398965,8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10:0022702:188</text:p>
          </table:table-cell>
          <table:table-cell office:value-type="float" office:value="906769.48" table:style-name="ce5">
            <text:p>906769,48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5:0021501:679</text:p>
          </table:table-cell>
          <table:table-cell office:value-type="float" office:value="1751871.6" table:style-name="ce5">
            <text:p>1751871,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5:0010516:77</text:p>
          </table:table-cell>
          <table:table-cell office:value-type="float" office:value="13270695.73" table:style-name="ce5">
            <text:p>13270695,7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5:0010201:2194</text:p>
          </table:table-cell>
          <table:table-cell office:value-type="float" office:value="4457398.67" table:style-name="ce5">
            <text:p>4457398,67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5:0021206:465</text:p>
          </table:table-cell>
          <table:table-cell office:value-type="float" office:value="163131.26" table:style-name="ce5">
            <text:p>163131,2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08:0000000:795</text:p>
          </table:table-cell>
          <table:table-cell office:value-type="float" office:value="6534616.3200000003" table:style-name="ce5">
            <text:p>6534616,32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11:0020301:1378</text:p>
          </table:table-cell>
          <table:table-cell office:value-type="float" office:value="3353860.35" table:style-name="ce5">
            <text:p>3353860,35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20:0000000:4205</text:p>
          </table:table-cell>
          <table:table-cell office:value-type="float" office:value="259870.03" table:style-name="ce5">
            <text:p>259870,03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1:0020301:1381</text:p>
          </table:table-cell>
          <table:table-cell office:value-type="float" office:value="6230742.8600000003" table:style-name="ce5">
            <text:p>6230742,86</text:p>
          </table:table-cell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0:0290101:79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4:0000000:57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3:0000000:47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4:1130101:51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1:0120101:54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9:0240101:18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10608:163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00000:557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30417:49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7:0020402:87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0:1230101:221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10147:183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10:0021501:48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3:0750101:4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40301:156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06:0010602:12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14:1130101:65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00:0000000:606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6:0010425:100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6:0010409:239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6:0010101:59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0:0010212:42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1:0390101:5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06:0010701:26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20701:297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10:0023601:48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1:0030701:8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20427:7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18:0000000:39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10:1780101:36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1:0200103:34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1:0450101:20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3:0510101:7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8:0070410:21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1600201:9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0:0960101:949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09:0030305:8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0:2160101:165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07:0050211:4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07:0500101:45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01:1900101:24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5:0030924:2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04:0440101:17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10:0860101:18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0:0730101:5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0:1680101:56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6:0010104:24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0:0730101:4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06:0010208:24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2:0910101:231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21:0410101:132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10:0890101:23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06:0010602:154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09:0030302:117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09:0030302:118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06:0010602:15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09:0030302:125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09:0030305:113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09:0030305:116</text:p>
          </table:table-cell>
          <table:covered-table-cell/>
          <table:table-cell office:value-type="string" table:style-name="ce5">
            <text:p>30.07.2026</text:p>
          </table:table-cell>
          <table:table-cell office:value-type="string" table:style-name="ce5">
            <text:p>27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0538A5DB61A33D80363847A8FD6B9CBCDD25E1CFC2A7695BFEDF5F9C2C3772E448A9091AB13CE48FE12818C4D8A2E11EEF02DE2B8BBFB5765293501A1E03822A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7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3T06:37:57Z</meta:creation-date>
    <dc:date>2026-08-12T09:12:16Z</dc:date>
    <meta:editing-cycles>1</meta:editing-cycles>
    <meta:editing-duration>PT49S</meta:editing-duration>
    <meta:user-defined meta:name="AppVersion">3.1</meta:user-defined>
  </office:meta>
</office:document-meta>
</file>