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54.75pt" style:use-optimal-row-height="false" fo:break-before="auto"/>
    </style:style>
    <style:style style:name="ro5" style:family="table-row">
      <style:table-row-properties style:row-height="63.75pt" style:use-optimal-row-height="true" fo:break-before="auto"/>
    </style:style>
    <style:style style:name="ro6" style:family="table-row">
      <style:table-row-properties style:row-height="36.75pt" style:use-optimal-row-height="false" fo:break-before="auto"/>
    </style:style>
    <style:style style:name="ro7" style:family="table-row">
      <style:table-row-properties style:row-height="51pt" style:use-optimal-row-height="true" fo:break-before="auto"/>
    </style:style>
    <style:style style:name="ro8" style:family="table-row">
      <style:table-row-properties style:row-height="43.5pt" style:use-optimal-row-height="false" fo:break-before="auto"/>
    </style:style>
    <style:style style:name="ro9" style:family="table-row">
      <style:table-row-properties style:row-height="64.5pt" style:use-optimal-row-height="false" fo:break-before="auto"/>
    </style:style>
    <style:style style:name="ro10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63</text:p>
          </table:table-cell>
          <table:table-cell table:number-columns-repeated="2" table:style-name="ce2"/>
          <table:table-cell office:value-type="string" table:style-name="ce4">
            <text:p>11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2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59" table:style-name="ce6">
            <text:p>59</text:p>
          </table:table-cell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1" table:style-name="ce7">
            <text:p>31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10306:11</text:p>
          </table:table-cell>
          <table:table-cell office:value-type="float" office:value="888352.92" table:style-name="ce6">
            <text:p>888352,9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2:0000000:670</text:p>
          </table:table-cell>
          <table:table-cell office:value-type="float" office:value="609342.66" table:style-name="ce6">
            <text:p>609342,6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2:0000000:685</text:p>
          </table:table-cell>
          <table:table-cell office:value-type="float" office:value="373140.98" table:style-name="ce6">
            <text:p>373140,9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2:0010104:249</text:p>
          </table:table-cell>
          <table:table-cell office:value-type="float" office:value="222456.78" table:style-name="ce6">
            <text:p>222456,7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2:0050104:224</text:p>
          </table:table-cell>
          <table:table-cell office:value-type="float" office:value="611782.38" table:style-name="ce6">
            <text:p>611782,3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2:0650101:289</text:p>
          </table:table-cell>
          <table:table-cell office:value-type="float" office:value="16835.52" table:style-name="ce6">
            <text:p>16835,5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2:0650101:290</text:p>
          </table:table-cell>
          <table:table-cell office:value-type="float" office:value="443636.28" table:style-name="ce6">
            <text:p>443636,2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2:0650101:291</text:p>
          </table:table-cell>
          <table:table-cell office:value-type="float" office:value="108930.8" table:style-name="ce6">
            <text:p>108930,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2:0650101:292</text:p>
          </table:table-cell>
          <table:table-cell office:value-type="float" office:value="62260.38" table:style-name="ce6">
            <text:p>62260,3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2:0670101:156</text:p>
          </table:table-cell>
          <table:table-cell office:value-type="float" office:value="85752.94" table:style-name="ce6">
            <text:p>85752,9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4:0000000:2</text:p>
          </table:table-cell>
          <table:table-cell office:value-type="float" office:value="1142.3800000000001" table:style-name="ce6">
            <text:p>1142,3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4:0440201:334</text:p>
          </table:table-cell>
          <table:table-cell office:value-type="float" office:value="204648" table:style-name="ce6">
            <text:p>20464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4:0440201:335</text:p>
          </table:table-cell>
          <table:table-cell office:value-type="float" office:value="76773" table:style-name="ce6">
            <text:p>76773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6:0010602:33</text:p>
          </table:table-cell>
          <table:table-cell office:value-type="float" office:value="300695.15000000002" table:style-name="ce6">
            <text:p>300695,1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6:0010606:22</text:p>
          </table:table-cell>
          <table:table-cell office:value-type="float" office:value="434218.4" table:style-name="ce6">
            <text:p>434218,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09:0030302:20</text:p>
          </table:table-cell>
          <table:table-cell office:value-type="float" office:value="144581.85" table:style-name="ce6">
            <text:p>144581,8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0:0020401:1079</text:p>
          </table:table-cell>
          <table:table-cell office:value-type="float" office:value="167630.54999999999" table:style-name="ce6">
            <text:p>167630,5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0:0021201:1333</text:p>
          </table:table-cell>
          <table:table-cell office:value-type="float" office:value="164744.44" table:style-name="ce6">
            <text:p>164744,4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0:0022201:17</text:p>
          </table:table-cell>
          <table:table-cell office:value-type="float" office:value="214594.4" table:style-name="ce6">
            <text:p>214594,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0041201:645</text:p>
          </table:table-cell>
          <table:table-cell office:value-type="float" office:value="143496.75" table:style-name="ce6">
            <text:p>143496,7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0052501:955</text:p>
          </table:table-cell>
          <table:table-cell office:value-type="float" office:value="76395" table:style-name="ce6">
            <text:p>7639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0:1730101:307</text:p>
          </table:table-cell>
          <table:table-cell office:value-type="float" office:value="364950" table:style-name="ce6">
            <text:p>364950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0:1910401:1511</text:p>
          </table:table-cell>
          <table:table-cell office:value-type="float" office:value="177558.36" table:style-name="ce6">
            <text:p>177558,3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1:0010201:681</text:p>
          </table:table-cell>
          <table:table-cell office:value-type="float" office:value="670147.14" table:style-name="ce6">
            <text:p>670147,1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1:0041301:195</text:p>
          </table:table-cell>
          <table:table-cell office:value-type="float" office:value="35229.279999999999" table:style-name="ce6">
            <text:p>35229,2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1:0200103:1</text:p>
          </table:table-cell>
          <table:table-cell office:value-type="float" office:value="122828.16" table:style-name="ce6">
            <text:p>122828,1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1:0540101:3</text:p>
          </table:table-cell>
          <table:table-cell office:value-type="float" office:value="344694.35" table:style-name="ce6">
            <text:p>344694,3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2:0010102:1051</text:p>
          </table:table-cell>
          <table:table-cell office:value-type="float" office:value="89015.85" table:style-name="ce6">
            <text:p>89015,8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3:0000000:827</text:p>
          </table:table-cell>
          <table:table-cell office:value-type="float" office:value="306913.08" table:style-name="ce6">
            <text:p>306913,0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3:0000000:828</text:p>
          </table:table-cell>
          <table:table-cell office:value-type="float" office:value="36045.24" table:style-name="ce6">
            <text:p>36045,2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3:0000000:829</text:p>
          </table:table-cell>
          <table:table-cell office:value-type="float" office:value="36550.800000000003" table:style-name="ce6">
            <text:p>36550,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3:0000000:830</text:p>
          </table:table-cell>
          <table:table-cell office:value-type="float" office:value="108182.55" table:style-name="ce6">
            <text:p>108182,5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13:0050301:191</text:p>
          </table:table-cell>
          <table:table-cell office:value-type="float" office:value="409753.05" table:style-name="ce6">
            <text:p>409753,0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13:0710101:200</text:p>
          </table:table-cell>
          <table:table-cell office:value-type="float" office:value="271804.67" table:style-name="ce6">
            <text:p>271804,67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13:0720101:157</text:p>
          </table:table-cell>
          <table:table-cell office:value-type="float" office:value="170294.72" table:style-name="ce6">
            <text:p>170294,7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13:0780101:147</text:p>
          </table:table-cell>
          <table:table-cell office:value-type="float" office:value="239150" table:style-name="ce6">
            <text:p>239150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13:0790101:133</text:p>
          </table:table-cell>
          <table:table-cell office:value-type="float" office:value="54254.34" table:style-name="ce6">
            <text:p>54254,3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15:0000000:1536</text:p>
          </table:table-cell>
          <table:table-cell office:value-type="float" office:value="169562.58" table:style-name="ce6">
            <text:p>169562,5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15:0000000:1679</text:p>
          </table:table-cell>
          <table:table-cell office:value-type="float" office:value="493.9" table:style-name="ce6">
            <text:p>493,9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15:0000000:1680</text:p>
          </table:table-cell>
          <table:table-cell office:value-type="float" office:value="109082.8" table:style-name="ce6">
            <text:p>109082,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15:0000000:297</text:p>
          </table:table-cell>
          <table:table-cell office:value-type="float" office:value="5188.76" table:style-name="ce6">
            <text:p>5188,7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15:0000000:298</text:p>
          </table:table-cell>
          <table:table-cell office:value-type="float" office:value="45989.64" table:style-name="ce6">
            <text:p>45989,6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15:0020401:569</text:p>
          </table:table-cell>
          <table:table-cell office:value-type="float" office:value="1962449.34" table:style-name="ce6">
            <text:p>1962449,3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15:0030402:137</text:p>
          </table:table-cell>
          <table:table-cell office:value-type="float" office:value="370592.8" table:style-name="ce6">
            <text:p>370592,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15:0720101:595</text:p>
          </table:table-cell>
          <table:table-cell office:value-type="float" office:value="2379.6999999999998" table:style-name="ce6">
            <text:p>2379,7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15:0720101:596</text:p>
          </table:table-cell>
          <table:table-cell office:value-type="float" office:value="3299.35" table:style-name="ce6">
            <text:p>3299,3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16:0230103:86</text:p>
          </table:table-cell>
          <table:table-cell office:value-type="float" office:value="250914.48" table:style-name="ce6">
            <text:p>250914,4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19:0380101:71</text:p>
          </table:table-cell>
          <table:table-cell office:value-type="float" office:value="312839.45" table:style-name="ce6">
            <text:p>312839,4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20:0010212:1</text:p>
          </table:table-cell>
          <table:table-cell office:value-type="float" office:value="192726.12" table:style-name="ce6">
            <text:p>192726,1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21:0210101:849</text:p>
          </table:table-cell>
          <table:table-cell office:value-type="float" office:value="229383" table:style-name="ce6">
            <text:p>229383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24:0010405:430</text:p>
          </table:table-cell>
          <table:table-cell office:value-type="float" office:value="185514" table:style-name="ce6">
            <text:p>18551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24:0330101:452</text:p>
          </table:table-cell>
          <table:table-cell office:value-type="float" office:value="291536" table:style-name="ce6">
            <text:p>29153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25:0021315:267</text:p>
          </table:table-cell>
          <table:table-cell office:value-type="float" office:value="251005.44" table:style-name="ce6">
            <text:p>251005,4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25:0021501:61</text:p>
          </table:table-cell>
          <table:table-cell office:value-type="float" office:value="258194.7" table:style-name="ce6">
            <text:p>258194,7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25:0030924:9</text:p>
          </table:table-cell>
          <table:table-cell office:value-type="float" office:value="440031.28" table:style-name="ce6">
            <text:p>440031,2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25:0040408:3686</text:p>
          </table:table-cell>
          <table:table-cell office:value-type="float" office:value="630755.79" table:style-name="ce6">
            <text:p>630755,79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25:0040408:3687</text:p>
          </table:table-cell>
          <table:table-cell office:value-type="float" office:value="668784.6" table:style-name="ce6">
            <text:p>668784,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26:0010425:353</text:p>
          </table:table-cell>
          <table:table-cell office:value-type="float" office:value="377208.2" table:style-name="ce6">
            <text:p>377208,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10">
            <text:p>59</text:p>
          </table:table-cell>
          <table:table-cell office:value-type="string" table:style-name="ce11">
            <text:p>57:27:0020309:482</text:p>
          </table:table-cell>
          <table:table-cell office:value-type="float" office:value="23462.880000000001" table:style-name="ce7">
            <text:p>23462,88</text:p>
          </table:table-cell>
          <table:table-cell office:value-type="string" table:style-name="ce7">
            <text:p>30.07.2026</text:p>
          </table:table-cell>
          <table:table-cell office:value-type="string" table:style-name="ce7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1330101:2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2:0010107:8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3:0510101:2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6:0010104:235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9:0030101:3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10:0020101:214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10:0021501:368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10:0021601:21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0:0050101:645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0:1600201:234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1:0020301:1364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1:0021802:26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1:0030701:2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1:0200103:45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1:1620102:62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1:2620101:1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1:2620101:3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3:0710101:20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15:0030102:11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15:0030102:11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6:0180101:35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17:0680101: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18:0070410:1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21:0450101:1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24:0190101:32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24:0540101:27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25:0010803:8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25:0021504:12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25:0040317:71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26:0010416:168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10">
            <text:p>31</text:p>
          </table:table-cell>
          <table:table-cell office:value-type="string" table:number-columns-spanned="2" table:number-rows-spanned="1" table:style-name="ce18">
            <text:p>57:26:0010417:2024</text:p>
          </table:table-cell>
          <table:covered-table-cell/>
          <table:table-cell office:value-type="string" table:style-name="ce7">
            <text:p>30.07.2026</text:p>
          </table:table-cell>
          <table:table-cell office:value-type="string" table:style-name="ce7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9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0538A5DB61A33D80363847A8FD6B9CBCDD25E1CFC2A7695BFEDF5F9C2C3772E448A9091AB13CE48FE12818C4D8A2E11EEF02DE2B8BBFB5765293501A1E03822A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10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2T09:11:18Z</dc:date>
    <meta:editing-cycles>7</meta:editing-cycles>
    <meta:editing-duration>PT1493S</meta:editing-duration>
  </office:meta>
</office:document-meta>
</file>