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51.7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54.75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44.25pt" style:use-optimal-row-height="false" fo:break-before="auto"/>
    </style:style>
    <style:style style:name="ro8" style:family="table-row">
      <style:table-row-properties style:row-height="63.75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61испр</text:p>
          </table:table-cell>
          <table:table-cell table:number-columns-repeated="2" table:style-name="ce2"/>
          <table:table-cell office:value-type="string" table:style-name="ce4">
            <text:p>13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" table:style-name="ce6">
            <text:p>2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0" table:style-name="ce7">
            <text:p>0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17:0040101:270</text:p>
          </table:table-cell>
          <table:table-cell office:value-type="float" office:value="108750" table:style-name="ce6">
            <text:p>108750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0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10">
            <text:p>2</text:p>
          </table:table-cell>
          <table:table-cell office:value-type="string" table:style-name="ce11">
            <text:p>57:17:0040101:271</text:p>
          </table:table-cell>
          <table:table-cell office:value-type="float" office:value="516914.85" table:style-name="ce7">
            <text:p>516914,85</text:p>
          </table:table-cell>
          <table:table-cell office:value-type="string" table:style-name="ce7">
            <text:p>04.08.2026</text:p>
          </table:table-cell>
          <table:table-cell office:value-type="string" table:style-name="ce7">
            <text:p>0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table:style-name="ce7"/>
          <table:table-cell table:number-columns-spanned="2" table:number-rows-spanned="1" table:style-name="ce17"/>
          <table:covered-table-cell/>
          <table:table-cell table:number-columns-repeated="2" table:style-name="ce7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2">
            <text:p>A8BF21827381551A43F6417A3FFEFCA709F8F824C057D93E1A9BAED93E0A5D01F323A677AA491B4D4C619A1036E19AF7031E9A8A7E79AA182CC39DC04A8B04DD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8">
            <text:p>Директор</text:p>
          </table:table-cell>
          <table:covered-table-cell/>
          <table:table-cell table:number-columns-spanned="2" table:number-rows-spanned="1" table:style-name="ce19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54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3T12:15:56Z</dc:date>
    <meta:editing-cycles>7</meta:editing-cycles>
    <meta:editing-duration>PT1497S</meta:editing-duration>
  </office:meta>
</office:document-meta>
</file>