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60</text:p>
          </table:table-cell>
          <table:table-cell table:number-columns-repeated="2" table:style-name="ce2"/>
          <table:table-cell office:value-type="string" table:style-name="ce3">
            <text:p>10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7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1" table:style-name="ce5">
            <text:p>31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6:0010416:719</text:p>
          </table:table-cell>
          <table:table-cell office:value-type="float" office:value="26509388.289999999" table:style-name="ce5">
            <text:p>26509388,29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9:0610101:156</text:p>
          </table:table-cell>
          <table:table-cell office:value-type="float" office:value="210405.66" table:style-name="ce5">
            <text:p>210405,66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08:0380101:156</text:p>
          </table:table-cell>
          <table:table-cell office:value-type="float" office:value="587577.99" table:style-name="ce5">
            <text:p>587577,99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3:0000000:825</text:p>
          </table:table-cell>
          <table:table-cell office:value-type="float" office:value="569707.06999999995" table:style-name="ce5">
            <text:p>569707,07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6:0010413:1607</text:p>
          </table:table-cell>
          <table:table-cell office:value-type="float" office:value="791541.68" table:style-name="ce5">
            <text:p>791541,68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20904:656</text:p>
          </table:table-cell>
          <table:table-cell office:value-type="float" office:value="704898.32" table:style-name="ce5">
            <text:p>704898,32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9:1240101:397</text:p>
          </table:table-cell>
          <table:table-cell office:value-type="float" office:value="487246.54" table:style-name="ce5">
            <text:p>487246,54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6:0010413:1608</text:p>
          </table:table-cell>
          <table:table-cell office:value-type="float" office:value="709758.77" table:style-name="ce5">
            <text:p>709758,77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1:0040501:258</text:p>
          </table:table-cell>
          <table:table-cell office:value-type="float" office:value="543561.69999999995" table:style-name="ce5">
            <text:p>543561,7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2:0010101:534</text:p>
          </table:table-cell>
          <table:table-cell office:value-type="float" office:value="3257247.84" table:style-name="ce5">
            <text:p>3257247,84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08:0680101:405</text:p>
          </table:table-cell>
          <table:table-cell office:value-type="float" office:value="300080.49" table:style-name="ce5">
            <text:p>300080,49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30717:937</text:p>
          </table:table-cell>
          <table:table-cell office:value-type="float" office:value="228676.85" table:style-name="ce5">
            <text:p>228676,85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30519:64</text:p>
          </table:table-cell>
          <table:table-cell office:value-type="float" office:value="91463.62" table:style-name="ce5">
            <text:p>91463,62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06:0010604:172</text:p>
          </table:table-cell>
          <table:table-cell office:value-type="float" office:value="10489309.74" table:style-name="ce5">
            <text:p>10489309,74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06:0010604:173</text:p>
          </table:table-cell>
          <table:table-cell office:value-type="float" office:value="11656810.75" table:style-name="ce5">
            <text:p>11656810,75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06:0010604:171</text:p>
          </table:table-cell>
          <table:table-cell office:value-type="float" office:value="10571082.75" table:style-name="ce5">
            <text:p>10571082,75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30109:97</text:p>
          </table:table-cell>
          <table:table-cell office:value-type="float" office:value="31106.639999999999" table:style-name="ce5">
            <text:p>31106,64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17:0010101:715</text:p>
          </table:table-cell>
          <table:table-cell office:value-type="float" office:value="291403.75" table:style-name="ce5">
            <text:p>291403,75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5:0040311:3687</text:p>
          </table:table-cell>
          <table:table-cell office:value-type="float" office:value="149282.23999999999" table:style-name="ce5">
            <text:p>149282,24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10:0040101:11989</text:p>
          </table:table-cell>
          <table:table-cell office:value-type="float" office:value="147122.96" table:style-name="ce5">
            <text:p>147122,96</text:p>
          </table:table-cell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9:1180101:180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08:0680101:407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6:0010412:848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5:0030416:472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08:0330101:163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03:0040203:1609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09:0010101:1397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13:0010401:188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3:0850101:171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5:0030403:1135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40322:111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09:0020101:339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08:0330101:162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9:0830101:131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11:1230101:141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40219:942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09:0030301:89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3:0160101:156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7:0020403:1596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21322:214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3:1290101:108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1:0010101:41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0:0470101:177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0:2160101:2126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11:1810102:83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18:0000000:398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4:0010404:278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08:0330101:146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08:0330101:147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01:1850101:358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0:1910203:2116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4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4">
            <text:p>E50569E9E3EE65E56DE92B3B560415E4EF87C95F558B955744EF67B88FDB7950AA7EE89F090AB74DB10800924FA10633C5541109E96487D68EBE02F963186C27</text:p>
            <text:p/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number-columns-spanned="2" table:number-rows-spanned="1" table:style-name="ce16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7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50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3T06:32:19Z</meta:creation-date>
    <dc:date>2026-08-10T07:17:35Z</dc:date>
    <meta:editing-cycles>1</meta:editing-cycles>
    <meta:editing-duration>PT41S</meta:editing-duration>
    <meta:user-defined meta:name="AppVersion">3.1</meta:user-defined>
  </office:meta>
</office:document-meta>
</file>