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50.25pt" style:use-optimal-row-height="false" fo:break-before="auto"/>
    </style:style>
    <style:style style:name="ro4" style:family="table-row">
      <style:table-row-properties style:row-height="55.5pt" style:use-optimal-row-height="false" fo:break-before="auto"/>
    </style:style>
    <style:style style:name="ro5" style:family="table-row">
      <style:table-row-properties style:row-height="63.75pt" style:use-optimal-row-height="tru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51pt" style:use-optimal-row-height="true" fo:break-before="auto"/>
    </style:style>
    <style:style style:name="ro8" style:family="table-row">
      <style:table-row-properties style:row-height="41.25pt" style:use-optimal-row-height="false" fo:break-before="auto"/>
    </style:style>
    <style:style style:name="ro9" style:family="table-row">
      <style:table-row-properties style:row-height="66.75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59</text:p>
          </table:table-cell>
          <table:table-cell table:number-columns-repeated="2" table:style-name="ce2"/>
          <table:table-cell office:value-type="string" table:style-name="ce4">
            <text:p>10.08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2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7" table:style-name="ce6">
            <text:p>27</text:p>
          </table:table-cell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9" table:style-name="ce7">
            <text:p>19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10:0020401:230</text:p>
          </table:table-cell>
          <table:table-cell office:value-type="float" office:value="143165" table:style-name="ce6">
            <text:p>143165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10:0040801:298</text:p>
          </table:table-cell>
          <table:table-cell office:value-type="float" office:value="103942.16" table:style-name="ce6">
            <text:p>103942,16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10:2500101:1110</text:p>
          </table:table-cell>
          <table:table-cell office:value-type="float" office:value="570361.23" table:style-name="ce6">
            <text:p>570361,23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11:0040901:124</text:p>
          </table:table-cell>
          <table:table-cell office:value-type="float" office:value="78484.59" table:style-name="ce6">
            <text:p>78484,59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13:0000000:826</text:p>
          </table:table-cell>
          <table:table-cell office:value-type="float" office:value="169141.8" table:style-name="ce6">
            <text:p>169141,8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13:0050401:522</text:p>
          </table:table-cell>
          <table:table-cell office:value-type="float" office:value="52472.160000000003" table:style-name="ce6">
            <text:p>52472,16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13:0500101:269</text:p>
          </table:table-cell>
          <table:table-cell office:value-type="float" office:value="112167.48" table:style-name="ce6">
            <text:p>112167,48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13:0500101:270</text:p>
          </table:table-cell>
          <table:table-cell office:value-type="float" office:value="4148.88" table:style-name="ce6">
            <text:p>4148,88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13:0690101:251</text:p>
          </table:table-cell>
          <table:table-cell office:value-type="float" office:value="205.92" table:style-name="ce6">
            <text:p>205,92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13:0790101:132</text:p>
          </table:table-cell>
          <table:table-cell office:value-type="float" office:value="2519.37" table:style-name="ce6">
            <text:p>2519,37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13:0810101:1217</text:p>
          </table:table-cell>
          <table:table-cell office:value-type="float" office:value="307200" table:style-name="ce6">
            <text:p>307200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3:0810101:1218</text:p>
          </table:table-cell>
          <table:table-cell office:value-type="float" office:value="307200" table:style-name="ce6">
            <text:p>307200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3:0900101:178</text:p>
          </table:table-cell>
          <table:table-cell office:value-type="float" office:value="358613.64" table:style-name="ce6">
            <text:p>358613,64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5:0000000:4</text:p>
          </table:table-cell>
          <table:table-cell office:value-type="float" office:value="7164.89" table:style-name="ce6">
            <text:p>7164,89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5:0720101:594</text:p>
          </table:table-cell>
          <table:table-cell office:value-type="float" office:value="1182.22" table:style-name="ce6">
            <text:p>1182,22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8:0720101:15</text:p>
          </table:table-cell>
          <table:table-cell office:value-type="float" office:value="260150.28" table:style-name="ce6">
            <text:p>260150,28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9:0010203:16</text:p>
          </table:table-cell>
          <table:table-cell office:value-type="float" office:value="423010.5" table:style-name="ce6">
            <text:p>423010,5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19:1180101:30</text:p>
          </table:table-cell>
          <table:table-cell office:value-type="float" office:value="195655.46" table:style-name="ce6">
            <text:p>195655,46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22:0650101:701</text:p>
          </table:table-cell>
          <table:table-cell office:value-type="float" office:value="326800" table:style-name="ce6">
            <text:p>326800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23:1480101:220</text:p>
          </table:table-cell>
          <table:table-cell office:value-type="float" office:value="1017113.04" table:style-name="ce6">
            <text:p>1017113,04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25:0020411:26</text:p>
          </table:table-cell>
          <table:table-cell office:value-type="float" office:value="1629355.56" table:style-name="ce6">
            <text:p>1629355,56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25:0021504:123</text:p>
          </table:table-cell>
          <table:table-cell office:value-type="float" office:value="323431.2" table:style-name="ce6">
            <text:p>323431,2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26:0010105:95</text:p>
          </table:table-cell>
          <table:table-cell office:value-type="float" office:value="741599.84" table:style-name="ce6">
            <text:p>741599,84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26:0010324:118</text:p>
          </table:table-cell>
          <table:table-cell office:value-type="float" office:value="181095.76" table:style-name="ce6">
            <text:p>181095,76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27:0020207:942</text:p>
          </table:table-cell>
          <table:table-cell office:value-type="float" office:value="242418" table:style-name="ce6">
            <text:p>242418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27:0020417:59</text:p>
          </table:table-cell>
          <table:table-cell office:value-type="float" office:value="27850.41" table:style-name="ce6">
            <text:p>27850,41</text:p>
          </table:table-cell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10">
            <text:p>27</text:p>
          </table:table-cell>
          <table:table-cell office:value-type="string" table:style-name="ce11">
            <text:p>57:27:0020634:267</text:p>
          </table:table-cell>
          <table:table-cell office:value-type="float" office:value="388836" table:style-name="ce7">
            <text:p>388836</text:p>
          </table:table-cell>
          <table:table-cell office:value-type="string" table:style-name="ce7">
            <text:p>29.07.2026</text:p>
          </table:table-cell>
          <table:table-cell office:value-type="string" table:style-name="ce7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0010423:51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6:0520101:42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7:0030101:246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9:0500101:21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10:0011101:29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11:0200103:147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13:0010401:5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4:0740102:131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5:0030101:341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9:1360101:121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9:1360101:66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20:0000000:4203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21:0010101:4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22:0870101:68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23:1290101:61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25:0021315:33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26:0010419:294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26:0010436:509</text:p>
          </table:table-cell>
          <table:covered-table-cell/>
          <table:table-cell office:value-type="string" table:style-name="ce6">
            <text:p>29.07.2026</text:p>
          </table:table-cell>
          <table:table-cell office:value-type="string" table:style-name="ce6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10">
            <text:p>19</text:p>
          </table:table-cell>
          <table:table-cell office:value-type="string" table:number-columns-spanned="2" table:number-rows-spanned="1" table:style-name="ce18">
            <text:p>57:27:0010219:17</text:p>
          </table:table-cell>
          <table:covered-table-cell/>
          <table:table-cell office:value-type="string" table:style-name="ce7">
            <text:p>29.07.2026</text:p>
          </table:table-cell>
          <table:table-cell office:value-type="string" table:style-name="ce7">
            <text:p>24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9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2">
            <text:p>E50569E9E3EE65E56DE92B3B560415E4EF87C95F558B955744EF67B88FDB7950AA7EE89F090AB74DB10800924FA10633C5541109E96487D68EBE02F963186C27</text:p>
            <text:p/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0">
          <table:table-cell office:value-type="string" table:number-columns-spanned="2" table:number-rows-spanned="1" table:style-name="ce20">
            <text:p>Директор</text:p>
          </table:table-cell>
          <table:covered-table-cell/>
          <table:table-cell table:number-columns-spanned="2" table:number-rows-spanned="1" table:style-name="ce21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50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8-10T07:18:20Z</dc:date>
    <meta:editing-cycles>7</meta:editing-cycles>
    <meta:editing-duration>PT1531S</meta:editing-duration>
  </office:meta>
</office:document-meta>
</file>