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45.75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47.25pt" style:use-optimal-row-height="false" fo:break-before="auto"/>
    </style:style>
    <style:style style:name="ro5" style:family="table-row">
      <style:table-row-properties style:row-height="63.75pt" style:use-optimal-row-height="true" fo:break-before="auto"/>
    </style:style>
    <style:style style:name="ro6" style:family="table-row">
      <style:table-row-properties style:row-height="54pt" style:use-optimal-row-height="false" fo:break-before="auto"/>
    </style:style>
    <style:style style:name="ro7" style:family="table-row">
      <style:table-row-properties style:row-height="51pt" style:use-optimal-row-height="true" fo:break-before="auto"/>
    </style:style>
    <style:style style:name="ro8" style:family="table-row">
      <style:table-row-properties style:row-height="44.25pt" style:use-optimal-row-height="false" fo:break-before="auto"/>
    </style:style>
    <style:style style:name="ro9" style:family="table-row">
      <style:table-row-properties style:row-height="61.5pt" style:use-optimal-row-height="false" fo:break-before="auto"/>
    </style:style>
    <style:style style:name="ro10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57</text:p>
          </table:table-cell>
          <table:table-cell table:number-columns-repeated="2" table:style-name="ce2"/>
          <table:table-cell office:value-type="string" table:style-name="ce4">
            <text:p>07.08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24" table:style-name="ce6">
            <text:p>124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9" table:style-name="ce7">
            <text:p>19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4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5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1:0010122:217</text:p>
          </table:table-cell>
          <table:table-cell office:value-type="float" office:value="1063871.6599999999" table:style-name="ce6">
            <text:p>1063871,6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4:0000000:17</text:p>
          </table:table-cell>
          <table:table-cell office:value-type="float" office:value="33722.949999999997" table:style-name="ce6">
            <text:p>33722,9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4:0000000:18</text:p>
          </table:table-cell>
          <table:table-cell office:value-type="float" office:value="124307.85" table:style-name="ce6">
            <text:p>124307,8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4:0000000:25</text:p>
          </table:table-cell>
          <table:table-cell office:value-type="float" office:value="2924.51" table:style-name="ce6">
            <text:p>2924,51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4:0000000:445</text:p>
          </table:table-cell>
          <table:table-cell office:value-type="float" office:value="8170.03" table:style-name="ce6">
            <text:p>8170,03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4:0000000:71</text:p>
          </table:table-cell>
          <table:table-cell office:value-type="float" office:value="4808.4399999999996" table:style-name="ce6">
            <text:p>4808,4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4:0500101:255</text:p>
          </table:table-cell>
          <table:table-cell office:value-type="float" office:value="46.24" table:style-name="ce6">
            <text:p>46,2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4:0500101:256</text:p>
          </table:table-cell>
          <table:table-cell office:value-type="float" office:value="4670.24" table:style-name="ce6">
            <text:p>4670,2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4:0500101:257</text:p>
          </table:table-cell>
          <table:table-cell office:value-type="float" office:value="924.8" table:style-name="ce6">
            <text:p>924,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4:0500101:258</text:p>
          </table:table-cell>
          <table:table-cell office:value-type="float" office:value="695.91" table:style-name="ce6">
            <text:p>695,91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04:0500101:259</text:p>
          </table:table-cell>
          <table:table-cell office:value-type="float" office:value="126455.4" table:style-name="ce6">
            <text:p>126455,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09:0030308:10</text:p>
          </table:table-cell>
          <table:table-cell office:value-type="float" office:value="393664.8" table:style-name="ce6">
            <text:p>393664,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10:0020401:305</text:p>
          </table:table-cell>
          <table:table-cell office:value-type="float" office:value="150244.04999999999" table:style-name="ce6">
            <text:p>150244,0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10:0021201:296</text:p>
          </table:table-cell>
          <table:table-cell office:value-type="float" office:value="165894.89000000001" table:style-name="ce6">
            <text:p>165894,89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10:0050401:1267</text:p>
          </table:table-cell>
          <table:table-cell office:value-type="float" office:value="166037.57999999999" table:style-name="ce6">
            <text:p>166037,5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10:1250102:41</text:p>
          </table:table-cell>
          <table:table-cell office:value-type="float" office:value="187787.95" table:style-name="ce6">
            <text:p>187787,9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11:0021101:24</text:p>
          </table:table-cell>
          <table:table-cell office:value-type="float" office:value="36168.1" table:style-name="ce6">
            <text:p>36168,1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11:0040401:29</text:p>
          </table:table-cell>
          <table:table-cell office:value-type="float" office:value="36418.33" table:style-name="ce6">
            <text:p>36418,33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11:0200103:117</text:p>
          </table:table-cell>
          <table:table-cell office:value-type="float" office:value="124684.08" table:style-name="ce6">
            <text:p>124684,0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1:1400203:139</text:p>
          </table:table-cell>
          <table:table-cell office:value-type="float" office:value="36667.4" table:style-name="ce6">
            <text:p>36667,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2:0420102:150</text:p>
          </table:table-cell>
          <table:table-cell office:value-type="float" office:value="172964.19" table:style-name="ce6">
            <text:p>172964,19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3:0330101:29</text:p>
          </table:table-cell>
          <table:table-cell office:value-type="float" office:value="269050" table:style-name="ce6">
            <text:p>269050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4:1280103:168</text:p>
          </table:table-cell>
          <table:table-cell office:value-type="float" office:value="260050" table:style-name="ce6">
            <text:p>260050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6:0010101:153</text:p>
          </table:table-cell>
          <table:table-cell office:value-type="float" office:value="151817.19" table:style-name="ce6">
            <text:p>151817,19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6:0010101:238</text:p>
          </table:table-cell>
          <table:table-cell office:value-type="float" office:value="260262.39999999999" table:style-name="ce6">
            <text:p>260262,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9:0000000:2131</text:p>
          </table:table-cell>
          <table:table-cell office:value-type="float" office:value="496340" table:style-name="ce6">
            <text:p>496340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9:0000000:2132</text:p>
          </table:table-cell>
          <table:table-cell office:value-type="float" office:value="2481897.34" table:style-name="ce6">
            <text:p>2481897,3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9:0010301:27</text:p>
          </table:table-cell>
          <table:table-cell office:value-type="float" office:value="401665.61" table:style-name="ce6">
            <text:p>401665,61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20:0000000:204</text:p>
          </table:table-cell>
          <table:table-cell office:value-type="float" office:value="3160549.84" table:style-name="ce6">
            <text:p>3160549,8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20:0010202:717</text:p>
          </table:table-cell>
          <table:table-cell office:value-type="float" office:value="7245.16" table:style-name="ce6">
            <text:p>7245,1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20:0030101:1047</text:p>
          </table:table-cell>
          <table:table-cell office:value-type="float" office:value="1006460" table:style-name="ce6">
            <text:p>1006460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22:0050108:971</text:p>
          </table:table-cell>
          <table:table-cell office:value-type="float" office:value="3895065.6" table:style-name="ce6">
            <text:p>3895065,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22:0610105:395</text:p>
          </table:table-cell>
          <table:table-cell office:value-type="float" office:value="315331.38" table:style-name="ce6">
            <text:p>315331,3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24:0040401:646</text:p>
          </table:table-cell>
          <table:table-cell office:value-type="float" office:value="840950" table:style-name="ce6">
            <text:p>840950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24:0040401:647</text:p>
          </table:table-cell>
          <table:table-cell office:value-type="float" office:value="840950" table:style-name="ce6">
            <text:p>840950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25:0020206:18</text:p>
          </table:table-cell>
          <table:table-cell office:value-type="float" office:value="790722.24" table:style-name="ce6">
            <text:p>790722,2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25:0021201:1139</text:p>
          </table:table-cell>
          <table:table-cell office:value-type="float" office:value="146277.45000000001" table:style-name="ce6">
            <text:p>146277,4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25:0021417:156</text:p>
          </table:table-cell>
          <table:table-cell office:value-type="float" office:value="310138.2" table:style-name="ce6">
            <text:p>310138,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25:0021501:43</text:p>
          </table:table-cell>
          <table:table-cell office:value-type="float" office:value="226117.78" table:style-name="ce6">
            <text:p>226117,7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25:0021501:678</text:p>
          </table:table-cell>
          <table:table-cell office:value-type="float" office:value="265979.34999999998" table:style-name="ce6">
            <text:p>265979,3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57:25:0030727:13</text:p>
          </table:table-cell>
          <table:table-cell office:value-type="float" office:value="769464" table:style-name="ce6">
            <text:p>76946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style-name="ce9">
            <text:p>57:25:0031123:10</text:p>
          </table:table-cell>
          <table:table-cell office:value-type="float" office:value="150356.4" table:style-name="ce6">
            <text:p>150356,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style-name="ce9">
            <text:p>57:25:0031123:100</text:p>
          </table:table-cell>
          <table:table-cell office:value-type="float" office:value="141328.56" table:style-name="ce6">
            <text:p>141328,5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style-name="ce9">
            <text:p>57:25:0031123:105</text:p>
          </table:table-cell>
          <table:table-cell office:value-type="float" office:value="121883.94" table:style-name="ce6">
            <text:p>121883,9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style-name="ce9">
            <text:p>57:25:0031123:107</text:p>
          </table:table-cell>
          <table:table-cell office:value-type="float" office:value="117253.38" table:style-name="ce6">
            <text:p>117253,3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style-name="ce9">
            <text:p>57:25:0031123:109</text:p>
          </table:table-cell>
          <table:table-cell office:value-type="float" office:value="119456.64" table:style-name="ce6">
            <text:p>119456,6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style-name="ce9">
            <text:p>57:25:0031123:110</text:p>
          </table:table-cell>
          <table:table-cell office:value-type="float" office:value="134150.64000000001" table:style-name="ce6">
            <text:p>134150,6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style-name="ce9">
            <text:p>57:25:0031123:115</text:p>
          </table:table-cell>
          <table:table-cell office:value-type="float" office:value="154517.12" table:style-name="ce6">
            <text:p>154517,1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style-name="ce9">
            <text:p>57:25:0031123:116</text:p>
          </table:table-cell>
          <table:table-cell office:value-type="float" office:value="147484.48000000001" table:style-name="ce6">
            <text:p>147484,4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style-name="ce9">
            <text:p>57:25:0031123:118</text:p>
          </table:table-cell>
          <table:table-cell office:value-type="float" office:value="112574" table:style-name="ce6">
            <text:p>11257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style-name="ce9">
            <text:p>57:25:0031123:119</text:p>
          </table:table-cell>
          <table:table-cell office:value-type="float" office:value="121505" table:style-name="ce6">
            <text:p>12150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style-name="ce9">
            <text:p>57:25:0031123:12</text:p>
          </table:table-cell>
          <table:table-cell office:value-type="float" office:value="91605.05" table:style-name="ce6">
            <text:p>91605,0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style-name="ce9">
            <text:p>57:25:0031123:120</text:p>
          </table:table-cell>
          <table:table-cell office:value-type="float" office:value="113499.06" table:style-name="ce6">
            <text:p>113499,0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style-name="ce9">
            <text:p>57:25:0031123:121</text:p>
          </table:table-cell>
          <table:table-cell office:value-type="float" office:value="126295.03999999999" table:style-name="ce6">
            <text:p>126295,0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style-name="ce9">
            <text:p>57:25:0031123:123</text:p>
          </table:table-cell>
          <table:table-cell office:value-type="float" office:value="116088.16" table:style-name="ce6">
            <text:p>116088,1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style-name="ce9">
            <text:p>57:25:0031123:124</text:p>
          </table:table-cell>
          <table:table-cell office:value-type="float" office:value="119334.6" table:style-name="ce6">
            <text:p>119334,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style-name="ce9">
            <text:p>57:25:0031123:125</text:p>
          </table:table-cell>
          <table:table-cell office:value-type="float" office:value="111318.56" table:style-name="ce6">
            <text:p>111318,5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style-name="ce9">
            <text:p>57:25:0031123:126</text:p>
          </table:table-cell>
          <table:table-cell office:value-type="float" office:value="116308.8" table:style-name="ce6">
            <text:p>116308,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style-name="ce9">
            <text:p>57:25:0031123:127</text:p>
          </table:table-cell>
          <table:table-cell office:value-type="float" office:value="109857.03" table:style-name="ce6">
            <text:p>109857,03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style-name="ce9">
            <text:p>57:25:0031123:128</text:p>
          </table:table-cell>
          <table:table-cell office:value-type="float" office:value="114903.98" table:style-name="ce6">
            <text:p>114903,9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style-name="ce9">
            <text:p>57:25:0031123:129</text:p>
          </table:table-cell>
          <table:table-cell office:value-type="float" office:value="157559.74" table:style-name="ce6">
            <text:p>157559,7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style-name="ce9">
            <text:p>57:25:0031123:13</text:p>
          </table:table-cell>
          <table:table-cell office:value-type="float" office:value="168123.48" table:style-name="ce6">
            <text:p>168123,4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style-name="ce9">
            <text:p>57:25:0031123:131</text:p>
          </table:table-cell>
          <table:table-cell office:value-type="float" office:value="156001.57" table:style-name="ce6">
            <text:p>156001,57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style-name="ce9">
            <text:p>57:25:0031123:132</text:p>
          </table:table-cell>
          <table:table-cell office:value-type="float" office:value="138631.60999999999" table:style-name="ce6">
            <text:p>138631,61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style-name="ce9">
            <text:p>57:25:0031123:133</text:p>
          </table:table-cell>
          <table:table-cell office:value-type="float" office:value="150954.07999999999" table:style-name="ce6">
            <text:p>150954,0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style-name="ce9">
            <text:p>57:25:0031123:137</text:p>
          </table:table-cell>
          <table:table-cell office:value-type="float" office:value="119212.05" table:style-name="ce6">
            <text:p>119212,0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style-name="ce9">
            <text:p>57:25:0031123:138</text:p>
          </table:table-cell>
          <table:table-cell office:value-type="float" office:value="116944.02" table:style-name="ce6">
            <text:p>116944,0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style-name="ce9">
            <text:p>57:25:0031123:139</text:p>
          </table:table-cell>
          <table:table-cell office:value-type="float" office:value="116117.82" table:style-name="ce6">
            <text:p>116117,8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string" table:style-name="ce9">
            <text:p>57:25:0031123:14</text:p>
          </table:table-cell>
          <table:table-cell office:value-type="float" office:value="151038.29999999999" table:style-name="ce6">
            <text:p>151038,3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0" table:style-name="ce8">
            <text:p>70</text:p>
          </table:table-cell>
          <table:table-cell office:value-type="string" table:style-name="ce9">
            <text:p>57:25:0031123:140</text:p>
          </table:table-cell>
          <table:table-cell office:value-type="float" office:value="112977" table:style-name="ce6">
            <text:p>112977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1" table:style-name="ce8">
            <text:p>71</text:p>
          </table:table-cell>
          <table:table-cell office:value-type="string" table:style-name="ce9">
            <text:p>57:25:0031123:141</text:p>
          </table:table-cell>
          <table:table-cell office:value-type="float" office:value="123440.4" table:style-name="ce6">
            <text:p>123440,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2" table:style-name="ce8">
            <text:p>72</text:p>
          </table:table-cell>
          <table:table-cell office:value-type="string" table:style-name="ce9">
            <text:p>57:25:0031123:142</text:p>
          </table:table-cell>
          <table:table-cell office:value-type="float" office:value="118885.32" table:style-name="ce6">
            <text:p>118885,3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3" table:style-name="ce8">
            <text:p>73</text:p>
          </table:table-cell>
          <table:table-cell office:value-type="string" table:style-name="ce9">
            <text:p>57:25:0031123:144</text:p>
          </table:table-cell>
          <table:table-cell office:value-type="float" office:value="118052.55" table:style-name="ce6">
            <text:p>118052,5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4" table:style-name="ce8">
            <text:p>74</text:p>
          </table:table-cell>
          <table:table-cell office:value-type="string" table:style-name="ce9">
            <text:p>57:25:0031123:147</text:p>
          </table:table-cell>
          <table:table-cell office:value-type="float" office:value="127013.67" table:style-name="ce6">
            <text:p>127013,67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5" table:style-name="ce8">
            <text:p>75</text:p>
          </table:table-cell>
          <table:table-cell office:value-type="string" table:style-name="ce9">
            <text:p>57:25:0031123:15</text:p>
          </table:table-cell>
          <table:table-cell office:value-type="float" office:value="155100.44" table:style-name="ce6">
            <text:p>155100,4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6" table:style-name="ce8">
            <text:p>76</text:p>
          </table:table-cell>
          <table:table-cell office:value-type="string" table:style-name="ce9">
            <text:p>57:25:0031123:150</text:p>
          </table:table-cell>
          <table:table-cell office:value-type="float" office:value="102320.01" table:style-name="ce6">
            <text:p>102320,01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7" table:style-name="ce8">
            <text:p>77</text:p>
          </table:table-cell>
          <table:table-cell office:value-type="string" table:style-name="ce9">
            <text:p>57:25:0031123:152</text:p>
          </table:table-cell>
          <table:table-cell office:value-type="float" office:value="153183.20000000001" table:style-name="ce6">
            <text:p>153183,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8" table:style-name="ce8">
            <text:p>78</text:p>
          </table:table-cell>
          <table:table-cell office:value-type="string" table:style-name="ce9">
            <text:p>57:25:0031123:153</text:p>
          </table:table-cell>
          <table:table-cell office:value-type="float" office:value="114674.5" table:style-name="ce6">
            <text:p>114674,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9" table:style-name="ce8">
            <text:p>79</text:p>
          </table:table-cell>
          <table:table-cell office:value-type="string" table:style-name="ce9">
            <text:p>57:25:0031123:154</text:p>
          </table:table-cell>
          <table:table-cell office:value-type="float" office:value="112676.2" table:style-name="ce6">
            <text:p>112676,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0" table:style-name="ce8">
            <text:p>80</text:p>
          </table:table-cell>
          <table:table-cell office:value-type="string" table:style-name="ce9">
            <text:p>57:25:0031123:155</text:p>
          </table:table-cell>
          <table:table-cell office:value-type="float" office:value="126713.22" table:style-name="ce6">
            <text:p>126713,2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1" table:style-name="ce8">
            <text:p>81</text:p>
          </table:table-cell>
          <table:table-cell office:value-type="string" table:style-name="ce9">
            <text:p>57:25:0031123:159</text:p>
          </table:table-cell>
          <table:table-cell office:value-type="float" office:value="125920" table:style-name="ce6">
            <text:p>125920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2" table:style-name="ce8">
            <text:p>82</text:p>
          </table:table-cell>
          <table:table-cell office:value-type="string" table:style-name="ce9">
            <text:p>57:25:0031123:16</text:p>
          </table:table-cell>
          <table:table-cell office:value-type="float" office:value="77072.5" table:style-name="ce6">
            <text:p>77072,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3" table:style-name="ce8">
            <text:p>83</text:p>
          </table:table-cell>
          <table:table-cell office:value-type="string" table:style-name="ce9">
            <text:p>57:25:0031123:163</text:p>
          </table:table-cell>
          <table:table-cell office:value-type="float" office:value="175458.92" table:style-name="ce6">
            <text:p>175458,9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4" table:style-name="ce8">
            <text:p>84</text:p>
          </table:table-cell>
          <table:table-cell office:value-type="string" table:style-name="ce9">
            <text:p>57:25:0031123:165</text:p>
          </table:table-cell>
          <table:table-cell office:value-type="float" office:value="141747.20000000001" table:style-name="ce6">
            <text:p>141747,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5" table:style-name="ce8">
            <text:p>85</text:p>
          </table:table-cell>
          <table:table-cell office:value-type="string" table:style-name="ce9">
            <text:p>57:25:0031123:174</text:p>
          </table:table-cell>
          <table:table-cell office:value-type="float" office:value="90803.04" table:style-name="ce6">
            <text:p>90803,0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6" table:style-name="ce8">
            <text:p>86</text:p>
          </table:table-cell>
          <table:table-cell office:value-type="string" table:style-name="ce9">
            <text:p>57:25:0031123:2</text:p>
          </table:table-cell>
          <table:table-cell office:value-type="float" office:value="160818.23999999999" table:style-name="ce6">
            <text:p>160818,2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7" table:style-name="ce8">
            <text:p>87</text:p>
          </table:table-cell>
          <table:table-cell office:value-type="string" table:style-name="ce9">
            <text:p>57:25:0031123:20</text:p>
          </table:table-cell>
          <table:table-cell office:value-type="float" office:value="157900.07999999999" table:style-name="ce6">
            <text:p>157900,0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8" table:style-name="ce8">
            <text:p>88</text:p>
          </table:table-cell>
          <table:table-cell office:value-type="string" table:style-name="ce9">
            <text:p>57:25:0031123:216</text:p>
          </table:table-cell>
          <table:table-cell office:value-type="float" office:value="226062.6" table:style-name="ce6">
            <text:p>226062,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9" table:style-name="ce8">
            <text:p>89</text:p>
          </table:table-cell>
          <table:table-cell office:value-type="string" table:style-name="ce9">
            <text:p>57:25:0031123:220</text:p>
          </table:table-cell>
          <table:table-cell office:value-type="float" office:value="177127.2" table:style-name="ce6">
            <text:p>177127,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0" table:style-name="ce8">
            <text:p>90</text:p>
          </table:table-cell>
          <table:table-cell office:value-type="string" table:style-name="ce9">
            <text:p>57:25:0031123:23</text:p>
          </table:table-cell>
          <table:table-cell office:value-type="float" office:value="130076.1" table:style-name="ce6">
            <text:p>130076,1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1" table:style-name="ce8">
            <text:p>91</text:p>
          </table:table-cell>
          <table:table-cell office:value-type="string" table:style-name="ce9">
            <text:p>57:25:0031123:26</text:p>
          </table:table-cell>
          <table:table-cell office:value-type="float" office:value="118792.11" table:style-name="ce6">
            <text:p>118792,11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2" table:style-name="ce8">
            <text:p>92</text:p>
          </table:table-cell>
          <table:table-cell office:value-type="string" table:style-name="ce9">
            <text:p>57:25:0031123:27</text:p>
          </table:table-cell>
          <table:table-cell office:value-type="float" office:value="127687" table:style-name="ce6">
            <text:p>127687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3" table:style-name="ce8">
            <text:p>93</text:p>
          </table:table-cell>
          <table:table-cell office:value-type="string" table:style-name="ce9">
            <text:p>57:25:0031123:28</text:p>
          </table:table-cell>
          <table:table-cell office:value-type="float" office:value="119714.34" table:style-name="ce6">
            <text:p>119714,3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4" table:style-name="ce8">
            <text:p>94</text:p>
          </table:table-cell>
          <table:table-cell office:value-type="string" table:style-name="ce9">
            <text:p>57:25:0031123:3</text:p>
          </table:table-cell>
          <table:table-cell office:value-type="float" office:value="77458.8" table:style-name="ce6">
            <text:p>77458,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5" table:style-name="ce8">
            <text:p>95</text:p>
          </table:table-cell>
          <table:table-cell office:value-type="string" table:style-name="ce9">
            <text:p>57:25:0031123:30</text:p>
          </table:table-cell>
          <table:table-cell office:value-type="float" office:value="132353.1" table:style-name="ce6">
            <text:p>132353,1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6" table:style-name="ce8">
            <text:p>96</text:p>
          </table:table-cell>
          <table:table-cell office:value-type="string" table:style-name="ce9">
            <text:p>57:25:0031123:32</text:p>
          </table:table-cell>
          <table:table-cell office:value-type="float" office:value="134045.6" table:style-name="ce6">
            <text:p>134045,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7" table:style-name="ce8">
            <text:p>97</text:p>
          </table:table-cell>
          <table:table-cell office:value-type="string" table:style-name="ce9">
            <text:p>57:25:0031123:339</text:p>
          </table:table-cell>
          <table:table-cell office:value-type="float" office:value="190285.55" table:style-name="ce6">
            <text:p>190285,5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8" table:style-name="ce8">
            <text:p>98</text:p>
          </table:table-cell>
          <table:table-cell office:value-type="string" table:style-name="ce9">
            <text:p>57:25:0031123:34</text:p>
          </table:table-cell>
          <table:table-cell office:value-type="float" office:value="121435.6" table:style-name="ce6">
            <text:p>121435,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9" table:style-name="ce8">
            <text:p>99</text:p>
          </table:table-cell>
          <table:table-cell office:value-type="string" table:style-name="ce9">
            <text:p>57:25:0031123:36</text:p>
          </table:table-cell>
          <table:table-cell office:value-type="float" office:value="137285.07" table:style-name="ce6">
            <text:p>137285,07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0" table:style-name="ce8">
            <text:p>100</text:p>
          </table:table-cell>
          <table:table-cell office:value-type="string" table:style-name="ce9">
            <text:p>57:25:0031123:38</text:p>
          </table:table-cell>
          <table:table-cell office:value-type="float" office:value="79831.570000000007" table:style-name="ce6">
            <text:p>79831,57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1" table:style-name="ce8">
            <text:p>101</text:p>
          </table:table-cell>
          <table:table-cell office:value-type="string" table:style-name="ce9">
            <text:p>57:25:0031123:44</text:p>
          </table:table-cell>
          <table:table-cell office:value-type="float" office:value="146946.98000000001" table:style-name="ce6">
            <text:p>146946,9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2" table:style-name="ce8">
            <text:p>102</text:p>
          </table:table-cell>
          <table:table-cell office:value-type="string" table:style-name="ce9">
            <text:p>57:25:0031123:46</text:p>
          </table:table-cell>
          <table:table-cell office:value-type="float" office:value="131660" table:style-name="ce6">
            <text:p>131660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3" table:style-name="ce8">
            <text:p>103</text:p>
          </table:table-cell>
          <table:table-cell office:value-type="string" table:style-name="ce9">
            <text:p>57:25:0031123:47</text:p>
          </table:table-cell>
          <table:table-cell office:value-type="float" office:value="162643.20000000001" table:style-name="ce6">
            <text:p>162643,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4" table:style-name="ce8">
            <text:p>104</text:p>
          </table:table-cell>
          <table:table-cell office:value-type="string" table:style-name="ce9">
            <text:p>57:25:0031123:48</text:p>
          </table:table-cell>
          <table:table-cell office:value-type="float" office:value="151266" table:style-name="ce6">
            <text:p>15126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5" table:style-name="ce8">
            <text:p>105</text:p>
          </table:table-cell>
          <table:table-cell office:value-type="string" table:style-name="ce9">
            <text:p>57:25:0031123:55</text:p>
          </table:table-cell>
          <table:table-cell office:value-type="float" office:value="181396.92" table:style-name="ce6">
            <text:p>181396,9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6" table:style-name="ce8">
            <text:p>106</text:p>
          </table:table-cell>
          <table:table-cell office:value-type="string" table:style-name="ce9">
            <text:p>57:25:0031123:56</text:p>
          </table:table-cell>
          <table:table-cell office:value-type="float" office:value="133697.66" table:style-name="ce6">
            <text:p>133697,6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7" table:style-name="ce8">
            <text:p>107</text:p>
          </table:table-cell>
          <table:table-cell office:value-type="string" table:style-name="ce9">
            <text:p>57:25:0031123:60</text:p>
          </table:table-cell>
          <table:table-cell office:value-type="float" office:value="125115.54" table:style-name="ce6">
            <text:p>125115,5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8" table:style-name="ce8">
            <text:p>108</text:p>
          </table:table-cell>
          <table:table-cell office:value-type="string" table:style-name="ce9">
            <text:p>57:25:0031123:63</text:p>
          </table:table-cell>
          <table:table-cell office:value-type="float" office:value="120525.98" table:style-name="ce6">
            <text:p>120525,9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9" table:style-name="ce8">
            <text:p>109</text:p>
          </table:table-cell>
          <table:table-cell office:value-type="string" table:style-name="ce9">
            <text:p>57:25:0031123:64</text:p>
          </table:table-cell>
          <table:table-cell office:value-type="float" office:value="119577.56" table:style-name="ce6">
            <text:p>119577,5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0" table:style-name="ce8">
            <text:p>110</text:p>
          </table:table-cell>
          <table:table-cell office:value-type="string" table:style-name="ce9">
            <text:p>57:25:0031123:65</text:p>
          </table:table-cell>
          <table:table-cell office:value-type="float" office:value="112752" table:style-name="ce6">
            <text:p>11275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1" table:style-name="ce8">
            <text:p>111</text:p>
          </table:table-cell>
          <table:table-cell office:value-type="string" table:style-name="ce9">
            <text:p>57:25:0031123:68</text:p>
          </table:table-cell>
          <table:table-cell office:value-type="float" office:value="156105.84" table:style-name="ce6">
            <text:p>156105,8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2" table:style-name="ce8">
            <text:p>112</text:p>
          </table:table-cell>
          <table:table-cell office:value-type="string" table:style-name="ce9">
            <text:p>57:25:0031123:7</text:p>
          </table:table-cell>
          <table:table-cell office:value-type="float" office:value="203940.8" table:style-name="ce6">
            <text:p>203940,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3" table:style-name="ce8">
            <text:p>113</text:p>
          </table:table-cell>
          <table:table-cell office:value-type="string" table:style-name="ce9">
            <text:p>57:25:0031123:71</text:p>
          </table:table-cell>
          <table:table-cell office:value-type="float" office:value="112650.75" table:style-name="ce6">
            <text:p>112650,7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4" table:style-name="ce8">
            <text:p>114</text:p>
          </table:table-cell>
          <table:table-cell office:value-type="string" table:style-name="ce9">
            <text:p>57:25:0031123:72</text:p>
          </table:table-cell>
          <table:table-cell office:value-type="float" office:value="119284" table:style-name="ce6">
            <text:p>11928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5" table:style-name="ce8">
            <text:p>115</text:p>
          </table:table-cell>
          <table:table-cell office:value-type="string" table:style-name="ce9">
            <text:p>57:25:0031123:73</text:p>
          </table:table-cell>
          <table:table-cell office:value-type="float" office:value="122768.34" table:style-name="ce6">
            <text:p>122768,3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6" table:style-name="ce8">
            <text:p>116</text:p>
          </table:table-cell>
          <table:table-cell office:value-type="string" table:style-name="ce9">
            <text:p>57:25:0031123:77</text:p>
          </table:table-cell>
          <table:table-cell office:value-type="float" office:value="137690.94" table:style-name="ce6">
            <text:p>137690,9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7" table:style-name="ce8">
            <text:p>117</text:p>
          </table:table-cell>
          <table:table-cell office:value-type="string" table:style-name="ce9">
            <text:p>57:25:0031123:8</text:p>
          </table:table-cell>
          <table:table-cell office:value-type="float" office:value="134033.64000000001" table:style-name="ce6">
            <text:p>134033,64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8" table:style-name="ce8">
            <text:p>118</text:p>
          </table:table-cell>
          <table:table-cell office:value-type="string" table:style-name="ce9">
            <text:p>57:25:0031123:81</text:p>
          </table:table-cell>
          <table:table-cell office:value-type="float" office:value="144639.12" table:style-name="ce6">
            <text:p>144639,12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9" table:style-name="ce8">
            <text:p>119</text:p>
          </table:table-cell>
          <table:table-cell office:value-type="string" table:style-name="ce9">
            <text:p>57:25:0031123:84</text:p>
          </table:table-cell>
          <table:table-cell office:value-type="float" office:value="149515.17000000001" table:style-name="ce6">
            <text:p>149515,17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0" table:style-name="ce8">
            <text:p>120</text:p>
          </table:table-cell>
          <table:table-cell office:value-type="string" table:style-name="ce9">
            <text:p>57:25:0031123:86</text:p>
          </table:table-cell>
          <table:table-cell office:value-type="float" office:value="111096.67" table:style-name="ce6">
            <text:p>111096,67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1" table:style-name="ce8">
            <text:p>121</text:p>
          </table:table-cell>
          <table:table-cell office:value-type="string" table:style-name="ce9">
            <text:p>57:25:0031123:9</text:p>
          </table:table-cell>
          <table:table-cell office:value-type="float" office:value="140407.5" table:style-name="ce6">
            <text:p>140407,5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2" table:style-name="ce8">
            <text:p>122</text:p>
          </table:table-cell>
          <table:table-cell office:value-type="string" table:style-name="ce9">
            <text:p>57:25:0031123:92</text:p>
          </table:table-cell>
          <table:table-cell office:value-type="float" office:value="114622.56" table:style-name="ce6">
            <text:p>114622,56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3" table:style-name="ce8">
            <text:p>123</text:p>
          </table:table-cell>
          <table:table-cell office:value-type="string" table:style-name="ce9">
            <text:p>57:25:0031123:97</text:p>
          </table:table-cell>
          <table:table-cell office:value-type="float" office:value="121984.08" table:style-name="ce6">
            <text:p>121984,08</text:p>
          </table:table-cell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4" table:style-name="ce10">
            <text:p>124</text:p>
          </table:table-cell>
          <table:table-cell office:value-type="string" table:style-name="ce11">
            <text:p>57:25:0040317:757</text:p>
          </table:table-cell>
          <table:table-cell office:value-type="float" office:value="268969.05" table:style-name="ce7">
            <text:p>268969,05</text:p>
          </table:table-cell>
          <table:table-cell office:value-type="string" table:style-name="ce7">
            <text:p>28.07.2026</text:p>
          </table:table-cell>
          <table:table-cell office:value-type="string" table:style-name="ce7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6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7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1:0000000:1271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9:0030407:23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10:0011101:28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10:0011601:139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10:0260101:90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11:0021601:570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13:0650101:137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14:0740101:4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14:0920101:63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15:0030301:276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15:0620101:102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15:0620101:512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15:0620101:513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6:0080101:102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18:0000000:145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22:0790101:206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24:0780101:78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25:0020411:26</text:p>
          </table:table-cell>
          <table:covered-table-cell/>
          <table:table-cell office:value-type="string" table:style-name="ce6">
            <text:p>28.07.2026</text:p>
          </table:table-cell>
          <table:table-cell office:value-type="string" table:style-name="ce6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10">
            <text:p>19</text:p>
          </table:table-cell>
          <table:table-cell office:value-type="string" table:number-columns-spanned="2" table:number-rows-spanned="1" table:style-name="ce18">
            <text:p>57:25:0031123:113</text:p>
          </table:table-cell>
          <table:covered-table-cell/>
          <table:table-cell office:value-type="string" table:style-name="ce7">
            <text:p>28.07.2026</text:p>
          </table:table-cell>
          <table:table-cell office:value-type="string" table:style-name="ce7">
            <text:p>2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8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9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3F6C7AD462A370AB95400A509459803685BC6CBA57D39AE3137F10FFA37CE3856AC891D7D2669F153FABD75A174B2D37B1DAD66D4BA1EA3BBA03C1FDC9785980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10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0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07T09:22:49Z</dc:date>
    <meta:editing-cycles>7</meta:editing-cycles>
    <meta:editing-duration>PT1498S</meta:editing-duration>
  </office:meta>
</office:document-meta>
</file>