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42.75pt" style:use-optimal-row-height="false" fo:break-before="auto"/>
    </style:style>
    <style:style style:name="ro3" style:family="table-row">
      <style:table-row-properties style:row-height="47.25pt" style:use-optimal-row-height="fals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44.25pt" style:use-optimal-row-height="false" fo:break-before="auto"/>
    </style:style>
    <style:style style:name="ro6" style:family="table-row">
      <style:table-row-properties style:row-height="51pt" style:use-optimal-row-height="true" fo:break-before="auto"/>
    </style:style>
    <style:style style:name="ro7" style:family="table-row">
      <style:table-row-properties style:row-height="58.5pt" style:use-optimal-row-height="false" fo:break-before="auto"/>
    </style:style>
    <style:style style:name="ro8" style:family="table-row">
      <style:table-row-properties style:row-height="67.5pt" style:use-optimal-row-height="false" fo:break-before="auto"/>
    </style:style>
    <style:style style:name="ro9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55</text:p>
          </table:table-cell>
          <table:table-cell table:number-columns-repeated="2" table:style-name="ce2"/>
          <table:table-cell office:value-type="string" table:style-name="ce4">
            <text:p>05.08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59" table:style-name="ce6">
            <text:p>359</text:p>
          </table:table-cell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07" table:style-name="ce7">
            <text:p>107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1:0010111:168</text:p>
          </table:table-cell>
          <table:table-cell office:value-type="float" office:value="880766.5" table:style-name="ce6">
            <text:p>880766,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7:0050110:5</text:p>
          </table:table-cell>
          <table:table-cell office:value-type="float" office:value="228307.20000000001" table:style-name="ce6">
            <text:p>228307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10:0010801:185</text:p>
          </table:table-cell>
          <table:table-cell office:value-type="float" office:value="219178.19" table:style-name="ce6">
            <text:p>219178,1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10:0020401:1077</text:p>
          </table:table-cell>
          <table:table-cell office:value-type="float" office:value="220203" table:style-name="ce6">
            <text:p>22020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10:0020401:1078</text:p>
          </table:table-cell>
          <table:table-cell office:value-type="float" office:value="217642.5" table:style-name="ce6">
            <text:p>217642,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10:0020401:47</text:p>
          </table:table-cell>
          <table:table-cell office:value-type="float" office:value="199301.1" table:style-name="ce6">
            <text:p>199301,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10:0023601:810</text:p>
          </table:table-cell>
          <table:table-cell office:value-type="float" office:value="190138.08" table:style-name="ce6">
            <text:p>190138,0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10:0040101:11988</text:p>
          </table:table-cell>
          <table:table-cell office:value-type="float" office:value="20581.12" table:style-name="ce6">
            <text:p>20581,1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10:0051601:114</text:p>
          </table:table-cell>
          <table:table-cell office:value-type="float" office:value="188223.77" table:style-name="ce6">
            <text:p>188223,7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10:0051601:12</text:p>
          </table:table-cell>
          <table:table-cell office:value-type="float" office:value="171659.3" table:style-name="ce6">
            <text:p>171659,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10:0051601:151</text:p>
          </table:table-cell>
          <table:table-cell office:value-type="float" office:value="158772.81" table:style-name="ce6">
            <text:p>158772,8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10:0051601:155</text:p>
          </table:table-cell>
          <table:table-cell office:value-type="float" office:value="155401.74" table:style-name="ce6">
            <text:p>155401,7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10:0051601:290</text:p>
          </table:table-cell>
          <table:table-cell office:value-type="float" office:value="147268.74" table:style-name="ce6">
            <text:p>147268,7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10:0051601:293</text:p>
          </table:table-cell>
          <table:table-cell office:value-type="float" office:value="168985.8" table:style-name="ce6">
            <text:p>168985,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10:0051601:331</text:p>
          </table:table-cell>
          <table:table-cell office:value-type="float" office:value="158747.38" table:style-name="ce6">
            <text:p>158747,3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10:0051601:349</text:p>
          </table:table-cell>
          <table:table-cell office:value-type="float" office:value="176601.01" table:style-name="ce6">
            <text:p>176601,0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10:0051601:358</text:p>
          </table:table-cell>
          <table:table-cell office:value-type="float" office:value="180900.9" table:style-name="ce6">
            <text:p>180900,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10:0051601:365</text:p>
          </table:table-cell>
          <table:table-cell office:value-type="float" office:value="164380.4" table:style-name="ce6">
            <text:p>164380,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10:0051601:372</text:p>
          </table:table-cell>
          <table:table-cell office:value-type="float" office:value="184391.97" table:style-name="ce6">
            <text:p>184391,9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10:0051601:390</text:p>
          </table:table-cell>
          <table:table-cell office:value-type="float" office:value="173395.91" table:style-name="ce6">
            <text:p>173395,9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10:0051601:567</text:p>
          </table:table-cell>
          <table:table-cell office:value-type="float" office:value="166684.9" table:style-name="ce6">
            <text:p>166684,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10:0430101:641</text:p>
          </table:table-cell>
          <table:table-cell office:value-type="float" office:value="609275" table:style-name="ce6">
            <text:p>60927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11:0020701:394</text:p>
          </table:table-cell>
          <table:table-cell office:value-type="float" office:value="30744" table:style-name="ce6">
            <text:p>3074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13:0690101:64</text:p>
          </table:table-cell>
          <table:table-cell office:value-type="float" office:value="186294" table:style-name="ce6">
            <text:p>18629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15:0230101:450</text:p>
          </table:table-cell>
          <table:table-cell office:value-type="float" office:value="212112" table:style-name="ce6">
            <text:p>21211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16:0010103:242</text:p>
          </table:table-cell>
          <table:table-cell office:value-type="float" office:value="210300.81" table:style-name="ce6">
            <text:p>210300,8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16:0210101:21</text:p>
          </table:table-cell>
          <table:table-cell office:value-type="float" office:value="269636.40000000002" table:style-name="ce6">
            <text:p>269636,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17:0440101:119</text:p>
          </table:table-cell>
          <table:table-cell office:value-type="float" office:value="297201" table:style-name="ce6">
            <text:p>29720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17:0810101:213</text:p>
          </table:table-cell>
          <table:table-cell office:value-type="float" office:value="175840" table:style-name="ce6">
            <text:p>175840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18:0010201:689</text:p>
          </table:table-cell>
          <table:table-cell office:value-type="float" office:value="228184.32000000001" table:style-name="ce6">
            <text:p>228184,3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18:0040101:682</text:p>
          </table:table-cell>
          <table:table-cell office:value-type="float" office:value="731860.32" table:style-name="ce6">
            <text:p>731860,3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20:0880101:134</text:p>
          </table:table-cell>
          <table:table-cell office:value-type="float" office:value="138740" table:style-name="ce6">
            <text:p>138740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20:0920101:1</text:p>
          </table:table-cell>
          <table:table-cell office:value-type="float" office:value="198290.65" table:style-name="ce6">
            <text:p>198290,6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21:0000000:1224</text:p>
          </table:table-cell>
          <table:table-cell office:value-type="float" office:value="10623600" table:style-name="ce6">
            <text:p>10623600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21:0000000:1225</text:p>
          </table:table-cell>
          <table:table-cell office:value-type="float" office:value="4709843.67" table:style-name="ce6">
            <text:p>4709843,6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21:0020601:137</text:p>
          </table:table-cell>
          <table:table-cell office:value-type="float" office:value="1809558" table:style-name="ce6">
            <text:p>180955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21:0020601:267</text:p>
          </table:table-cell>
          <table:table-cell office:value-type="float" office:value="901344" table:style-name="ce6">
            <text:p>90134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21:0020601:268</text:p>
          </table:table-cell>
          <table:table-cell office:value-type="float" office:value="1352016" table:style-name="ce6">
            <text:p>135201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22:0000000:1976</text:p>
          </table:table-cell>
          <table:table-cell office:value-type="float" office:value="10604.43" table:style-name="ce6">
            <text:p>10604,4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57:22:0000000:1977</text:p>
          </table:table-cell>
          <table:table-cell office:value-type="float" office:value="21694.03" table:style-name="ce6">
            <text:p>21694,0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style-name="ce9">
            <text:p>57:22:0000000:242</text:p>
          </table:table-cell>
          <table:table-cell office:value-type="float" office:value="3837.6" table:style-name="ce6">
            <text:p>3837,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style-name="ce9">
            <text:p>57:22:0000000:251</text:p>
          </table:table-cell>
          <table:table-cell office:value-type="float" office:value="20211.36" table:style-name="ce6">
            <text:p>20211,3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style-name="ce9">
            <text:p>57:22:0750101:899</text:p>
          </table:table-cell>
          <table:table-cell office:value-type="float" office:value="282697.76" table:style-name="ce6">
            <text:p>282697,7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style-name="ce9">
            <text:p>57:22:0750101:913</text:p>
          </table:table-cell>
          <table:table-cell office:value-type="float" office:value="10387.700000000001" table:style-name="ce6">
            <text:p>10387,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style-name="ce9">
            <text:p>57:22:0800101:811</text:p>
          </table:table-cell>
          <table:table-cell office:value-type="float" office:value="46896" table:style-name="ce6">
            <text:p>4689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style-name="ce9">
            <text:p>57:23:0090101:477</text:p>
          </table:table-cell>
          <table:table-cell office:value-type="float" office:value="2657062.58" table:style-name="ce6">
            <text:p>2657062,5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style-name="ce9">
            <text:p>57:23:0090101:478</text:p>
          </table:table-cell>
          <table:table-cell office:value-type="float" office:value="2152793.42" table:style-name="ce6">
            <text:p>2152793,4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style-name="ce9">
            <text:p>57:23:0490102:1</text:p>
          </table:table-cell>
          <table:table-cell office:value-type="float" office:value="185100.32" table:style-name="ce6">
            <text:p>185100,3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style-name="ce9">
            <text:p>57:23:0850101:56</text:p>
          </table:table-cell>
          <table:table-cell office:value-type="float" office:value="208930.48" table:style-name="ce6">
            <text:p>208930,4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style-name="ce9">
            <text:p>57:24:0040401:645</text:p>
          </table:table-cell>
          <table:table-cell office:value-type="float" office:value="108682.2" table:style-name="ce6">
            <text:p>108682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style-name="ce9">
            <text:p>57:24:0820101:565</text:p>
          </table:table-cell>
          <table:table-cell office:value-type="float" office:value="121987.79" table:style-name="ce6">
            <text:p>121987,7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style-name="ce9">
            <text:p>57:25:0000000:6397</text:p>
          </table:table-cell>
          <table:table-cell office:value-type="float" office:value="9317817.0399999991" table:style-name="ce6">
            <text:p>9317817,0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style-name="ce9">
            <text:p>57:25:0010152:111</text:p>
          </table:table-cell>
          <table:table-cell office:value-type="float" office:value="297213.59999999998" table:style-name="ce6">
            <text:p>297213,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style-name="ce9">
            <text:p>57:25:0010152:230</text:p>
          </table:table-cell>
          <table:table-cell office:value-type="float" office:value="248880.62" table:style-name="ce6">
            <text:p>248880,6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style-name="ce9">
            <text:p>57:25:0010157:1</text:p>
          </table:table-cell>
          <table:table-cell office:value-type="float" office:value="275935.14" table:style-name="ce6">
            <text:p>275935,1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style-name="ce9">
            <text:p>57:25:0010157:101</text:p>
          </table:table-cell>
          <table:table-cell office:value-type="float" office:value="221731.93" table:style-name="ce6">
            <text:p>221731,9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style-name="ce9">
            <text:p>57:25:0010157:102</text:p>
          </table:table-cell>
          <table:table-cell office:value-type="float" office:value="237229.56" table:style-name="ce6">
            <text:p>237229,5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style-name="ce9">
            <text:p>57:25:0010157:103</text:p>
          </table:table-cell>
          <table:table-cell office:value-type="float" office:value="190798.88" table:style-name="ce6">
            <text:p>190798,8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style-name="ce9">
            <text:p>57:25:0010157:106</text:p>
          </table:table-cell>
          <table:table-cell office:value-type="float" office:value="191299.95" table:style-name="ce6">
            <text:p>191299,9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style-name="ce9">
            <text:p>57:25:0010157:113</text:p>
          </table:table-cell>
          <table:table-cell office:value-type="float" office:value="185797.92" table:style-name="ce6">
            <text:p>185797,9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style-name="ce9">
            <text:p>57:25:0010157:116</text:p>
          </table:table-cell>
          <table:table-cell office:value-type="float" office:value="188494.9" table:style-name="ce6">
            <text:p>188494,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style-name="ce9">
            <text:p>57:25:0010157:118</text:p>
          </table:table-cell>
          <table:table-cell office:value-type="float" office:value="219326.91" table:style-name="ce6">
            <text:p>219326,9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style-name="ce9">
            <text:p>57:25:0010157:138</text:p>
          </table:table-cell>
          <table:table-cell office:value-type="float" office:value="123252.03" table:style-name="ce6">
            <text:p>123252,0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style-name="ce9">
            <text:p>57:25:0010157:140</text:p>
          </table:table-cell>
          <table:table-cell office:value-type="float" office:value="180319.68" table:style-name="ce6">
            <text:p>180319,6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style-name="ce9">
            <text:p>57:25:0010157:148</text:p>
          </table:table-cell>
          <table:table-cell office:value-type="float" office:value="140388.5" table:style-name="ce6">
            <text:p>140388,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style-name="ce9">
            <text:p>57:25:0010157:151</text:p>
          </table:table-cell>
          <table:table-cell office:value-type="float" office:value="197369.79" table:style-name="ce6">
            <text:p>197369,7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style-name="ce9">
            <text:p>57:25:0010157:166</text:p>
          </table:table-cell>
          <table:table-cell office:value-type="float" office:value="212271.84" table:style-name="ce6">
            <text:p>212271,8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style-name="ce9">
            <text:p>57:25:0010157:171</text:p>
          </table:table-cell>
          <table:table-cell office:value-type="float" office:value="260906.19" table:style-name="ce6">
            <text:p>260906,1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style-name="ce9">
            <text:p>57:25:0010157:174</text:p>
          </table:table-cell>
          <table:table-cell office:value-type="float" office:value="157610.31" table:style-name="ce6">
            <text:p>157610,3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style-name="ce9">
            <text:p>57:25:0010157:18</text:p>
          </table:table-cell>
          <table:table-cell office:value-type="float" office:value="256720.2" table:style-name="ce6">
            <text:p>256720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style-name="ce9">
            <text:p>57:25:0010157:189</text:p>
          </table:table-cell>
          <table:table-cell office:value-type="float" office:value="252768.06" table:style-name="ce6">
            <text:p>252768,0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style-name="ce9">
            <text:p>57:25:0010157:19</text:p>
          </table:table-cell>
          <table:table-cell office:value-type="float" office:value="231684.24" table:style-name="ce6">
            <text:p>231684,2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style-name="ce9">
            <text:p>57:25:0010157:195</text:p>
          </table:table-cell>
          <table:table-cell office:value-type="float" office:value="201534" table:style-name="ce6">
            <text:p>20153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style-name="ce9">
            <text:p>57:25:0010157:196</text:p>
          </table:table-cell>
          <table:table-cell office:value-type="float" office:value="204072" table:style-name="ce6">
            <text:p>20407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style-name="ce9">
            <text:p>57:25:0010157:197</text:p>
          </table:table-cell>
          <table:table-cell office:value-type="float" office:value="302806.74" table:style-name="ce6">
            <text:p>302806,7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style-name="ce9">
            <text:p>57:25:0010157:20</text:p>
          </table:table-cell>
          <table:table-cell office:value-type="float" office:value="296072.84000000003" table:style-name="ce6">
            <text:p>296072,8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style-name="ce9">
            <text:p>57:25:0010157:202</text:p>
          </table:table-cell>
          <table:table-cell office:value-type="float" office:value="266128" table:style-name="ce6">
            <text:p>26612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style-name="ce9">
            <text:p>57:25:0010157:203</text:p>
          </table:table-cell>
          <table:table-cell office:value-type="float" office:value="194964.29" table:style-name="ce6">
            <text:p>194964,2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style-name="ce9">
            <text:p>57:25:0010157:207</text:p>
          </table:table-cell>
          <table:table-cell office:value-type="float" office:value="247609.35" table:style-name="ce6">
            <text:p>247609,3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style-name="ce9">
            <text:p>57:25:0010157:22</text:p>
          </table:table-cell>
          <table:table-cell office:value-type="float" office:value="249682.68" table:style-name="ce6">
            <text:p>249682,6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style-name="ce9">
            <text:p>57:25:0010157:24</text:p>
          </table:table-cell>
          <table:table-cell office:value-type="float" office:value="180708.3" table:style-name="ce6">
            <text:p>180708,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style-name="ce9">
            <text:p>57:25:0010157:25</text:p>
          </table:table-cell>
          <table:table-cell office:value-type="float" office:value="279756" table:style-name="ce6">
            <text:p>27975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style-name="ce9">
            <text:p>57:25:0010157:27</text:p>
          </table:table-cell>
          <table:table-cell office:value-type="float" office:value="306949.13" table:style-name="ce6">
            <text:p>306949,1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style-name="ce9">
            <text:p>57:25:0010157:36</text:p>
          </table:table-cell>
          <table:table-cell office:value-type="float" office:value="245720" table:style-name="ce6">
            <text:p>245720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style-name="ce9">
            <text:p>57:25:0010157:40</text:p>
          </table:table-cell>
          <table:table-cell office:value-type="float" office:value="285480" table:style-name="ce6">
            <text:p>285480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style-name="ce9">
            <text:p>57:25:0010157:41</text:p>
          </table:table-cell>
          <table:table-cell office:value-type="float" office:value="255042.4" table:style-name="ce6">
            <text:p>255042,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style-name="ce9">
            <text:p>57:25:0010157:43</text:p>
          </table:table-cell>
          <table:table-cell office:value-type="float" office:value="206238.42" table:style-name="ce6">
            <text:p>206238,4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style-name="ce9">
            <text:p>57:25:0010157:46</text:p>
          </table:table-cell>
          <table:table-cell office:value-type="float" office:value="177948.56" table:style-name="ce6">
            <text:p>177948,5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style-name="ce9">
            <text:p>57:25:0010157:5</text:p>
          </table:table-cell>
          <table:table-cell office:value-type="float" office:value="285385.36" table:style-name="ce6">
            <text:p>285385,3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style-name="ce9">
            <text:p>57:25:0010157:52</text:p>
          </table:table-cell>
          <table:table-cell office:value-type="float" office:value="149159.96" table:style-name="ce6">
            <text:p>149159,9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style-name="ce9">
            <text:p>57:25:0010157:80</text:p>
          </table:table-cell>
          <table:table-cell office:value-type="float" office:value="224204.4" table:style-name="ce6">
            <text:p>224204,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style-name="ce9">
            <text:p>57:25:0010157:83</text:p>
          </table:table-cell>
          <table:table-cell office:value-type="float" office:value="186778.56" table:style-name="ce6">
            <text:p>186778,5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style-name="ce9">
            <text:p>57:25:0010157:85</text:p>
          </table:table-cell>
          <table:table-cell office:value-type="float" office:value="312614.28000000003" table:style-name="ce6">
            <text:p>312614,2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style-name="ce9">
            <text:p>57:25:0010157:88</text:p>
          </table:table-cell>
          <table:table-cell office:value-type="float" office:value="181337.62" table:style-name="ce6">
            <text:p>181337,6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style-name="ce9">
            <text:p>57:25:0010157:89</text:p>
          </table:table-cell>
          <table:table-cell office:value-type="float" office:value="176579" table:style-name="ce6">
            <text:p>17657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style-name="ce9">
            <text:p>57:25:0010157:91</text:p>
          </table:table-cell>
          <table:table-cell office:value-type="float" office:value="177342.22" table:style-name="ce6">
            <text:p>177342,2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style-name="ce9">
            <text:p>57:25:0010157:95</text:p>
          </table:table-cell>
          <table:table-cell office:value-type="float" office:value="260185.60000000001" table:style-name="ce6">
            <text:p>260185,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style-name="ce9">
            <text:p>57:25:0010157:97</text:p>
          </table:table-cell>
          <table:table-cell office:value-type="float" office:value="182460.57" table:style-name="ce6">
            <text:p>182460,5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9" table:style-name="ce8">
            <text:p>99</text:p>
          </table:table-cell>
          <table:table-cell office:value-type="string" table:style-name="ce9">
            <text:p>57:25:0010816:78</text:p>
          </table:table-cell>
          <table:table-cell office:value-type="float" office:value="195890.44" table:style-name="ce6">
            <text:p>195890,4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0" table:style-name="ce8">
            <text:p>100</text:p>
          </table:table-cell>
          <table:table-cell office:value-type="string" table:style-name="ce9">
            <text:p>57:25:0010819:1</text:p>
          </table:table-cell>
          <table:table-cell office:value-type="float" office:value="181289.44" table:style-name="ce6">
            <text:p>181289,4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1" table:style-name="ce8">
            <text:p>101</text:p>
          </table:table-cell>
          <table:table-cell office:value-type="string" table:style-name="ce9">
            <text:p>57:25:0010819:10</text:p>
          </table:table-cell>
          <table:table-cell office:value-type="float" office:value="315609.76" table:style-name="ce6">
            <text:p>315609,7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2" table:style-name="ce8">
            <text:p>102</text:p>
          </table:table-cell>
          <table:table-cell office:value-type="string" table:style-name="ce9">
            <text:p>57:25:0010819:100</text:p>
          </table:table-cell>
          <table:table-cell office:value-type="float" office:value="340276.72" table:style-name="ce6">
            <text:p>340276,7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3" table:style-name="ce8">
            <text:p>103</text:p>
          </table:table-cell>
          <table:table-cell office:value-type="string" table:style-name="ce9">
            <text:p>57:25:0010819:101</text:p>
          </table:table-cell>
          <table:table-cell office:value-type="float" office:value="326129.08" table:style-name="ce6">
            <text:p>326129,0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4" table:style-name="ce8">
            <text:p>104</text:p>
          </table:table-cell>
          <table:table-cell office:value-type="string" table:style-name="ce9">
            <text:p>57:25:0010819:102</text:p>
          </table:table-cell>
          <table:table-cell office:value-type="float" office:value="355220" table:style-name="ce6">
            <text:p>355220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5" table:style-name="ce8">
            <text:p>105</text:p>
          </table:table-cell>
          <table:table-cell office:value-type="string" table:style-name="ce9">
            <text:p>57:25:0010819:105</text:p>
          </table:table-cell>
          <table:table-cell office:value-type="float" office:value="241763.55" table:style-name="ce6">
            <text:p>241763,5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6" table:style-name="ce8">
            <text:p>106</text:p>
          </table:table-cell>
          <table:table-cell office:value-type="string" table:style-name="ce9">
            <text:p>57:25:0010819:113</text:p>
          </table:table-cell>
          <table:table-cell office:value-type="float" office:value="258440.8" table:style-name="ce6">
            <text:p>258440,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7" table:style-name="ce8">
            <text:p>107</text:p>
          </table:table-cell>
          <table:table-cell office:value-type="string" table:style-name="ce9">
            <text:p>57:25:0010819:115</text:p>
          </table:table-cell>
          <table:table-cell office:value-type="float" office:value="272851.14" table:style-name="ce6">
            <text:p>272851,1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8" table:style-name="ce8">
            <text:p>108</text:p>
          </table:table-cell>
          <table:table-cell office:value-type="string" table:style-name="ce9">
            <text:p>57:25:0010819:116</text:p>
          </table:table-cell>
          <table:table-cell office:value-type="float" office:value="346844.43" table:style-name="ce6">
            <text:p>346844,4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9" table:style-name="ce8">
            <text:p>109</text:p>
          </table:table-cell>
          <table:table-cell office:value-type="string" table:style-name="ce9">
            <text:p>57:25:0010819:118</text:p>
          </table:table-cell>
          <table:table-cell office:value-type="float" office:value="316373.08" table:style-name="ce6">
            <text:p>316373,0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0" table:style-name="ce8">
            <text:p>110</text:p>
          </table:table-cell>
          <table:table-cell office:value-type="string" table:style-name="ce9">
            <text:p>57:25:0010819:123</text:p>
          </table:table-cell>
          <table:table-cell office:value-type="float" office:value="226176.97" table:style-name="ce6">
            <text:p>226176,9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1" table:style-name="ce8">
            <text:p>111</text:p>
          </table:table-cell>
          <table:table-cell office:value-type="string" table:style-name="ce9">
            <text:p>57:25:0010819:124</text:p>
          </table:table-cell>
          <table:table-cell office:value-type="float" office:value="220117.52" table:style-name="ce6">
            <text:p>220117,5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2" table:style-name="ce8">
            <text:p>112</text:p>
          </table:table-cell>
          <table:table-cell office:value-type="string" table:style-name="ce9">
            <text:p>57:25:0010819:13</text:p>
          </table:table-cell>
          <table:table-cell office:value-type="float" office:value="286124.55" table:style-name="ce6">
            <text:p>286124,5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3" table:style-name="ce8">
            <text:p>113</text:p>
          </table:table-cell>
          <table:table-cell office:value-type="string" table:style-name="ce9">
            <text:p>57:25:0010819:130</text:p>
          </table:table-cell>
          <table:table-cell office:value-type="float" office:value="243303.08" table:style-name="ce6">
            <text:p>243303,0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4" table:style-name="ce8">
            <text:p>114</text:p>
          </table:table-cell>
          <table:table-cell office:value-type="string" table:style-name="ce9">
            <text:p>57:25:0010819:134</text:p>
          </table:table-cell>
          <table:table-cell office:value-type="float" office:value="265987.08" table:style-name="ce6">
            <text:p>265987,0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5" table:style-name="ce8">
            <text:p>115</text:p>
          </table:table-cell>
          <table:table-cell office:value-type="string" table:style-name="ce9">
            <text:p>57:25:0010819:137</text:p>
          </table:table-cell>
          <table:table-cell office:value-type="float" office:value="260207.48" table:style-name="ce6">
            <text:p>260207,4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6" table:style-name="ce8">
            <text:p>116</text:p>
          </table:table-cell>
          <table:table-cell office:value-type="string" table:style-name="ce9">
            <text:p>57:25:0010819:138</text:p>
          </table:table-cell>
          <table:table-cell office:value-type="float" office:value="257587.34" table:style-name="ce6">
            <text:p>257587,3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7" table:style-name="ce8">
            <text:p>117</text:p>
          </table:table-cell>
          <table:table-cell office:value-type="string" table:style-name="ce9">
            <text:p>57:25:0010819:141</text:p>
          </table:table-cell>
          <table:table-cell office:value-type="float" office:value="235835.22" table:style-name="ce6">
            <text:p>235835,2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8" table:style-name="ce8">
            <text:p>118</text:p>
          </table:table-cell>
          <table:table-cell office:value-type="string" table:style-name="ce9">
            <text:p>57:25:0010819:143</text:p>
          </table:table-cell>
          <table:table-cell office:value-type="float" office:value="235759.37" table:style-name="ce6">
            <text:p>235759,3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9" table:style-name="ce8">
            <text:p>119</text:p>
          </table:table-cell>
          <table:table-cell office:value-type="string" table:style-name="ce9">
            <text:p>57:25:0010819:145</text:p>
          </table:table-cell>
          <table:table-cell office:value-type="float" office:value="179588.88" table:style-name="ce6">
            <text:p>179588,8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0" table:style-name="ce8">
            <text:p>120</text:p>
          </table:table-cell>
          <table:table-cell office:value-type="string" table:style-name="ce9">
            <text:p>57:25:0010819:146</text:p>
          </table:table-cell>
          <table:table-cell office:value-type="float" office:value="279214.32" table:style-name="ce6">
            <text:p>279214,3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1" table:style-name="ce8">
            <text:p>121</text:p>
          </table:table-cell>
          <table:table-cell office:value-type="string" table:style-name="ce9">
            <text:p>57:25:0010819:147</text:p>
          </table:table-cell>
          <table:table-cell office:value-type="float" office:value="314530.2" table:style-name="ce6">
            <text:p>314530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2" table:style-name="ce8">
            <text:p>122</text:p>
          </table:table-cell>
          <table:table-cell office:value-type="string" table:style-name="ce9">
            <text:p>57:25:0010819:148</text:p>
          </table:table-cell>
          <table:table-cell office:value-type="float" office:value="237188.42" table:style-name="ce6">
            <text:p>237188,4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3" table:style-name="ce8">
            <text:p>123</text:p>
          </table:table-cell>
          <table:table-cell office:value-type="string" table:style-name="ce9">
            <text:p>57:25:0010819:149</text:p>
          </table:table-cell>
          <table:table-cell office:value-type="float" office:value="266099.58" table:style-name="ce6">
            <text:p>266099,5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4" table:style-name="ce8">
            <text:p>124</text:p>
          </table:table-cell>
          <table:table-cell office:value-type="string" table:style-name="ce9">
            <text:p>57:25:0010819:15</text:p>
          </table:table-cell>
          <table:table-cell office:value-type="float" office:value="366567" table:style-name="ce6">
            <text:p>36656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5" table:style-name="ce8">
            <text:p>125</text:p>
          </table:table-cell>
          <table:table-cell office:value-type="string" table:style-name="ce9">
            <text:p>57:25:0010819:150</text:p>
          </table:table-cell>
          <table:table-cell office:value-type="float" office:value="247679.64" table:style-name="ce6">
            <text:p>247679,6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6" table:style-name="ce8">
            <text:p>126</text:p>
          </table:table-cell>
          <table:table-cell office:value-type="string" table:style-name="ce9">
            <text:p>57:25:0010819:151</text:p>
          </table:table-cell>
          <table:table-cell office:value-type="float" office:value="227611.19" table:style-name="ce6">
            <text:p>227611,1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7" table:style-name="ce8">
            <text:p>127</text:p>
          </table:table-cell>
          <table:table-cell office:value-type="string" table:style-name="ce9">
            <text:p>57:25:0010819:154</text:p>
          </table:table-cell>
          <table:table-cell office:value-type="float" office:value="257106.92" table:style-name="ce6">
            <text:p>257106,9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8" table:style-name="ce8">
            <text:p>128</text:p>
          </table:table-cell>
          <table:table-cell office:value-type="string" table:style-name="ce9">
            <text:p>57:25:0010819:155</text:p>
          </table:table-cell>
          <table:table-cell office:value-type="float" office:value="266348.55" table:style-name="ce6">
            <text:p>266348,5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9" table:style-name="ce8">
            <text:p>129</text:p>
          </table:table-cell>
          <table:table-cell office:value-type="string" table:style-name="ce9">
            <text:p>57:25:0010819:157</text:p>
          </table:table-cell>
          <table:table-cell office:value-type="float" office:value="290576.64000000001" table:style-name="ce6">
            <text:p>290576,6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0" table:style-name="ce8">
            <text:p>130</text:p>
          </table:table-cell>
          <table:table-cell office:value-type="string" table:style-name="ce9">
            <text:p>57:25:0010819:159</text:p>
          </table:table-cell>
          <table:table-cell office:value-type="float" office:value="287102.2" table:style-name="ce6">
            <text:p>287102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1" table:style-name="ce8">
            <text:p>131</text:p>
          </table:table-cell>
          <table:table-cell office:value-type="string" table:style-name="ce9">
            <text:p>57:25:0010819:160</text:p>
          </table:table-cell>
          <table:table-cell office:value-type="float" office:value="298355.40000000002" table:style-name="ce6">
            <text:p>298355,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2" table:style-name="ce8">
            <text:p>132</text:p>
          </table:table-cell>
          <table:table-cell office:value-type="string" table:style-name="ce9">
            <text:p>57:25:0010819:162</text:p>
          </table:table-cell>
          <table:table-cell office:value-type="float" office:value="378200" table:style-name="ce6">
            <text:p>378200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3" table:style-name="ce8">
            <text:p>133</text:p>
          </table:table-cell>
          <table:table-cell office:value-type="string" table:style-name="ce9">
            <text:p>57:25:0010819:164</text:p>
          </table:table-cell>
          <table:table-cell office:value-type="float" office:value="559156.96" table:style-name="ce6">
            <text:p>559156,9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4" table:style-name="ce8">
            <text:p>134</text:p>
          </table:table-cell>
          <table:table-cell office:value-type="string" table:style-name="ce9">
            <text:p>57:25:0010819:165</text:p>
          </table:table-cell>
          <table:table-cell office:value-type="float" office:value="332866.17" table:style-name="ce6">
            <text:p>332866,1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5" table:style-name="ce8">
            <text:p>135</text:p>
          </table:table-cell>
          <table:table-cell office:value-type="string" table:style-name="ce9">
            <text:p>57:25:0010819:166</text:p>
          </table:table-cell>
          <table:table-cell office:value-type="float" office:value="346977.75" table:style-name="ce6">
            <text:p>346977,7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6" table:style-name="ce8">
            <text:p>136</text:p>
          </table:table-cell>
          <table:table-cell office:value-type="string" table:style-name="ce9">
            <text:p>57:25:0010819:168</text:p>
          </table:table-cell>
          <table:table-cell office:value-type="float" office:value="325902" table:style-name="ce6">
            <text:p>32590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7" table:style-name="ce8">
            <text:p>137</text:p>
          </table:table-cell>
          <table:table-cell office:value-type="string" table:style-name="ce9">
            <text:p>57:25:0010819:169</text:p>
          </table:table-cell>
          <table:table-cell office:value-type="float" office:value="302906.52" table:style-name="ce6">
            <text:p>302906,5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8" table:style-name="ce8">
            <text:p>138</text:p>
          </table:table-cell>
          <table:table-cell office:value-type="string" table:style-name="ce9">
            <text:p>57:25:0010819:17</text:p>
          </table:table-cell>
          <table:table-cell office:value-type="float" office:value="245439.28" table:style-name="ce6">
            <text:p>245439,2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9" table:style-name="ce8">
            <text:p>139</text:p>
          </table:table-cell>
          <table:table-cell office:value-type="string" table:style-name="ce9">
            <text:p>57:25:0010819:170</text:p>
          </table:table-cell>
          <table:table-cell office:value-type="float" office:value="275301.06" table:style-name="ce6">
            <text:p>275301,0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0" table:style-name="ce8">
            <text:p>140</text:p>
          </table:table-cell>
          <table:table-cell office:value-type="string" table:style-name="ce9">
            <text:p>57:25:0010819:171</text:p>
          </table:table-cell>
          <table:table-cell office:value-type="float" office:value="247658.04" table:style-name="ce6">
            <text:p>247658,0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1" table:style-name="ce8">
            <text:p>141</text:p>
          </table:table-cell>
          <table:table-cell office:value-type="string" table:style-name="ce9">
            <text:p>57:25:0010819:172</text:p>
          </table:table-cell>
          <table:table-cell office:value-type="float" office:value="250734" table:style-name="ce6">
            <text:p>25073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2" table:style-name="ce8">
            <text:p>142</text:p>
          </table:table-cell>
          <table:table-cell office:value-type="string" table:style-name="ce9">
            <text:p>57:25:0010819:173</text:p>
          </table:table-cell>
          <table:table-cell office:value-type="float" office:value="259932.24" table:style-name="ce6">
            <text:p>259932,2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3" table:style-name="ce8">
            <text:p>143</text:p>
          </table:table-cell>
          <table:table-cell office:value-type="string" table:style-name="ce9">
            <text:p>57:25:0010819:174</text:p>
          </table:table-cell>
          <table:table-cell office:value-type="float" office:value="232848" table:style-name="ce6">
            <text:p>23284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4" table:style-name="ce8">
            <text:p>144</text:p>
          </table:table-cell>
          <table:table-cell office:value-type="string" table:style-name="ce9">
            <text:p>57:25:0010819:177</text:p>
          </table:table-cell>
          <table:table-cell office:value-type="float" office:value="252925.4" table:style-name="ce6">
            <text:p>252925,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5" table:style-name="ce8">
            <text:p>145</text:p>
          </table:table-cell>
          <table:table-cell office:value-type="string" table:style-name="ce9">
            <text:p>57:25:0010819:178</text:p>
          </table:table-cell>
          <table:table-cell office:value-type="float" office:value="272776.75" table:style-name="ce6">
            <text:p>272776,7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6" table:style-name="ce8">
            <text:p>146</text:p>
          </table:table-cell>
          <table:table-cell office:value-type="string" table:style-name="ce9">
            <text:p>57:25:0010819:179</text:p>
          </table:table-cell>
          <table:table-cell office:value-type="float" office:value="349604.46" table:style-name="ce6">
            <text:p>349604,4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7" table:style-name="ce8">
            <text:p>147</text:p>
          </table:table-cell>
          <table:table-cell office:value-type="string" table:style-name="ce9">
            <text:p>57:25:0010819:180</text:p>
          </table:table-cell>
          <table:table-cell office:value-type="float" office:value="219490.85" table:style-name="ce6">
            <text:p>219490,8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8" table:style-name="ce8">
            <text:p>148</text:p>
          </table:table-cell>
          <table:table-cell office:value-type="string" table:style-name="ce9">
            <text:p>57:25:0010819:181</text:p>
          </table:table-cell>
          <table:table-cell office:value-type="float" office:value="256025" table:style-name="ce6">
            <text:p>25602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9" table:style-name="ce8">
            <text:p>149</text:p>
          </table:table-cell>
          <table:table-cell office:value-type="string" table:style-name="ce9">
            <text:p>57:25:0010819:182</text:p>
          </table:table-cell>
          <table:table-cell office:value-type="float" office:value="223711.35999999999" table:style-name="ce6">
            <text:p>223711,3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0" table:style-name="ce8">
            <text:p>150</text:p>
          </table:table-cell>
          <table:table-cell office:value-type="string" table:style-name="ce9">
            <text:p>57:25:0010819:183</text:p>
          </table:table-cell>
          <table:table-cell office:value-type="float" office:value="232284" table:style-name="ce6">
            <text:p>23228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1" table:style-name="ce8">
            <text:p>151</text:p>
          </table:table-cell>
          <table:table-cell office:value-type="string" table:style-name="ce9">
            <text:p>57:25:0010819:184</text:p>
          </table:table-cell>
          <table:table-cell office:value-type="float" office:value="221039.43" table:style-name="ce6">
            <text:p>221039,4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2" table:style-name="ce8">
            <text:p>152</text:p>
          </table:table-cell>
          <table:table-cell office:value-type="string" table:style-name="ce9">
            <text:p>57:25:0010819:185</text:p>
          </table:table-cell>
          <table:table-cell office:value-type="float" office:value="233864.44" table:style-name="ce6">
            <text:p>233864,4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3" table:style-name="ce8">
            <text:p>153</text:p>
          </table:table-cell>
          <table:table-cell office:value-type="string" table:style-name="ce9">
            <text:p>57:25:0010819:186</text:p>
          </table:table-cell>
          <table:table-cell office:value-type="float" office:value="247605.55" table:style-name="ce6">
            <text:p>247605,5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4" table:style-name="ce8">
            <text:p>154</text:p>
          </table:table-cell>
          <table:table-cell office:value-type="string" table:style-name="ce9">
            <text:p>57:25:0010819:187</text:p>
          </table:table-cell>
          <table:table-cell office:value-type="float" office:value="253331.35" table:style-name="ce6">
            <text:p>253331,3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5" table:style-name="ce8">
            <text:p>155</text:p>
          </table:table-cell>
          <table:table-cell office:value-type="string" table:style-name="ce9">
            <text:p>57:25:0010819:19</text:p>
          </table:table-cell>
          <table:table-cell office:value-type="float" office:value="223542" table:style-name="ce6">
            <text:p>22354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6" table:style-name="ce8">
            <text:p>156</text:p>
          </table:table-cell>
          <table:table-cell office:value-type="string" table:style-name="ce9">
            <text:p>57:25:0010819:192</text:p>
          </table:table-cell>
          <table:table-cell office:value-type="float" office:value="161694" table:style-name="ce6">
            <text:p>16169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7" table:style-name="ce8">
            <text:p>157</text:p>
          </table:table-cell>
          <table:table-cell office:value-type="string" table:style-name="ce9">
            <text:p>57:25:0010819:193</text:p>
          </table:table-cell>
          <table:table-cell office:value-type="float" office:value="312991.42" table:style-name="ce6">
            <text:p>312991,4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8" table:style-name="ce8">
            <text:p>158</text:p>
          </table:table-cell>
          <table:table-cell office:value-type="string" table:style-name="ce9">
            <text:p>57:25:0010819:195</text:p>
          </table:table-cell>
          <table:table-cell office:value-type="float" office:value="250848.84" table:style-name="ce6">
            <text:p>250848,8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9" table:style-name="ce8">
            <text:p>159</text:p>
          </table:table-cell>
          <table:table-cell office:value-type="string" table:style-name="ce9">
            <text:p>57:25:0010819:196</text:p>
          </table:table-cell>
          <table:table-cell office:value-type="float" office:value="237509.64" table:style-name="ce6">
            <text:p>237509,6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0" table:style-name="ce8">
            <text:p>160</text:p>
          </table:table-cell>
          <table:table-cell office:value-type="string" table:style-name="ce9">
            <text:p>57:25:0010819:197</text:p>
          </table:table-cell>
          <table:table-cell office:value-type="float" office:value="248366.52" table:style-name="ce6">
            <text:p>248366,5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1" table:style-name="ce8">
            <text:p>161</text:p>
          </table:table-cell>
          <table:table-cell office:value-type="string" table:style-name="ce9">
            <text:p>57:25:0010819:200</text:p>
          </table:table-cell>
          <table:table-cell office:value-type="float" office:value="254238.46" table:style-name="ce6">
            <text:p>254238,4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2" table:style-name="ce8">
            <text:p>162</text:p>
          </table:table-cell>
          <table:table-cell office:value-type="string" table:style-name="ce9">
            <text:p>57:25:0010819:201</text:p>
          </table:table-cell>
          <table:table-cell office:value-type="float" office:value="232585.2" table:style-name="ce6">
            <text:p>232585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3" table:style-name="ce8">
            <text:p>163</text:p>
          </table:table-cell>
          <table:table-cell office:value-type="string" table:style-name="ce9">
            <text:p>57:25:0010819:202</text:p>
          </table:table-cell>
          <table:table-cell office:value-type="float" office:value="282278.92" table:style-name="ce6">
            <text:p>282278,9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4" table:style-name="ce8">
            <text:p>164</text:p>
          </table:table-cell>
          <table:table-cell office:value-type="string" table:style-name="ce9">
            <text:p>57:25:0010819:203</text:p>
          </table:table-cell>
          <table:table-cell office:value-type="float" office:value="208664.5" table:style-name="ce6">
            <text:p>208664,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5" table:style-name="ce8">
            <text:p>165</text:p>
          </table:table-cell>
          <table:table-cell office:value-type="string" table:style-name="ce9">
            <text:p>57:25:0010819:207</text:p>
          </table:table-cell>
          <table:table-cell office:value-type="float" office:value="278024" table:style-name="ce6">
            <text:p>27802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6" table:style-name="ce8">
            <text:p>166</text:p>
          </table:table-cell>
          <table:table-cell office:value-type="string" table:style-name="ce9">
            <text:p>57:25:0010819:210</text:p>
          </table:table-cell>
          <table:table-cell office:value-type="float" office:value="310860.65999999997" table:style-name="ce6">
            <text:p>310860,6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7" table:style-name="ce8">
            <text:p>167</text:p>
          </table:table-cell>
          <table:table-cell office:value-type="string" table:style-name="ce9">
            <text:p>57:25:0010819:211</text:p>
          </table:table-cell>
          <table:table-cell office:value-type="float" office:value="263012.40000000002" table:style-name="ce6">
            <text:p>263012,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8" table:style-name="ce8">
            <text:p>168</text:p>
          </table:table-cell>
          <table:table-cell office:value-type="string" table:style-name="ce9">
            <text:p>57:25:0010819:213</text:p>
          </table:table-cell>
          <table:table-cell office:value-type="float" office:value="235045.59" table:style-name="ce6">
            <text:p>235045,5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9" table:style-name="ce8">
            <text:p>169</text:p>
          </table:table-cell>
          <table:table-cell office:value-type="string" table:style-name="ce9">
            <text:p>57:25:0010819:214</text:p>
          </table:table-cell>
          <table:table-cell office:value-type="float" office:value="230997.21" table:style-name="ce6">
            <text:p>230997,2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0" table:style-name="ce8">
            <text:p>170</text:p>
          </table:table-cell>
          <table:table-cell office:value-type="string" table:style-name="ce9">
            <text:p>57:25:0010819:215</text:p>
          </table:table-cell>
          <table:table-cell office:value-type="float" office:value="225254.82" table:style-name="ce6">
            <text:p>225254,8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1" table:style-name="ce8">
            <text:p>171</text:p>
          </table:table-cell>
          <table:table-cell office:value-type="string" table:style-name="ce9">
            <text:p>57:25:0010819:216</text:p>
          </table:table-cell>
          <table:table-cell office:value-type="float" office:value="245294.24" table:style-name="ce6">
            <text:p>245294,2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2" table:style-name="ce8">
            <text:p>172</text:p>
          </table:table-cell>
          <table:table-cell office:value-type="string" table:style-name="ce9">
            <text:p>57:25:0010819:218</text:p>
          </table:table-cell>
          <table:table-cell office:value-type="float" office:value="249129.22" table:style-name="ce6">
            <text:p>249129,2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3" table:style-name="ce8">
            <text:p>173</text:p>
          </table:table-cell>
          <table:table-cell office:value-type="string" table:style-name="ce9">
            <text:p>57:25:0010819:219</text:p>
          </table:table-cell>
          <table:table-cell office:value-type="float" office:value="246089.96" table:style-name="ce6">
            <text:p>246089,9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4" table:style-name="ce8">
            <text:p>174</text:p>
          </table:table-cell>
          <table:table-cell office:value-type="string" table:style-name="ce9">
            <text:p>57:25:0010819:22</text:p>
          </table:table-cell>
          <table:table-cell office:value-type="float" office:value="315025.90999999997" table:style-name="ce6">
            <text:p>315025,9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5" table:style-name="ce8">
            <text:p>175</text:p>
          </table:table-cell>
          <table:table-cell office:value-type="string" table:style-name="ce9">
            <text:p>57:25:0010819:220</text:p>
          </table:table-cell>
          <table:table-cell office:value-type="float" office:value="267562.23999999999" table:style-name="ce6">
            <text:p>267562,2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6" table:style-name="ce8">
            <text:p>176</text:p>
          </table:table-cell>
          <table:table-cell office:value-type="string" table:style-name="ce9">
            <text:p>57:25:0010819:222</text:p>
          </table:table-cell>
          <table:table-cell office:value-type="float" office:value="232994.7" table:style-name="ce6">
            <text:p>232994,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7" table:style-name="ce8">
            <text:p>177</text:p>
          </table:table-cell>
          <table:table-cell office:value-type="string" table:style-name="ce9">
            <text:p>57:25:0010819:223</text:p>
          </table:table-cell>
          <table:table-cell office:value-type="float" office:value="229888.31" table:style-name="ce6">
            <text:p>229888,3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8" table:style-name="ce8">
            <text:p>178</text:p>
          </table:table-cell>
          <table:table-cell office:value-type="string" table:style-name="ce9">
            <text:p>57:25:0010819:225</text:p>
          </table:table-cell>
          <table:table-cell office:value-type="float" office:value="232936.01" table:style-name="ce6">
            <text:p>232936,0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9" table:style-name="ce8">
            <text:p>179</text:p>
          </table:table-cell>
          <table:table-cell office:value-type="string" table:style-name="ce9">
            <text:p>57:25:0010819:229</text:p>
          </table:table-cell>
          <table:table-cell office:value-type="float" office:value="238491.03" table:style-name="ce6">
            <text:p>238491,0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0" table:style-name="ce8">
            <text:p>180</text:p>
          </table:table-cell>
          <table:table-cell office:value-type="string" table:style-name="ce9">
            <text:p>57:25:0010819:233</text:p>
          </table:table-cell>
          <table:table-cell office:value-type="float" office:value="246542.46" table:style-name="ce6">
            <text:p>246542,4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1" table:style-name="ce8">
            <text:p>181</text:p>
          </table:table-cell>
          <table:table-cell office:value-type="string" table:style-name="ce9">
            <text:p>57:25:0010819:234</text:p>
          </table:table-cell>
          <table:table-cell office:value-type="float" office:value="233264.32" table:style-name="ce6">
            <text:p>233264,3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2" table:style-name="ce8">
            <text:p>182</text:p>
          </table:table-cell>
          <table:table-cell office:value-type="string" table:style-name="ce9">
            <text:p>57:25:0010819:235</text:p>
          </table:table-cell>
          <table:table-cell office:value-type="float" office:value="210348.85" table:style-name="ce6">
            <text:p>210348,8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3" table:style-name="ce8">
            <text:p>183</text:p>
          </table:table-cell>
          <table:table-cell office:value-type="string" table:style-name="ce9">
            <text:p>57:25:0010819:236</text:p>
          </table:table-cell>
          <table:table-cell office:value-type="float" office:value="222499.76" table:style-name="ce6">
            <text:p>222499,7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4" table:style-name="ce8">
            <text:p>184</text:p>
          </table:table-cell>
          <table:table-cell office:value-type="string" table:style-name="ce9">
            <text:p>57:25:0010819:237</text:p>
          </table:table-cell>
          <table:table-cell office:value-type="float" office:value="229524.54" table:style-name="ce6">
            <text:p>229524,5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5" table:style-name="ce8">
            <text:p>185</text:p>
          </table:table-cell>
          <table:table-cell office:value-type="string" table:style-name="ce9">
            <text:p>57:25:0010819:238</text:p>
          </table:table-cell>
          <table:table-cell office:value-type="float" office:value="231960.95999999999" table:style-name="ce6">
            <text:p>231960,9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6" table:style-name="ce8">
            <text:p>186</text:p>
          </table:table-cell>
          <table:table-cell office:value-type="string" table:style-name="ce9">
            <text:p>57:25:0010819:239</text:p>
          </table:table-cell>
          <table:table-cell office:value-type="float" office:value="248191.04" table:style-name="ce6">
            <text:p>248191,0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7" table:style-name="ce8">
            <text:p>187</text:p>
          </table:table-cell>
          <table:table-cell office:value-type="string" table:style-name="ce9">
            <text:p>57:25:0010819:240</text:p>
          </table:table-cell>
          <table:table-cell office:value-type="float" office:value="259916.1" table:style-name="ce6">
            <text:p>259916,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8" table:style-name="ce8">
            <text:p>188</text:p>
          </table:table-cell>
          <table:table-cell office:value-type="string" table:style-name="ce9">
            <text:p>57:25:0010819:241</text:p>
          </table:table-cell>
          <table:table-cell office:value-type="float" office:value="253433.46" table:style-name="ce6">
            <text:p>253433,4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9" table:style-name="ce8">
            <text:p>189</text:p>
          </table:table-cell>
          <table:table-cell office:value-type="string" table:style-name="ce9">
            <text:p>57:25:0010819:242</text:p>
          </table:table-cell>
          <table:table-cell office:value-type="float" office:value="224917.08" table:style-name="ce6">
            <text:p>224917,0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0" table:style-name="ce8">
            <text:p>190</text:p>
          </table:table-cell>
          <table:table-cell office:value-type="string" table:style-name="ce9">
            <text:p>57:25:0010819:244</text:p>
          </table:table-cell>
          <table:table-cell office:value-type="float" office:value="172718.85" table:style-name="ce6">
            <text:p>172718,8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1" table:style-name="ce8">
            <text:p>191</text:p>
          </table:table-cell>
          <table:table-cell office:value-type="string" table:style-name="ce9">
            <text:p>57:25:0010819:245</text:p>
          </table:table-cell>
          <table:table-cell office:value-type="float" office:value="270990.09999999998" table:style-name="ce6">
            <text:p>270990,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2" table:style-name="ce8">
            <text:p>192</text:p>
          </table:table-cell>
          <table:table-cell office:value-type="string" table:style-name="ce9">
            <text:p>57:25:0010819:246</text:p>
          </table:table-cell>
          <table:table-cell office:value-type="float" office:value="250653.64" table:style-name="ce6">
            <text:p>250653,6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3" table:style-name="ce8">
            <text:p>193</text:p>
          </table:table-cell>
          <table:table-cell office:value-type="string" table:style-name="ce9">
            <text:p>57:25:0010819:247</text:p>
          </table:table-cell>
          <table:table-cell office:value-type="float" office:value="239867.4" table:style-name="ce6">
            <text:p>239867,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4" table:style-name="ce8">
            <text:p>194</text:p>
          </table:table-cell>
          <table:table-cell office:value-type="string" table:style-name="ce9">
            <text:p>57:25:0010819:252</text:p>
          </table:table-cell>
          <table:table-cell office:value-type="float" office:value="232804.74" table:style-name="ce6">
            <text:p>232804,7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5" table:style-name="ce8">
            <text:p>195</text:p>
          </table:table-cell>
          <table:table-cell office:value-type="string" table:style-name="ce9">
            <text:p>57:25:0010819:253</text:p>
          </table:table-cell>
          <table:table-cell office:value-type="float" office:value="136194.29999999999" table:style-name="ce6">
            <text:p>136194,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6" table:style-name="ce8">
            <text:p>196</text:p>
          </table:table-cell>
          <table:table-cell office:value-type="string" table:style-name="ce9">
            <text:p>57:25:0010819:256</text:p>
          </table:table-cell>
          <table:table-cell office:value-type="float" office:value="225776.72" table:style-name="ce6">
            <text:p>225776,7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7" table:style-name="ce8">
            <text:p>197</text:p>
          </table:table-cell>
          <table:table-cell office:value-type="string" table:style-name="ce9">
            <text:p>57:25:0010819:26</text:p>
          </table:table-cell>
          <table:table-cell office:value-type="float" office:value="243196.02" table:style-name="ce6">
            <text:p>243196,0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8" table:style-name="ce8">
            <text:p>198</text:p>
          </table:table-cell>
          <table:table-cell office:value-type="string" table:style-name="ce9">
            <text:p>57:25:0010819:263</text:p>
          </table:table-cell>
          <table:table-cell office:value-type="float" office:value="208924.74" table:style-name="ce6">
            <text:p>208924,7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9" table:style-name="ce8">
            <text:p>199</text:p>
          </table:table-cell>
          <table:table-cell office:value-type="string" table:style-name="ce9">
            <text:p>57:25:0010819:264</text:p>
          </table:table-cell>
          <table:table-cell office:value-type="float" office:value="215144.59" table:style-name="ce6">
            <text:p>215144,5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0" table:style-name="ce8">
            <text:p>200</text:p>
          </table:table-cell>
          <table:table-cell office:value-type="string" table:style-name="ce9">
            <text:p>57:25:0010819:265</text:p>
          </table:table-cell>
          <table:table-cell office:value-type="float" office:value="200801.68" table:style-name="ce6">
            <text:p>200801,6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1" table:style-name="ce8">
            <text:p>201</text:p>
          </table:table-cell>
          <table:table-cell office:value-type="string" table:style-name="ce9">
            <text:p>57:25:0010819:267</text:p>
          </table:table-cell>
          <table:table-cell office:value-type="float" office:value="208132.92" table:style-name="ce6">
            <text:p>208132,9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2" table:style-name="ce8">
            <text:p>202</text:p>
          </table:table-cell>
          <table:table-cell office:value-type="string" table:style-name="ce9">
            <text:p>57:25:0010819:270</text:p>
          </table:table-cell>
          <table:table-cell office:value-type="float" office:value="201135" table:style-name="ce6">
            <text:p>20113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3" table:style-name="ce8">
            <text:p>203</text:p>
          </table:table-cell>
          <table:table-cell office:value-type="string" table:style-name="ce9">
            <text:p>57:25:0010819:273</text:p>
          </table:table-cell>
          <table:table-cell office:value-type="float" office:value="229444.32" table:style-name="ce6">
            <text:p>229444,3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4" table:style-name="ce8">
            <text:p>204</text:p>
          </table:table-cell>
          <table:table-cell office:value-type="string" table:style-name="ce9">
            <text:p>57:25:0010819:276</text:p>
          </table:table-cell>
          <table:table-cell office:value-type="float" office:value="230219.92" table:style-name="ce6">
            <text:p>230219,9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5" table:style-name="ce8">
            <text:p>205</text:p>
          </table:table-cell>
          <table:table-cell office:value-type="string" table:style-name="ce9">
            <text:p>57:25:0010819:277</text:p>
          </table:table-cell>
          <table:table-cell office:value-type="float" office:value="241409.52" table:style-name="ce6">
            <text:p>241409,5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6" table:style-name="ce8">
            <text:p>206</text:p>
          </table:table-cell>
          <table:table-cell office:value-type="string" table:style-name="ce9">
            <text:p>57:25:0010819:280</text:p>
          </table:table-cell>
          <table:table-cell office:value-type="float" office:value="227211.48" table:style-name="ce6">
            <text:p>227211,4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7" table:style-name="ce8">
            <text:p>207</text:p>
          </table:table-cell>
          <table:table-cell office:value-type="string" table:style-name="ce9">
            <text:p>57:25:0010819:282</text:p>
          </table:table-cell>
          <table:table-cell office:value-type="float" office:value="239965.2" table:style-name="ce6">
            <text:p>239965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8" table:style-name="ce8">
            <text:p>208</text:p>
          </table:table-cell>
          <table:table-cell office:value-type="string" table:style-name="ce9">
            <text:p>57:25:0010819:284</text:p>
          </table:table-cell>
          <table:table-cell office:value-type="float" office:value="233314.51" table:style-name="ce6">
            <text:p>233314,5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9" table:style-name="ce8">
            <text:p>209</text:p>
          </table:table-cell>
          <table:table-cell office:value-type="string" table:style-name="ce9">
            <text:p>57:25:0010819:285</text:p>
          </table:table-cell>
          <table:table-cell office:value-type="float" office:value="246846.24" table:style-name="ce6">
            <text:p>246846,2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0" table:style-name="ce8">
            <text:p>210</text:p>
          </table:table-cell>
          <table:table-cell office:value-type="string" table:style-name="ce9">
            <text:p>57:25:0010819:286</text:p>
          </table:table-cell>
          <table:table-cell office:value-type="float" office:value="260240.53" table:style-name="ce6">
            <text:p>260240,5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1" table:style-name="ce8">
            <text:p>211</text:p>
          </table:table-cell>
          <table:table-cell office:value-type="string" table:style-name="ce9">
            <text:p>57:25:0010819:289</text:p>
          </table:table-cell>
          <table:table-cell office:value-type="float" office:value="243397.04" table:style-name="ce6">
            <text:p>243397,0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2" table:style-name="ce8">
            <text:p>212</text:p>
          </table:table-cell>
          <table:table-cell office:value-type="string" table:style-name="ce9">
            <text:p>57:25:0010819:293</text:p>
          </table:table-cell>
          <table:table-cell office:value-type="float" office:value="251957.07" table:style-name="ce6">
            <text:p>251957,0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3" table:style-name="ce8">
            <text:p>213</text:p>
          </table:table-cell>
          <table:table-cell office:value-type="string" table:style-name="ce9">
            <text:p>57:25:0010819:296</text:p>
          </table:table-cell>
          <table:table-cell office:value-type="float" office:value="245207.27" table:style-name="ce6">
            <text:p>245207,2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4" table:style-name="ce8">
            <text:p>214</text:p>
          </table:table-cell>
          <table:table-cell office:value-type="string" table:style-name="ce9">
            <text:p>57:25:0010819:297</text:p>
          </table:table-cell>
          <table:table-cell office:value-type="float" office:value="229360.68" table:style-name="ce6">
            <text:p>229360,6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5" table:style-name="ce8">
            <text:p>215</text:p>
          </table:table-cell>
          <table:table-cell office:value-type="string" table:style-name="ce9">
            <text:p>57:25:0010819:298</text:p>
          </table:table-cell>
          <table:table-cell office:value-type="float" office:value="240360.69" table:style-name="ce6">
            <text:p>240360,6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6" table:style-name="ce8">
            <text:p>216</text:p>
          </table:table-cell>
          <table:table-cell office:value-type="string" table:style-name="ce9">
            <text:p>57:25:0010819:301</text:p>
          </table:table-cell>
          <table:table-cell office:value-type="float" office:value="239381.12" table:style-name="ce6">
            <text:p>239381,1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7" table:style-name="ce8">
            <text:p>217</text:p>
          </table:table-cell>
          <table:table-cell office:value-type="string" table:style-name="ce9">
            <text:p>57:25:0010819:302</text:p>
          </table:table-cell>
          <table:table-cell office:value-type="float" office:value="271135" table:style-name="ce6">
            <text:p>27113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8" table:style-name="ce8">
            <text:p>218</text:p>
          </table:table-cell>
          <table:table-cell office:value-type="string" table:style-name="ce9">
            <text:p>57:25:0010819:304</text:p>
          </table:table-cell>
          <table:table-cell office:value-type="float" office:value="202671.35999999999" table:style-name="ce6">
            <text:p>202671,3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9" table:style-name="ce8">
            <text:p>219</text:p>
          </table:table-cell>
          <table:table-cell office:value-type="string" table:style-name="ce9">
            <text:p>57:25:0010819:307</text:p>
          </table:table-cell>
          <table:table-cell office:value-type="float" office:value="216804.32" table:style-name="ce6">
            <text:p>216804,3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0" table:style-name="ce8">
            <text:p>220</text:p>
          </table:table-cell>
          <table:table-cell office:value-type="string" table:style-name="ce9">
            <text:p>57:25:0010819:310</text:p>
          </table:table-cell>
          <table:table-cell office:value-type="float" office:value="230276.25" table:style-name="ce6">
            <text:p>230276,2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1" table:style-name="ce8">
            <text:p>221</text:p>
          </table:table-cell>
          <table:table-cell office:value-type="string" table:style-name="ce9">
            <text:p>57:25:0010819:311</text:p>
          </table:table-cell>
          <table:table-cell office:value-type="float" office:value="137591.37" table:style-name="ce6">
            <text:p>137591,3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2" table:style-name="ce8">
            <text:p>222</text:p>
          </table:table-cell>
          <table:table-cell office:value-type="string" table:style-name="ce9">
            <text:p>57:25:0010819:312</text:p>
          </table:table-cell>
          <table:table-cell office:value-type="float" office:value="232472.45" table:style-name="ce6">
            <text:p>232472,4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3" table:style-name="ce8">
            <text:p>223</text:p>
          </table:table-cell>
          <table:table-cell office:value-type="string" table:style-name="ce9">
            <text:p>57:25:0010819:316</text:p>
          </table:table-cell>
          <table:table-cell office:value-type="float" office:value="151648" table:style-name="ce6">
            <text:p>15164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4" table:style-name="ce8">
            <text:p>224</text:p>
          </table:table-cell>
          <table:table-cell office:value-type="string" table:style-name="ce9">
            <text:p>57:25:0010819:317</text:p>
          </table:table-cell>
          <table:table-cell office:value-type="float" office:value="231595.42" table:style-name="ce6">
            <text:p>231595,4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5" table:style-name="ce8">
            <text:p>225</text:p>
          </table:table-cell>
          <table:table-cell office:value-type="string" table:style-name="ce9">
            <text:p>57:25:0010819:322</text:p>
          </table:table-cell>
          <table:table-cell office:value-type="float" office:value="276018.89" table:style-name="ce6">
            <text:p>276018,8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6" table:style-name="ce8">
            <text:p>226</text:p>
          </table:table-cell>
          <table:table-cell office:value-type="string" table:style-name="ce9">
            <text:p>57:25:0010819:325</text:p>
          </table:table-cell>
          <table:table-cell office:value-type="float" office:value="278479.55" table:style-name="ce6">
            <text:p>278479,5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7" table:style-name="ce8">
            <text:p>227</text:p>
          </table:table-cell>
          <table:table-cell office:value-type="string" table:style-name="ce9">
            <text:p>57:25:0010819:326</text:p>
          </table:table-cell>
          <table:table-cell office:value-type="float" office:value="227792.3" table:style-name="ce6">
            <text:p>227792,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8" table:style-name="ce8">
            <text:p>228</text:p>
          </table:table-cell>
          <table:table-cell office:value-type="string" table:style-name="ce9">
            <text:p>57:25:0010819:327</text:p>
          </table:table-cell>
          <table:table-cell office:value-type="float" office:value="244047.25" table:style-name="ce6">
            <text:p>244047,2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9" table:style-name="ce8">
            <text:p>229</text:p>
          </table:table-cell>
          <table:table-cell office:value-type="string" table:style-name="ce9">
            <text:p>57:25:0010819:328</text:p>
          </table:table-cell>
          <table:table-cell office:value-type="float" office:value="250022.08" table:style-name="ce6">
            <text:p>250022,0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0" table:style-name="ce8">
            <text:p>230</text:p>
          </table:table-cell>
          <table:table-cell office:value-type="string" table:style-name="ce9">
            <text:p>57:25:0010819:33</text:p>
          </table:table-cell>
          <table:table-cell office:value-type="float" office:value="266982.3" table:style-name="ce6">
            <text:p>266982,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1" table:style-name="ce8">
            <text:p>231</text:p>
          </table:table-cell>
          <table:table-cell office:value-type="string" table:style-name="ce9">
            <text:p>57:25:0010819:330</text:p>
          </table:table-cell>
          <table:table-cell office:value-type="float" office:value="251016.24" table:style-name="ce6">
            <text:p>251016,2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2" table:style-name="ce8">
            <text:p>232</text:p>
          </table:table-cell>
          <table:table-cell office:value-type="string" table:style-name="ce9">
            <text:p>57:25:0010819:334</text:p>
          </table:table-cell>
          <table:table-cell office:value-type="float" office:value="243388.17" table:style-name="ce6">
            <text:p>243388,1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3" table:style-name="ce8">
            <text:p>233</text:p>
          </table:table-cell>
          <table:table-cell office:value-type="string" table:style-name="ce9">
            <text:p>57:25:0010819:337</text:p>
          </table:table-cell>
          <table:table-cell office:value-type="float" office:value="263010.28000000003" table:style-name="ce6">
            <text:p>263010,2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4" table:style-name="ce8">
            <text:p>234</text:p>
          </table:table-cell>
          <table:table-cell office:value-type="string" table:style-name="ce9">
            <text:p>57:25:0010819:338</text:p>
          </table:table-cell>
          <table:table-cell office:value-type="float" office:value="266226.75" table:style-name="ce6">
            <text:p>266226,7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5" table:style-name="ce8">
            <text:p>235</text:p>
          </table:table-cell>
          <table:table-cell office:value-type="string" table:style-name="ce9">
            <text:p>57:25:0010819:339</text:p>
          </table:table-cell>
          <table:table-cell office:value-type="float" office:value="263918.25" table:style-name="ce6">
            <text:p>263918,2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6" table:style-name="ce8">
            <text:p>236</text:p>
          </table:table-cell>
          <table:table-cell office:value-type="string" table:style-name="ce9">
            <text:p>57:25:0010819:34</text:p>
          </table:table-cell>
          <table:table-cell office:value-type="float" office:value="263797.76000000001" table:style-name="ce6">
            <text:p>263797,7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7" table:style-name="ce8">
            <text:p>237</text:p>
          </table:table-cell>
          <table:table-cell office:value-type="string" table:style-name="ce9">
            <text:p>57:25:0010819:340</text:p>
          </table:table-cell>
          <table:table-cell office:value-type="float" office:value="249147.04" table:style-name="ce6">
            <text:p>249147,0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8" table:style-name="ce8">
            <text:p>238</text:p>
          </table:table-cell>
          <table:table-cell office:value-type="string" table:style-name="ce9">
            <text:p>57:25:0010819:341</text:p>
          </table:table-cell>
          <table:table-cell office:value-type="float" office:value="244068.73" table:style-name="ce6">
            <text:p>244068,7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9" table:style-name="ce8">
            <text:p>239</text:p>
          </table:table-cell>
          <table:table-cell office:value-type="string" table:style-name="ce9">
            <text:p>57:25:0010819:343</text:p>
          </table:table-cell>
          <table:table-cell office:value-type="float" office:value="243814" table:style-name="ce6">
            <text:p>24381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0" table:style-name="ce8">
            <text:p>240</text:p>
          </table:table-cell>
          <table:table-cell office:value-type="string" table:style-name="ce9">
            <text:p>57:25:0010819:347</text:p>
          </table:table-cell>
          <table:table-cell office:value-type="float" office:value="278301.44" table:style-name="ce6">
            <text:p>278301,4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1" table:style-name="ce8">
            <text:p>241</text:p>
          </table:table-cell>
          <table:table-cell office:value-type="string" table:style-name="ce9">
            <text:p>57:25:0010819:348</text:p>
          </table:table-cell>
          <table:table-cell office:value-type="float" office:value="307266.27" table:style-name="ce6">
            <text:p>307266,2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2" table:style-name="ce8">
            <text:p>242</text:p>
          </table:table-cell>
          <table:table-cell office:value-type="string" table:style-name="ce9">
            <text:p>57:25:0010819:35</text:p>
          </table:table-cell>
          <table:table-cell office:value-type="float" office:value="248322.98" table:style-name="ce6">
            <text:p>248322,9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3" table:style-name="ce8">
            <text:p>243</text:p>
          </table:table-cell>
          <table:table-cell office:value-type="string" table:style-name="ce9">
            <text:p>57:25:0010819:350</text:p>
          </table:table-cell>
          <table:table-cell office:value-type="float" office:value="252863.76" table:style-name="ce6">
            <text:p>252863,7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4" table:style-name="ce8">
            <text:p>244</text:p>
          </table:table-cell>
          <table:table-cell office:value-type="string" table:style-name="ce9">
            <text:p>57:25:0010819:351</text:p>
          </table:table-cell>
          <table:table-cell office:value-type="float" office:value="383567.1" table:style-name="ce6">
            <text:p>383567,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5" table:style-name="ce8">
            <text:p>245</text:p>
          </table:table-cell>
          <table:table-cell office:value-type="string" table:style-name="ce9">
            <text:p>57:25:0010819:353</text:p>
          </table:table-cell>
          <table:table-cell office:value-type="float" office:value="248897.72" table:style-name="ce6">
            <text:p>248897,7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6" table:style-name="ce8">
            <text:p>246</text:p>
          </table:table-cell>
          <table:table-cell office:value-type="string" table:style-name="ce9">
            <text:p>57:25:0010819:357</text:p>
          </table:table-cell>
          <table:table-cell office:value-type="float" office:value="263310.36" table:style-name="ce6">
            <text:p>263310,3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7" table:style-name="ce8">
            <text:p>247</text:p>
          </table:table-cell>
          <table:table-cell office:value-type="string" table:style-name="ce9">
            <text:p>57:25:0010819:358</text:p>
          </table:table-cell>
          <table:table-cell office:value-type="float" office:value="255255.84" table:style-name="ce6">
            <text:p>255255,8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8" table:style-name="ce8">
            <text:p>248</text:p>
          </table:table-cell>
          <table:table-cell office:value-type="string" table:style-name="ce9">
            <text:p>57:25:0010819:359</text:p>
          </table:table-cell>
          <table:table-cell office:value-type="float" office:value="249039" table:style-name="ce6">
            <text:p>24903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9" table:style-name="ce8">
            <text:p>249</text:p>
          </table:table-cell>
          <table:table-cell office:value-type="string" table:style-name="ce9">
            <text:p>57:25:0010819:36</text:p>
          </table:table-cell>
          <table:table-cell office:value-type="float" office:value="273084.44" table:style-name="ce6">
            <text:p>273084,4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0" table:style-name="ce8">
            <text:p>250</text:p>
          </table:table-cell>
          <table:table-cell office:value-type="string" table:style-name="ce9">
            <text:p>57:25:0010819:360</text:p>
          </table:table-cell>
          <table:table-cell office:value-type="float" office:value="231901.6" table:style-name="ce6">
            <text:p>231901,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1" table:style-name="ce8">
            <text:p>251</text:p>
          </table:table-cell>
          <table:table-cell office:value-type="string" table:style-name="ce9">
            <text:p>57:25:0010819:362</text:p>
          </table:table-cell>
          <table:table-cell office:value-type="float" office:value="253752" table:style-name="ce6">
            <text:p>25375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2" table:style-name="ce8">
            <text:p>252</text:p>
          </table:table-cell>
          <table:table-cell office:value-type="string" table:style-name="ce9">
            <text:p>57:25:0010819:366</text:p>
          </table:table-cell>
          <table:table-cell office:value-type="float" office:value="363023.96" table:style-name="ce6">
            <text:p>363023,9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3" table:style-name="ce8">
            <text:p>253</text:p>
          </table:table-cell>
          <table:table-cell office:value-type="string" table:style-name="ce9">
            <text:p>57:25:0010819:369</text:p>
          </table:table-cell>
          <table:table-cell office:value-type="float" office:value="271966" table:style-name="ce6">
            <text:p>27196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4" table:style-name="ce8">
            <text:p>254</text:p>
          </table:table-cell>
          <table:table-cell office:value-type="string" table:style-name="ce9">
            <text:p>57:25:0010819:37</text:p>
          </table:table-cell>
          <table:table-cell office:value-type="float" office:value="240222.96" table:style-name="ce6">
            <text:p>240222,9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5" table:style-name="ce8">
            <text:p>255</text:p>
          </table:table-cell>
          <table:table-cell office:value-type="string" table:style-name="ce9">
            <text:p>57:25:0010819:371</text:p>
          </table:table-cell>
          <table:table-cell office:value-type="float" office:value="263870.88" table:style-name="ce6">
            <text:p>263870,8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6" table:style-name="ce8">
            <text:p>256</text:p>
          </table:table-cell>
          <table:table-cell office:value-type="string" table:style-name="ce9">
            <text:p>57:25:0010819:374</text:p>
          </table:table-cell>
          <table:table-cell office:value-type="float" office:value="246983.44" table:style-name="ce6">
            <text:p>246983,4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7" table:style-name="ce8">
            <text:p>257</text:p>
          </table:table-cell>
          <table:table-cell office:value-type="string" table:style-name="ce9">
            <text:p>57:25:0010819:377</text:p>
          </table:table-cell>
          <table:table-cell office:value-type="float" office:value="248264.94" table:style-name="ce6">
            <text:p>248264,9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8" table:style-name="ce8">
            <text:p>258</text:p>
          </table:table-cell>
          <table:table-cell office:value-type="string" table:style-name="ce9">
            <text:p>57:25:0010819:378</text:p>
          </table:table-cell>
          <table:table-cell office:value-type="float" office:value="232384.41" table:style-name="ce6">
            <text:p>232384,4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9" table:style-name="ce8">
            <text:p>259</text:p>
          </table:table-cell>
          <table:table-cell office:value-type="string" table:style-name="ce9">
            <text:p>57:25:0010819:383</text:p>
          </table:table-cell>
          <table:table-cell office:value-type="float" office:value="261372.06" table:style-name="ce6">
            <text:p>261372,0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0" table:style-name="ce8">
            <text:p>260</text:p>
          </table:table-cell>
          <table:table-cell office:value-type="string" table:style-name="ce9">
            <text:p>57:25:0010819:388</text:p>
          </table:table-cell>
          <table:table-cell office:value-type="float" office:value="230276.7" table:style-name="ce6">
            <text:p>230276,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1" table:style-name="ce8">
            <text:p>261</text:p>
          </table:table-cell>
          <table:table-cell office:value-type="string" table:style-name="ce9">
            <text:p>57:25:0010819:389</text:p>
          </table:table-cell>
          <table:table-cell office:value-type="float" office:value="311101.02" table:style-name="ce6">
            <text:p>311101,0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2" table:style-name="ce8">
            <text:p>262</text:p>
          </table:table-cell>
          <table:table-cell office:value-type="string" table:style-name="ce9">
            <text:p>57:25:0010819:390</text:p>
          </table:table-cell>
          <table:table-cell office:value-type="float" office:value="228777.8" table:style-name="ce6">
            <text:p>228777,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3" table:style-name="ce8">
            <text:p>263</text:p>
          </table:table-cell>
          <table:table-cell office:value-type="string" table:style-name="ce9">
            <text:p>57:25:0010819:391</text:p>
          </table:table-cell>
          <table:table-cell office:value-type="float" office:value="164481.32999999999" table:style-name="ce6">
            <text:p>164481,3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4" table:style-name="ce8">
            <text:p>264</text:p>
          </table:table-cell>
          <table:table-cell office:value-type="string" table:style-name="ce9">
            <text:p>57:25:0010819:393</text:p>
          </table:table-cell>
          <table:table-cell office:value-type="float" office:value="323484.39" table:style-name="ce6">
            <text:p>323484,3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5" table:style-name="ce8">
            <text:p>265</text:p>
          </table:table-cell>
          <table:table-cell office:value-type="string" table:style-name="ce9">
            <text:p>57:25:0010819:394</text:p>
          </table:table-cell>
          <table:table-cell office:value-type="float" office:value="240272.9" table:style-name="ce6">
            <text:p>240272,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6" table:style-name="ce8">
            <text:p>266</text:p>
          </table:table-cell>
          <table:table-cell office:value-type="string" table:style-name="ce9">
            <text:p>57:25:0010819:395</text:p>
          </table:table-cell>
          <table:table-cell office:value-type="float" office:value="268964.63" table:style-name="ce6">
            <text:p>268964,6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7" table:style-name="ce8">
            <text:p>267</text:p>
          </table:table-cell>
          <table:table-cell office:value-type="string" table:style-name="ce9">
            <text:p>57:25:0010819:40</text:p>
          </table:table-cell>
          <table:table-cell office:value-type="float" office:value="239565.7" table:style-name="ce6">
            <text:p>239565,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8" table:style-name="ce8">
            <text:p>268</text:p>
          </table:table-cell>
          <table:table-cell office:value-type="string" table:style-name="ce9">
            <text:p>57:25:0010819:401</text:p>
          </table:table-cell>
          <table:table-cell office:value-type="float" office:value="246992.02" table:style-name="ce6">
            <text:p>246992,0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9" table:style-name="ce8">
            <text:p>269</text:p>
          </table:table-cell>
          <table:table-cell office:value-type="string" table:style-name="ce9">
            <text:p>57:25:0010819:402</text:p>
          </table:table-cell>
          <table:table-cell office:value-type="float" office:value="48824.07" table:style-name="ce6">
            <text:p>48824,0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0" table:style-name="ce8">
            <text:p>270</text:p>
          </table:table-cell>
          <table:table-cell office:value-type="string" table:style-name="ce9">
            <text:p>57:25:0010819:43</text:p>
          </table:table-cell>
          <table:table-cell office:value-type="float" office:value="273201.84000000003" table:style-name="ce6">
            <text:p>273201,8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1" table:style-name="ce8">
            <text:p>271</text:p>
          </table:table-cell>
          <table:table-cell office:value-type="string" table:style-name="ce9">
            <text:p>57:25:0010819:44</text:p>
          </table:table-cell>
          <table:table-cell office:value-type="float" office:value="231187.8" table:style-name="ce6">
            <text:p>231187,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2" table:style-name="ce8">
            <text:p>272</text:p>
          </table:table-cell>
          <table:table-cell office:value-type="string" table:style-name="ce9">
            <text:p>57:25:0010819:46</text:p>
          </table:table-cell>
          <table:table-cell office:value-type="float" office:value="220555.29" table:style-name="ce6">
            <text:p>220555,2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3" table:style-name="ce8">
            <text:p>273</text:p>
          </table:table-cell>
          <table:table-cell office:value-type="string" table:style-name="ce9">
            <text:p>57:25:0010819:50</text:p>
          </table:table-cell>
          <table:table-cell office:value-type="float" office:value="323069.26" table:style-name="ce6">
            <text:p>323069,2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4" table:style-name="ce8">
            <text:p>274</text:p>
          </table:table-cell>
          <table:table-cell office:value-type="string" table:style-name="ce9">
            <text:p>57:25:0010819:51</text:p>
          </table:table-cell>
          <table:table-cell office:value-type="float" office:value="245323.51999999999" table:style-name="ce6">
            <text:p>245323,5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5" table:style-name="ce8">
            <text:p>275</text:p>
          </table:table-cell>
          <table:table-cell office:value-type="string" table:style-name="ce9">
            <text:p>57:25:0010819:56</text:p>
          </table:table-cell>
          <table:table-cell office:value-type="float" office:value="233985.78" table:style-name="ce6">
            <text:p>233985,7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6" table:style-name="ce8">
            <text:p>276</text:p>
          </table:table-cell>
          <table:table-cell office:value-type="string" table:style-name="ce9">
            <text:p>57:25:0010819:563</text:p>
          </table:table-cell>
          <table:table-cell office:value-type="float" office:value="35869.4" table:style-name="ce6">
            <text:p>35869,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7" table:style-name="ce8">
            <text:p>277</text:p>
          </table:table-cell>
          <table:table-cell office:value-type="string" table:style-name="ce9">
            <text:p>57:25:0010819:59</text:p>
          </table:table-cell>
          <table:table-cell office:value-type="float" office:value="324066.09000000003" table:style-name="ce6">
            <text:p>324066,0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8" table:style-name="ce8">
            <text:p>278</text:p>
          </table:table-cell>
          <table:table-cell office:value-type="string" table:style-name="ce9">
            <text:p>57:25:0010819:60</text:p>
          </table:table-cell>
          <table:table-cell office:value-type="float" office:value="242188.79999999999" table:style-name="ce6">
            <text:p>242188,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9" table:style-name="ce8">
            <text:p>279</text:p>
          </table:table-cell>
          <table:table-cell office:value-type="string" table:style-name="ce9">
            <text:p>57:25:0010819:61</text:p>
          </table:table-cell>
          <table:table-cell office:value-type="float" office:value="297937.44" table:style-name="ce6">
            <text:p>297937,4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0" table:style-name="ce8">
            <text:p>280</text:p>
          </table:table-cell>
          <table:table-cell office:value-type="string" table:style-name="ce9">
            <text:p>57:25:0010819:66</text:p>
          </table:table-cell>
          <table:table-cell office:value-type="float" office:value="193436.6" table:style-name="ce6">
            <text:p>193436,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1" table:style-name="ce8">
            <text:p>281</text:p>
          </table:table-cell>
          <table:table-cell office:value-type="string" table:style-name="ce9">
            <text:p>57:25:0010819:67</text:p>
          </table:table-cell>
          <table:table-cell office:value-type="float" office:value="238627.8" table:style-name="ce6">
            <text:p>238627,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2" table:style-name="ce8">
            <text:p>282</text:p>
          </table:table-cell>
          <table:table-cell office:value-type="string" table:style-name="ce9">
            <text:p>57:25:0010819:68</text:p>
          </table:table-cell>
          <table:table-cell office:value-type="float" office:value="235218.23" table:style-name="ce6">
            <text:p>235218,2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3" table:style-name="ce8">
            <text:p>283</text:p>
          </table:table-cell>
          <table:table-cell office:value-type="string" table:style-name="ce9">
            <text:p>57:25:0010819:69</text:p>
          </table:table-cell>
          <table:table-cell office:value-type="float" office:value="226192.36" table:style-name="ce6">
            <text:p>226192,3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4" table:style-name="ce8">
            <text:p>284</text:p>
          </table:table-cell>
          <table:table-cell office:value-type="string" table:style-name="ce9">
            <text:p>57:25:0010819:708</text:p>
          </table:table-cell>
          <table:table-cell office:value-type="float" office:value="444195.2" table:style-name="ce6">
            <text:p>444195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5" table:style-name="ce8">
            <text:p>285</text:p>
          </table:table-cell>
          <table:table-cell office:value-type="string" table:style-name="ce9">
            <text:p>57:25:0010819:71</text:p>
          </table:table-cell>
          <table:table-cell office:value-type="float" office:value="201973.2" table:style-name="ce6">
            <text:p>201973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6" table:style-name="ce8">
            <text:p>286</text:p>
          </table:table-cell>
          <table:table-cell office:value-type="string" table:style-name="ce9">
            <text:p>57:25:0010819:72</text:p>
          </table:table-cell>
          <table:table-cell office:value-type="float" office:value="185804.16" table:style-name="ce6">
            <text:p>185804,1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7" table:style-name="ce8">
            <text:p>287</text:p>
          </table:table-cell>
          <table:table-cell office:value-type="string" table:style-name="ce9">
            <text:p>57:25:0010819:73</text:p>
          </table:table-cell>
          <table:table-cell office:value-type="float" office:value="193122.98" table:style-name="ce6">
            <text:p>193122,9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8" table:style-name="ce8">
            <text:p>288</text:p>
          </table:table-cell>
          <table:table-cell office:value-type="string" table:style-name="ce9">
            <text:p>57:25:0010819:770</text:p>
          </table:table-cell>
          <table:table-cell office:value-type="float" office:value="239978.8" table:style-name="ce6">
            <text:p>239978,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9" table:style-name="ce8">
            <text:p>289</text:p>
          </table:table-cell>
          <table:table-cell office:value-type="string" table:style-name="ce9">
            <text:p>57:25:0010819:793</text:p>
          </table:table-cell>
          <table:table-cell office:value-type="float" office:value="237580.24" table:style-name="ce6">
            <text:p>237580,2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0" table:style-name="ce8">
            <text:p>290</text:p>
          </table:table-cell>
          <table:table-cell office:value-type="string" table:style-name="ce9">
            <text:p>57:25:0010819:795</text:p>
          </table:table-cell>
          <table:table-cell office:value-type="float" office:value="238736.16" table:style-name="ce6">
            <text:p>238736,1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1" table:style-name="ce8">
            <text:p>291</text:p>
          </table:table-cell>
          <table:table-cell office:value-type="string" table:style-name="ce9">
            <text:p>57:25:0010819:80</text:p>
          </table:table-cell>
          <table:table-cell office:value-type="float" office:value="270187.2" table:style-name="ce6">
            <text:p>270187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2" table:style-name="ce8">
            <text:p>292</text:p>
          </table:table-cell>
          <table:table-cell office:value-type="string" table:style-name="ce9">
            <text:p>57:25:0010819:81</text:p>
          </table:table-cell>
          <table:table-cell office:value-type="float" office:value="265319.25" table:style-name="ce6">
            <text:p>265319,2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3" table:style-name="ce8">
            <text:p>293</text:p>
          </table:table-cell>
          <table:table-cell office:value-type="string" table:style-name="ce9">
            <text:p>57:25:0010819:82</text:p>
          </table:table-cell>
          <table:table-cell office:value-type="float" office:value="157988.71" table:style-name="ce6">
            <text:p>157988,7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4" table:style-name="ce8">
            <text:p>294</text:p>
          </table:table-cell>
          <table:table-cell office:value-type="string" table:style-name="ce9">
            <text:p>57:25:0010819:83</text:p>
          </table:table-cell>
          <table:table-cell office:value-type="float" office:value="269037.12" table:style-name="ce6">
            <text:p>269037,1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5" table:style-name="ce8">
            <text:p>295</text:p>
          </table:table-cell>
          <table:table-cell office:value-type="string" table:style-name="ce9">
            <text:p>57:25:0010819:86</text:p>
          </table:table-cell>
          <table:table-cell office:value-type="float" office:value="223203.75" table:style-name="ce6">
            <text:p>223203,7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6" table:style-name="ce8">
            <text:p>296</text:p>
          </table:table-cell>
          <table:table-cell office:value-type="string" table:style-name="ce9">
            <text:p>57:25:0010819:87</text:p>
          </table:table-cell>
          <table:table-cell office:value-type="float" office:value="239937.23" table:style-name="ce6">
            <text:p>239937,2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7" table:style-name="ce8">
            <text:p>297</text:p>
          </table:table-cell>
          <table:table-cell office:value-type="string" table:style-name="ce9">
            <text:p>57:25:0010819:9</text:p>
          </table:table-cell>
          <table:table-cell office:value-type="float" office:value="219019.65" table:style-name="ce6">
            <text:p>219019,6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8" table:style-name="ce8">
            <text:p>298</text:p>
          </table:table-cell>
          <table:table-cell office:value-type="string" table:style-name="ce9">
            <text:p>57:25:0010819:90</text:p>
          </table:table-cell>
          <table:table-cell office:value-type="float" office:value="284037.2" table:style-name="ce6">
            <text:p>284037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9" table:style-name="ce8">
            <text:p>299</text:p>
          </table:table-cell>
          <table:table-cell office:value-type="string" table:style-name="ce9">
            <text:p>57:25:0010819:91</text:p>
          </table:table-cell>
          <table:table-cell office:value-type="float" office:value="251807.4" table:style-name="ce6">
            <text:p>251807,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0" table:style-name="ce8">
            <text:p>300</text:p>
          </table:table-cell>
          <table:table-cell office:value-type="string" table:style-name="ce9">
            <text:p>57:25:0010819:94</text:p>
          </table:table-cell>
          <table:table-cell office:value-type="float" office:value="302930" table:style-name="ce6">
            <text:p>302930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1" table:style-name="ce8">
            <text:p>301</text:p>
          </table:table-cell>
          <table:table-cell office:value-type="string" table:style-name="ce9">
            <text:p>57:25:0010819:95</text:p>
          </table:table-cell>
          <table:table-cell office:value-type="float" office:value="317548.94" table:style-name="ce6">
            <text:p>317548,9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2" table:style-name="ce8">
            <text:p>302</text:p>
          </table:table-cell>
          <table:table-cell office:value-type="string" table:style-name="ce9">
            <text:p>57:25:0010819:96</text:p>
          </table:table-cell>
          <table:table-cell office:value-type="float" office:value="317174.44" table:style-name="ce6">
            <text:p>317174,4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3" table:style-name="ce8">
            <text:p>303</text:p>
          </table:table-cell>
          <table:table-cell office:value-type="string" table:style-name="ce9">
            <text:p>57:25:0010819:98</text:p>
          </table:table-cell>
          <table:table-cell office:value-type="float" office:value="250720.26" table:style-name="ce6">
            <text:p>250720,2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4" table:style-name="ce8">
            <text:p>304</text:p>
          </table:table-cell>
          <table:table-cell office:value-type="string" table:style-name="ce9">
            <text:p>57:25:0010819:99</text:p>
          </table:table-cell>
          <table:table-cell office:value-type="float" office:value="295849.28999999998" table:style-name="ce6">
            <text:p>295849,2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5" table:style-name="ce8">
            <text:p>305</text:p>
          </table:table-cell>
          <table:table-cell office:value-type="string" table:style-name="ce9">
            <text:p>57:25:0020301:119</text:p>
          </table:table-cell>
          <table:table-cell office:value-type="float" office:value="42456.6" table:style-name="ce6">
            <text:p>42456,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6" table:style-name="ce8">
            <text:p>306</text:p>
          </table:table-cell>
          <table:table-cell office:value-type="string" table:style-name="ce9">
            <text:p>57:25:0020603:1</text:p>
          </table:table-cell>
          <table:table-cell office:value-type="float" office:value="48292.86" table:style-name="ce6">
            <text:p>48292,8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7" table:style-name="ce8">
            <text:p>307</text:p>
          </table:table-cell>
          <table:table-cell office:value-type="string" table:style-name="ce9">
            <text:p>57:25:0020603:10</text:p>
          </table:table-cell>
          <table:table-cell office:value-type="float" office:value="38533.22" table:style-name="ce6">
            <text:p>38533,2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8" table:style-name="ce8">
            <text:p>308</text:p>
          </table:table-cell>
          <table:table-cell office:value-type="string" table:style-name="ce9">
            <text:p>57:25:0020603:16</text:p>
          </table:table-cell>
          <table:table-cell office:value-type="float" office:value="38156.67" table:style-name="ce6">
            <text:p>38156,6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9" table:style-name="ce8">
            <text:p>309</text:p>
          </table:table-cell>
          <table:table-cell office:value-type="string" table:style-name="ce9">
            <text:p>57:25:0020603:18</text:p>
          </table:table-cell>
          <table:table-cell office:value-type="float" office:value="40269.24" table:style-name="ce6">
            <text:p>40269,2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0" table:style-name="ce8">
            <text:p>310</text:p>
          </table:table-cell>
          <table:table-cell office:value-type="string" table:style-name="ce9">
            <text:p>57:25:0020603:2</text:p>
          </table:table-cell>
          <table:table-cell office:value-type="float" office:value="39043.56" table:style-name="ce6">
            <text:p>39043,5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1" table:style-name="ce8">
            <text:p>311</text:p>
          </table:table-cell>
          <table:table-cell office:value-type="string" table:style-name="ce9">
            <text:p>57:25:0020603:21</text:p>
          </table:table-cell>
          <table:table-cell office:value-type="float" office:value="37846.589999999997" table:style-name="ce6">
            <text:p>37846,5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2" table:style-name="ce8">
            <text:p>312</text:p>
          </table:table-cell>
          <table:table-cell office:value-type="string" table:style-name="ce9">
            <text:p>57:25:0020603:24</text:p>
          </table:table-cell>
          <table:table-cell office:value-type="float" office:value="39873.42" table:style-name="ce6">
            <text:p>39873,4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3" table:style-name="ce8">
            <text:p>313</text:p>
          </table:table-cell>
          <table:table-cell office:value-type="string" table:style-name="ce9">
            <text:p>57:25:0020603:247</text:p>
          </table:table-cell>
          <table:table-cell office:value-type="float" office:value="37599.07" table:style-name="ce6">
            <text:p>37599,0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4" table:style-name="ce8">
            <text:p>314</text:p>
          </table:table-cell>
          <table:table-cell office:value-type="string" table:style-name="ce9">
            <text:p>57:25:0020603:29</text:p>
          </table:table-cell>
          <table:table-cell office:value-type="float" office:value="41746.800000000003" table:style-name="ce6">
            <text:p>41746,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5" table:style-name="ce8">
            <text:p>315</text:p>
          </table:table-cell>
          <table:table-cell office:value-type="string" table:style-name="ce9">
            <text:p>57:25:0020603:313</text:p>
          </table:table-cell>
          <table:table-cell office:value-type="float" office:value="37118.31" table:style-name="ce6">
            <text:p>37118,3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6" table:style-name="ce8">
            <text:p>316</text:p>
          </table:table-cell>
          <table:table-cell office:value-type="string" table:style-name="ce9">
            <text:p>57:25:0020603:444</text:p>
          </table:table-cell>
          <table:table-cell office:value-type="float" office:value="52063.03" table:style-name="ce6">
            <text:p>52063,0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7" table:style-name="ce8">
            <text:p>317</text:p>
          </table:table-cell>
          <table:table-cell office:value-type="string" table:style-name="ce9">
            <text:p>57:25:0020603:45</text:p>
          </table:table-cell>
          <table:table-cell office:value-type="float" office:value="38526.480000000003" table:style-name="ce6">
            <text:p>38526,4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8" table:style-name="ce8">
            <text:p>318</text:p>
          </table:table-cell>
          <table:table-cell office:value-type="string" table:style-name="ce9">
            <text:p>57:25:0020603:454</text:p>
          </table:table-cell>
          <table:table-cell office:value-type="float" office:value="37970.69" table:style-name="ce6">
            <text:p>37970,6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9" table:style-name="ce8">
            <text:p>319</text:p>
          </table:table-cell>
          <table:table-cell office:value-type="string" table:style-name="ce9">
            <text:p>57:25:0020603:456</text:p>
          </table:table-cell>
          <table:table-cell office:value-type="float" office:value="39291.839999999997" table:style-name="ce6">
            <text:p>39291,8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0" table:style-name="ce8">
            <text:p>320</text:p>
          </table:table-cell>
          <table:table-cell office:value-type="string" table:style-name="ce9">
            <text:p>57:25:0020603:53</text:p>
          </table:table-cell>
          <table:table-cell office:value-type="float" office:value="40132.559999999998" table:style-name="ce6">
            <text:p>40132,5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1" table:style-name="ce8">
            <text:p>321</text:p>
          </table:table-cell>
          <table:table-cell office:value-type="string" table:style-name="ce9">
            <text:p>57:25:0020603:54</text:p>
          </table:table-cell>
          <table:table-cell office:value-type="float" office:value="61134.61" table:style-name="ce6">
            <text:p>61134,6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2" table:style-name="ce8">
            <text:p>322</text:p>
          </table:table-cell>
          <table:table-cell office:value-type="string" table:style-name="ce9">
            <text:p>57:25:0020603:55</text:p>
          </table:table-cell>
          <table:table-cell office:value-type="float" office:value="41144.400000000001" table:style-name="ce6">
            <text:p>41144,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3" table:style-name="ce8">
            <text:p>323</text:p>
          </table:table-cell>
          <table:table-cell office:value-type="string" table:style-name="ce9">
            <text:p>57:25:0020603:58</text:p>
          </table:table-cell>
          <table:table-cell office:value-type="float" office:value="47770.38" table:style-name="ce6">
            <text:p>47770,3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4" table:style-name="ce8">
            <text:p>324</text:p>
          </table:table-cell>
          <table:table-cell office:value-type="string" table:style-name="ce9">
            <text:p>57:25:0020603:66</text:p>
          </table:table-cell>
          <table:table-cell office:value-type="float" office:value="82056.960000000006" table:style-name="ce6">
            <text:p>82056,9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5" table:style-name="ce8">
            <text:p>325</text:p>
          </table:table-cell>
          <table:table-cell office:value-type="string" table:style-name="ce9">
            <text:p>57:25:0020603:69</text:p>
          </table:table-cell>
          <table:table-cell office:value-type="float" office:value="47618.97" table:style-name="ce6">
            <text:p>47618,9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6" table:style-name="ce8">
            <text:p>326</text:p>
          </table:table-cell>
          <table:table-cell office:value-type="string" table:style-name="ce9">
            <text:p>57:25:0020603:7</text:p>
          </table:table-cell>
          <table:table-cell office:value-type="float" office:value="41002.199999999997" table:style-name="ce6">
            <text:p>41002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7" table:style-name="ce8">
            <text:p>327</text:p>
          </table:table-cell>
          <table:table-cell office:value-type="string" table:style-name="ce9">
            <text:p>57:25:0020603:78</text:p>
          </table:table-cell>
          <table:table-cell office:value-type="float" office:value="40534.559999999998" table:style-name="ce6">
            <text:p>40534,5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8" table:style-name="ce8">
            <text:p>328</text:p>
          </table:table-cell>
          <table:table-cell office:value-type="string" table:style-name="ce9">
            <text:p>57:25:0020603:79</text:p>
          </table:table-cell>
          <table:table-cell office:value-type="float" office:value="43444.2" table:style-name="ce6">
            <text:p>43444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9" table:style-name="ce8">
            <text:p>329</text:p>
          </table:table-cell>
          <table:table-cell office:value-type="string" table:style-name="ce9">
            <text:p>57:25:0020603:81</text:p>
          </table:table-cell>
          <table:table-cell office:value-type="float" office:value="41348.75" table:style-name="ce6">
            <text:p>41348,7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0" table:style-name="ce8">
            <text:p>330</text:p>
          </table:table-cell>
          <table:table-cell office:value-type="string" table:style-name="ce9">
            <text:p>57:25:0020603:84</text:p>
          </table:table-cell>
          <table:table-cell office:value-type="float" office:value="36873" table:style-name="ce6">
            <text:p>3687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1" table:style-name="ce8">
            <text:p>331</text:p>
          </table:table-cell>
          <table:table-cell office:value-type="string" table:style-name="ce9">
            <text:p>57:25:0020603:9</text:p>
          </table:table-cell>
          <table:table-cell office:value-type="float" office:value="38599.86" table:style-name="ce6">
            <text:p>38599,8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2" table:style-name="ce8">
            <text:p>332</text:p>
          </table:table-cell>
          <table:table-cell office:value-type="string" table:style-name="ce9">
            <text:p>57:25:0020624:11</text:p>
          </table:table-cell>
          <table:table-cell office:value-type="float" office:value="42026.67" table:style-name="ce6">
            <text:p>42026,6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3" table:style-name="ce8">
            <text:p>333</text:p>
          </table:table-cell>
          <table:table-cell office:value-type="string" table:style-name="ce9">
            <text:p>57:25:0020624:12</text:p>
          </table:table-cell>
          <table:table-cell office:value-type="float" office:value="41958.080000000002" table:style-name="ce6">
            <text:p>41958,0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4" table:style-name="ce8">
            <text:p>334</text:p>
          </table:table-cell>
          <table:table-cell office:value-type="string" table:style-name="ce9">
            <text:p>57:25:0020624:15</text:p>
          </table:table-cell>
          <table:table-cell office:value-type="float" office:value="37356.31" table:style-name="ce6">
            <text:p>37356,3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5" table:style-name="ce8">
            <text:p>335</text:p>
          </table:table-cell>
          <table:table-cell office:value-type="string" table:style-name="ce9">
            <text:p>57:25:0020624:16</text:p>
          </table:table-cell>
          <table:table-cell office:value-type="float" office:value="39489.480000000003" table:style-name="ce6">
            <text:p>39489,4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6" table:style-name="ce8">
            <text:p>336</text:p>
          </table:table-cell>
          <table:table-cell office:value-type="string" table:style-name="ce9">
            <text:p>57:25:0020624:21</text:p>
          </table:table-cell>
          <table:table-cell office:value-type="float" office:value="39167.64" table:style-name="ce6">
            <text:p>39167,6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7" table:style-name="ce8">
            <text:p>337</text:p>
          </table:table-cell>
          <table:table-cell office:value-type="string" table:style-name="ce9">
            <text:p>57:25:0020624:24</text:p>
          </table:table-cell>
          <table:table-cell office:value-type="float" office:value="41143.17" table:style-name="ce6">
            <text:p>41143,17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8" table:style-name="ce8">
            <text:p>338</text:p>
          </table:table-cell>
          <table:table-cell office:value-type="string" table:style-name="ce9">
            <text:p>57:25:0020624:25</text:p>
          </table:table-cell>
          <table:table-cell office:value-type="float" office:value="36752.81" table:style-name="ce6">
            <text:p>36752,8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9" table:style-name="ce8">
            <text:p>339</text:p>
          </table:table-cell>
          <table:table-cell office:value-type="string" table:style-name="ce9">
            <text:p>57:25:0020624:26</text:p>
          </table:table-cell>
          <table:table-cell office:value-type="float" office:value="38850.660000000003" table:style-name="ce6">
            <text:p>38850,6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0" table:style-name="ce8">
            <text:p>340</text:p>
          </table:table-cell>
          <table:table-cell office:value-type="string" table:style-name="ce9">
            <text:p>57:25:0020624:34</text:p>
          </table:table-cell>
          <table:table-cell office:value-type="float" office:value="36211.019999999997" table:style-name="ce6">
            <text:p>36211,0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1" table:style-name="ce8">
            <text:p>341</text:p>
          </table:table-cell>
          <table:table-cell office:value-type="string" table:style-name="ce9">
            <text:p>57:25:0020624:36</text:p>
          </table:table-cell>
          <table:table-cell office:value-type="float" office:value="40338.33" table:style-name="ce6">
            <text:p>40338,33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2" table:style-name="ce8">
            <text:p>342</text:p>
          </table:table-cell>
          <table:table-cell office:value-type="string" table:style-name="ce9">
            <text:p>57:25:0020624:38</text:p>
          </table:table-cell>
          <table:table-cell office:value-type="float" office:value="35974.04" table:style-name="ce6">
            <text:p>35974,0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3" table:style-name="ce8">
            <text:p>343</text:p>
          </table:table-cell>
          <table:table-cell office:value-type="string" table:style-name="ce9">
            <text:p>57:25:0020624:39</text:p>
          </table:table-cell>
          <table:table-cell office:value-type="float" office:value="44361.45" table:style-name="ce6">
            <text:p>44361,45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4" table:style-name="ce8">
            <text:p>344</text:p>
          </table:table-cell>
          <table:table-cell office:value-type="string" table:style-name="ce9">
            <text:p>57:25:0020624:46</text:p>
          </table:table-cell>
          <table:table-cell office:value-type="float" office:value="40411.86" table:style-name="ce6">
            <text:p>40411,86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5" table:style-name="ce8">
            <text:p>345</text:p>
          </table:table-cell>
          <table:table-cell office:value-type="string" table:style-name="ce9">
            <text:p>57:25:0020624:52</text:p>
          </table:table-cell>
          <table:table-cell office:value-type="float" office:value="21483.1" table:style-name="ce6">
            <text:p>21483,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6" table:style-name="ce8">
            <text:p>346</text:p>
          </table:table-cell>
          <table:table-cell office:value-type="string" table:style-name="ce9">
            <text:p>57:25:0020624:58</text:p>
          </table:table-cell>
          <table:table-cell office:value-type="float" office:value="41215.94" table:style-name="ce6">
            <text:p>41215,9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7" table:style-name="ce8">
            <text:p>347</text:p>
          </table:table-cell>
          <table:table-cell office:value-type="string" table:style-name="ce9">
            <text:p>57:25:0020624:61</text:p>
          </table:table-cell>
          <table:table-cell office:value-type="float" office:value="37055.58" table:style-name="ce6">
            <text:p>37055,5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8" table:style-name="ce8">
            <text:p>348</text:p>
          </table:table-cell>
          <table:table-cell office:value-type="string" table:style-name="ce9">
            <text:p>57:25:0020624:68</text:p>
          </table:table-cell>
          <table:table-cell office:value-type="float" office:value="41897.089999999997" table:style-name="ce6">
            <text:p>41897,0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9" table:style-name="ce8">
            <text:p>349</text:p>
          </table:table-cell>
          <table:table-cell office:value-type="string" table:style-name="ce9">
            <text:p>57:25:0020624:69</text:p>
          </table:table-cell>
          <table:table-cell office:value-type="float" office:value="39754.44" table:style-name="ce6">
            <text:p>39754,44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0" table:style-name="ce8">
            <text:p>350</text:p>
          </table:table-cell>
          <table:table-cell office:value-type="string" table:style-name="ce9">
            <text:p>57:25:0020624:70</text:p>
          </table:table-cell>
          <table:table-cell office:value-type="float" office:value="42028.19" table:style-name="ce6">
            <text:p>42028,19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1" table:style-name="ce8">
            <text:p>351</text:p>
          </table:table-cell>
          <table:table-cell office:value-type="string" table:style-name="ce9">
            <text:p>57:25:0020624:74</text:p>
          </table:table-cell>
          <table:table-cell office:value-type="float" office:value="37854.410000000003" table:style-name="ce6">
            <text:p>37854,41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2" table:style-name="ce8">
            <text:p>352</text:p>
          </table:table-cell>
          <table:table-cell office:value-type="string" table:style-name="ce9">
            <text:p>57:25:0020624:77</text:p>
          </table:table-cell>
          <table:table-cell office:value-type="float" office:value="40281.120000000003" table:style-name="ce6">
            <text:p>40281,1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3" table:style-name="ce8">
            <text:p>353</text:p>
          </table:table-cell>
          <table:table-cell office:value-type="string" table:style-name="ce9">
            <text:p>57:25:0020624:79</text:p>
          </table:table-cell>
          <table:table-cell office:value-type="float" office:value="42656.52" table:style-name="ce6">
            <text:p>42656,5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4" table:style-name="ce8">
            <text:p>354</text:p>
          </table:table-cell>
          <table:table-cell office:value-type="string" table:style-name="ce9">
            <text:p>57:25:0020624:84</text:p>
          </table:table-cell>
          <table:table-cell office:value-type="float" office:value="40478.58" table:style-name="ce6">
            <text:p>40478,5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5" table:style-name="ce8">
            <text:p>355</text:p>
          </table:table-cell>
          <table:table-cell office:value-type="string" table:style-name="ce9">
            <text:p>57:25:0020803:2</text:p>
          </table:table-cell>
          <table:table-cell office:value-type="float" office:value="37169.82" table:style-name="ce6">
            <text:p>37169,8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6" table:style-name="ce8">
            <text:p>356</text:p>
          </table:table-cell>
          <table:table-cell office:value-type="string" table:style-name="ce9">
            <text:p>57:25:0040412:494</text:p>
          </table:table-cell>
          <table:table-cell office:value-type="float" office:value="191698.2" table:style-name="ce6">
            <text:p>191698,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7" table:style-name="ce8">
            <text:p>357</text:p>
          </table:table-cell>
          <table:table-cell office:value-type="string" table:style-name="ce9">
            <text:p>57:26:0010307:552</text:p>
          </table:table-cell>
          <table:table-cell office:value-type="float" office:value="128461.02" table:style-name="ce6">
            <text:p>128461,02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8" table:style-name="ce8">
            <text:p>358</text:p>
          </table:table-cell>
          <table:table-cell office:value-type="string" table:style-name="ce9">
            <text:p>57:26:0010308:29</text:p>
          </table:table-cell>
          <table:table-cell office:value-type="float" office:value="588254.80000000005" table:style-name="ce6">
            <text:p>588254,8</text:p>
          </table:table-cell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9" table:style-name="ce10">
            <text:p>359</text:p>
          </table:table-cell>
          <table:table-cell office:value-type="string" table:style-name="ce11">
            <text:p>57:26:0010311:669</text:p>
          </table:table-cell>
          <table:table-cell office:value-type="float" office:value="127876.77" table:style-name="ce7">
            <text:p>127876,77</text:p>
          </table:table-cell>
          <table:table-cell office:value-type="string" table:style-name="ce7">
            <text:p>24.07.2026</text:p>
          </table:table-cell>
          <table:table-cell office:value-type="string" table:style-name="ce7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5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1:1000101:2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1:1870101:174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3:0290101:16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3:0290101:26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03:0290101:39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03:0490101:3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03:0490101:38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03:0520101:108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03:0660101:31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07:0000000:87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07:0880101:133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10:0021501:19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10:0021501:53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10:0021601:108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10:0021601:111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10:0022701:863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10:0870101:51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11:2270101:26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8">
            <text:p>57:14:0010103:5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8">
            <text:p>57:14:1130101:41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8">
            <text:p>57:15:0910101:11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8">
            <text:p>57:17:0030201:218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8">
            <text:p>57:17:0050101:19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8">
            <text:p>57:17:0860101:8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8">
            <text:p>57:18:0070205:3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8">
            <text:p>57:18:0070205:33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8">
            <text:p>57:18:0070206:29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8">
            <text:p>57:18:0070308:44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8">
            <text:p>57:18:0070308: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8">
            <text:p>57:22:0800101:3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8">
            <text:p>57:22:0910101:13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18">
            <text:p>57:24:0610101:4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18">
            <text:p>57:25:0010229:151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18">
            <text:p>57:25:0010819:106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18">
            <text:p>57:25:0010819:206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18">
            <text:p>57:25:0010819:33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18">
            <text:p>57:25:0010819:48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18">
            <text:p>57:25:0010819:6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18">
            <text:p>57:25:0010822:6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18">
            <text:p>57:25:0020603:1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18">
            <text:p>57:25:0020603:20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18">
            <text:p>57:25:0020603:26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18">
            <text:p>57:25:0020603:2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18">
            <text:p>57:25:0020603:3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18">
            <text:p>57:25:0020603:31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18">
            <text:p>57:25:0020603:34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18">
            <text:p>57:25:0020603:3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18">
            <text:p>57:25:0020603:3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18">
            <text:p>57:25:0020603:40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18">
            <text:p>57:25:0020603:41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18">
            <text:p>57:25:0020603:4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18">
            <text:p>57:25:0020603:44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18">
            <text:p>57:25:0020603:453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18">
            <text:p>57:25:0020603:458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18">
            <text:p>57:25:0020603:459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18">
            <text:p>57:25:0020603:46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18">
            <text:p>57:25:0020603:4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18">
            <text:p>57:25:0020603:48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18">
            <text:p>57:25:0020603: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2" table:number-rows-spanned="1" table:style-name="ce18">
            <text:p>57:25:0020603:56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2" table:number-rows-spanned="1" table:style-name="ce18">
            <text:p>57:25:0020603:59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2" table:number-rows-spanned="1" table:style-name="ce18">
            <text:p>57:25:0020603:61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2" table:number-rows-spanned="1" table:style-name="ce18">
            <text:p>57:25:0020603:64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2" table:number-rows-spanned="1" table:style-name="ce18">
            <text:p>57:25:0020603:6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2" table:number-rows-spanned="1" table:style-name="ce18">
            <text:p>57:25:0020603:6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2" table:number-rows-spanned="1" table:style-name="ce18">
            <text:p>57:25:0020603:68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2" table:number-rows-spanned="1" table:style-name="ce18">
            <text:p>57:25:0020603:71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2" table:number-rows-spanned="1" table:style-name="ce18">
            <text:p>57:25:0020603:7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2" table:number-rows-spanned="1" table:style-name="ce18">
            <text:p>57:25:0020603:74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2" table:number-rows-spanned="1" table:style-name="ce18">
            <text:p>57:25:0020603:76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2" table:number-rows-spanned="1" table:style-name="ce18">
            <text:p>57:25:0020603:7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2" table:number-rows-spanned="1" table:style-name="ce18">
            <text:p>57:25:0020603:8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number-columns-spanned="2" table:number-rows-spanned="1" table:style-name="ce18">
            <text:p>57:25:0020603:83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number-columns-spanned="2" table:number-rows-spanned="1" table:style-name="ce18">
            <text:p>57:25:0020603:8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number-columns-spanned="2" table:number-rows-spanned="1" table:style-name="ce18">
            <text:p>57:25:0020624:13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number-columns-spanned="2" table:number-rows-spanned="1" table:style-name="ce18">
            <text:p>57:25:0020624:19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number-columns-spanned="2" table:number-rows-spanned="1" table:style-name="ce18">
            <text:p>57:25:0020624: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number-columns-spanned="2" table:number-rows-spanned="1" table:style-name="ce18">
            <text:p>57:25:0020624:2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number-columns-spanned="2" table:number-rows-spanned="1" table:style-name="ce18">
            <text:p>57:25:0020624:2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number-columns-spanned="2" table:number-rows-spanned="1" table:style-name="ce18">
            <text:p>57:25:0020624:28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number-columns-spanned="2" table:number-rows-spanned="1" table:style-name="ce18">
            <text:p>57:25:0020624:29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number-columns-spanned="2" table:number-rows-spanned="1" table:style-name="ce18">
            <text:p>57:25:0020624:30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number-columns-spanned="2" table:number-rows-spanned="1" table:style-name="ce18">
            <text:p>57:25:0020624:3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number-columns-spanned="2" table:number-rows-spanned="1" table:style-name="ce18">
            <text:p>57:25:0020624:33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number-columns-spanned="2" table:number-rows-spanned="1" table:style-name="ce18">
            <text:p>57:25:0020624:3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number-columns-spanned="2" table:number-rows-spanned="1" table:style-name="ce18">
            <text:p>57:25:0020624:40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number-columns-spanned="2" table:number-rows-spanned="1" table:style-name="ce18">
            <text:p>57:25:0020624:4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number-columns-spanned="2" table:number-rows-spanned="1" table:style-name="ce18">
            <text:p>57:25:0020624:43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number-columns-spanned="2" table:number-rows-spanned="1" table:style-name="ce18">
            <text:p>57:25:0020624:4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number-columns-spanned="2" table:number-rows-spanned="1" table:style-name="ce18">
            <text:p>57:25:0020624:4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number-columns-spanned="2" table:number-rows-spanned="1" table:style-name="ce18">
            <text:p>57:25:0020624:48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number-columns-spanned="2" table:number-rows-spanned="1" table:style-name="ce18">
            <text:p>57:25:0020624: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number-columns-spanned="2" table:number-rows-spanned="1" table:style-name="ce18">
            <text:p>57:25:0020624:50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number-columns-spanned="2" table:number-rows-spanned="1" table:style-name="ce18">
            <text:p>57:25:0020624:51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number-columns-spanned="2" table:number-rows-spanned="1" table:style-name="ce18">
            <text:p>57:25:0020624:53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number-columns-spanned="2" table:number-rows-spanned="1" table:style-name="ce18">
            <text:p>57:25:0020624:6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number-columns-spanned="2" table:number-rows-spanned="1" table:style-name="ce18">
            <text:p>57:25:0020624:64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number-columns-spanned="2" table:number-rows-spanned="1" table:style-name="ce18">
            <text:p>57:25:0020624:6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9" table:style-name="ce8">
            <text:p>99</text:p>
          </table:table-cell>
          <table:table-cell office:value-type="string" table:number-columns-spanned="2" table:number-rows-spanned="1" table:style-name="ce18">
            <text:p>57:25:0020624:66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0" table:style-name="ce8">
            <text:p>100</text:p>
          </table:table-cell>
          <table:table-cell office:value-type="string" table:number-columns-spanned="2" table:number-rows-spanned="1" table:style-name="ce18">
            <text:p>57:25:0020624:6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1" table:style-name="ce8">
            <text:p>101</text:p>
          </table:table-cell>
          <table:table-cell office:value-type="string" table:number-columns-spanned="2" table:number-rows-spanned="1" table:style-name="ce18">
            <text:p>57:25:0020624: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2" table:style-name="ce8">
            <text:p>102</text:p>
          </table:table-cell>
          <table:table-cell office:value-type="string" table:number-columns-spanned="2" table:number-rows-spanned="1" table:style-name="ce18">
            <text:p>57:25:0020624:72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3" table:style-name="ce8">
            <text:p>103</text:p>
          </table:table-cell>
          <table:table-cell office:value-type="string" table:number-columns-spanned="2" table:number-rows-spanned="1" table:style-name="ce18">
            <text:p>57:25:0020624:76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4" table:style-name="ce8">
            <text:p>104</text:p>
          </table:table-cell>
          <table:table-cell office:value-type="string" table:number-columns-spanned="2" table:number-rows-spanned="1" table:style-name="ce18">
            <text:p>57:25:0020624:83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5" table:style-name="ce8">
            <text:p>105</text:p>
          </table:table-cell>
          <table:table-cell office:value-type="string" table:number-columns-spanned="2" table:number-rows-spanned="1" table:style-name="ce18">
            <text:p>57:25:0020624:85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6" table:style-name="ce8">
            <text:p>106</text:p>
          </table:table-cell>
          <table:table-cell office:value-type="string" table:number-columns-spanned="2" table:number-rows-spanned="1" table:style-name="ce18">
            <text:p>57:25:0020624:87</text:p>
          </table:table-cell>
          <table:covered-table-cell/>
          <table:table-cell office:value-type="string" table:style-name="ce6">
            <text:p>24.07.2026</text:p>
          </table:table-cell>
          <table:table-cell office:value-type="string" table:style-name="ce6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7" table:style-name="ce10">
            <text:p>107</text:p>
          </table:table-cell>
          <table:table-cell office:value-type="string" table:number-columns-spanned="2" table:number-rows-spanned="1" table:style-name="ce18">
            <text:p>57:26:0010414:87</text:p>
          </table:table-cell>
          <table:covered-table-cell/>
          <table:table-cell office:value-type="string" table:style-name="ce7">
            <text:p>24.07.2026</text:p>
          </table:table-cell>
          <table:table-cell office:value-type="string" table:style-name="ce7">
            <text:p>22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7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8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3">
            <text:p>51186906205BA0CEBA784CD394DBD6F5A88D2A1CB0ED5F0AC4ED63DF07B5F0495AC9A02D13DAB505224470E70B5D2ADCE9BEF09F94B4C7A3C2FF7C1AD17EEC61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9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number-columns-spanned="2" table:number-rows-spanned="1" table:style-name="ce20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08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8-05T07:20:50Z</dc:date>
    <meta:editing-cycles>7</meta:editing-cycles>
    <meta:editing-duration>PT1489S</meta:editing-duration>
  </office:meta>
</office:document-meta>
</file>