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54</text:p>
          </table:table-cell>
          <table:table-cell table:number-columns-repeated="2" table:style-name="ce2"/>
          <table:table-cell office:value-type="string" table:style-name="ce3">
            <text:p>04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8" table:style-name="ce5">
            <text:p>28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77" table:style-name="ce5">
            <text:p>77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10:0030801:22634</text:p>
          </table:table-cell>
          <table:table-cell office:value-type="float" office:value="9320470.3300000001" table:style-name="ce5">
            <text:p>9320470,33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31115:174</text:p>
          </table:table-cell>
          <table:table-cell office:value-type="float" office:value="904512.2" table:style-name="ce5">
            <text:p>904512,2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5:0040408:2365</text:p>
          </table:table-cell>
          <table:table-cell office:value-type="float" office:value="2339553.11" table:style-name="ce5">
            <text:p>2339553,11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07:0040401:317</text:p>
          </table:table-cell>
          <table:table-cell office:value-type="float" office:value="807580.23" table:style-name="ce5">
            <text:p>807580,23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0:0022701:1147</text:p>
          </table:table-cell>
          <table:table-cell office:value-type="float" office:value="1432342.35" table:style-name="ce5">
            <text:p>1432342,35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01:1060301:129</text:p>
          </table:table-cell>
          <table:table-cell office:value-type="float" office:value="549552.91" table:style-name="ce5">
            <text:p>549552,91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0:0021603:834</text:p>
          </table:table-cell>
          <table:table-cell office:value-type="float" office:value="1573678.05" table:style-name="ce5">
            <text:p>1573678,05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0:0052501:867</text:p>
          </table:table-cell>
          <table:table-cell office:value-type="float" office:value="1750875.37" table:style-name="ce5">
            <text:p>1750875,37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6:0010216:1409</text:p>
          </table:table-cell>
          <table:table-cell office:value-type="float" office:value="1270498.3999999999" table:style-name="ce5">
            <text:p>1270498,4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5:0010204:26</text:p>
          </table:table-cell>
          <table:table-cell office:value-type="float" office:value="724247.18" table:style-name="ce5">
            <text:p>724247,18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0:0010212:146</text:p>
          </table:table-cell>
          <table:table-cell office:value-type="float" office:value="60617.17" table:style-name="ce5">
            <text:p>60617,17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9:0000000:633</text:p>
          </table:table-cell>
          <table:table-cell office:value-type="float" office:value="575298.92000000004" table:style-name="ce5">
            <text:p>575298,92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0:1940101:763</text:p>
          </table:table-cell>
          <table:table-cell office:value-type="float" office:value="167089.41" table:style-name="ce5">
            <text:p>167089,41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0:2200201:854</text:p>
          </table:table-cell>
          <table:table-cell office:value-type="float" office:value="668357.64" table:style-name="ce5">
            <text:p>668357,64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5:0000000:7359</text:p>
          </table:table-cell>
          <table:table-cell office:value-type="float" office:value="1312141.0900000001" table:style-name="ce5">
            <text:p>1312141,09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10:0000000:3700</text:p>
          </table:table-cell>
          <table:table-cell office:value-type="float" office:value="270955.8" table:style-name="ce5">
            <text:p>270955,8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10:1590101:551</text:p>
          </table:table-cell>
          <table:table-cell office:value-type="float" office:value="573523.11" table:style-name="ce5">
            <text:p>573523,11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5:0000000:7360</text:p>
          </table:table-cell>
          <table:table-cell office:value-type="float" office:value="713226.85" table:style-name="ce5">
            <text:p>713226,85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7:0020701:2626</text:p>
          </table:table-cell>
          <table:table-cell office:value-type="float" office:value="156177.60000000001" table:style-name="ce5">
            <text:p>156177,6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5:0000000:7358</text:p>
          </table:table-cell>
          <table:table-cell office:value-type="float" office:value="449655.44" table:style-name="ce5">
            <text:p>449655,44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2:0380101:709</text:p>
          </table:table-cell>
          <table:table-cell office:value-type="float" office:value="928562.65" table:style-name="ce5">
            <text:p>928562,65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5:0031419:244</text:p>
          </table:table-cell>
          <table:table-cell office:value-type="float" office:value="730635.93" table:style-name="ce5">
            <text:p>730635,93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5:0031419:243</text:p>
          </table:table-cell>
          <table:table-cell office:value-type="float" office:value="720661.38" table:style-name="ce5">
            <text:p>720661,38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17:0010212:142</text:p>
          </table:table-cell>
          <table:table-cell office:value-type="float" office:value="949031.56" table:style-name="ce5">
            <text:p>949031,56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26:0010308:444</text:p>
          </table:table-cell>
          <table:table-cell office:value-type="float" office:value="1985793.62" table:style-name="ce5">
            <text:p>1985793,62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25:0020621:524</text:p>
          </table:table-cell>
          <table:table-cell office:value-type="float" office:value="33044405.719999999" table:style-name="ce5">
            <text:p>33044405,72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5:0040408:2141</text:p>
          </table:table-cell>
          <table:table-cell office:value-type="float" office:value="3441083.63" table:style-name="ce5">
            <text:p>3441083,63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5:0040408:2320</text:p>
          </table:table-cell>
          <table:table-cell office:value-type="float" office:value="3926112.56" table:style-name="ce5">
            <text:p>3926112,56</text:p>
          </table:table-cell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07:0050209:8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0:1320101:73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07:1000101:4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6:0010219:105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6:0010410:82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25:0020412:66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2:0630101:16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0:0010212:14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6:0010412:375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6:0010410:82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7:0010502:126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10807:24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10:0021601:1005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5:0010322:299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0:0010212:15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15:0910101:27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40322:54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5:0021315:439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01:1000101:56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20533:325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0:1180101:54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10:0021501:45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2:0630101:14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4:1130101:7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2:0630101:139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7:0020605:6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30503:60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0:2750101:331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7:0010407:245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5:0040311:337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22:0630101:15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4:1130101:12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06:0330101:5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10:1910401:1073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05:0380101:25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05:0380101:15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06:0010203:146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2:0010102:55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22:0630101:14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10:1090101:188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5:0031408:7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07:0050209:10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2:0010102:64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0:0010212:206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0:0010212:20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07:0050209:10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12:0010102:64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20:0010212:20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07:0050209:103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12:0010102:64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20:0010212:209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07:0050209:10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07:0050209:12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20:0010212:21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20:0010212:21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07:0050209:23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0:0010212:21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0:0010212:213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20:0010212:21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20:0010212:215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0:0010212:216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20:0010212:21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0:0010212:21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0:0010212:219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0:0010212:22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0:0010212:22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0:0010212:22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0:0010212:223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0:0010212:224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0:0010212:225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20:0010212:226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20:0010212:227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0:0010212:228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0:0010212:229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20:0010212:230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0:0010212:231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20:0010212:232</text:p>
          </table:table-cell>
          <table:covered-table-cell/>
          <table:table-cell office:value-type="string" table:style-name="ce5">
            <text:p>23.07.2026</text:p>
          </table:table-cell>
          <table:table-cell office:value-type="string" table:style-name="ce5">
            <text:p>21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2504E2AC3A4E683E4AF063E6928FFDB357569FA1818AA8405498217ECE6AB239E1F48D0F5DF0DE7DB4C56717E6B68DF2B31F9F8C8F29FE3FE358D28053C0FEB2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5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30T06:32:35Z</meta:creation-date>
    <dc:date>2026-08-04T06:39:05Z</dc:date>
    <meta:editing-cycles>1</meta:editing-cycles>
    <meta:editing-duration>PT35S</meta:editing-duration>
    <meta:user-defined meta:name="AppVersion">3.1</meta:user-defined>
  </office:meta>
</office:document-meta>
</file>