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A933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A933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A933"/>
    </style:style>
    <style:style style:name="ce1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A933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23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4.7625cm"/>
    </style:style>
    <style:style style:name="co3" style:family="table-column">
      <style:table-column-properties fo:break-before="auto" style:column-width="3.83645833333333cm"/>
    </style:style>
    <style:style style:name="co4" style:family="table-column">
      <style:table-column-properties fo:break-before="auto" style:column-width="2.09020833333333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42pt" style:use-optimal-row-height="false" fo:break-before="auto"/>
    </style:style>
    <style:style style:name="ro3" style:family="table-row">
      <style:table-row-properties style:row-height="48pt" style:use-optimal-row-height="false" fo:break-before="auto"/>
    </style:style>
    <style:style style:name="ro4" style:family="table-row">
      <style:table-row-properties style:row-height="32.25pt" style:use-optimal-row-height="false" fo:break-before="auto"/>
    </style:style>
    <style:style style:name="ro5" style:family="table-row">
      <style:table-row-properties style:row-height="63.75pt" style:use-optimal-row-height="tru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51pt" style:use-optimal-row-height="true" fo:break-before="auto"/>
    </style:style>
    <style:style style:name="ro8" style:family="table-row">
      <style:table-row-properties style:row-height="54.75pt" style:use-optimal-row-height="false" fo:break-before="auto"/>
    </style:style>
    <style:style style:name="ro9" style:family="table-row">
      <style:table-row-properties style:row-height="57pt" style:use-optimal-row-height="false" fo:break-before="auto"/>
    </style:style>
    <style:style style:name="ro10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Лист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4" table:default-cell-style-name="ce1"/>
        <table:table-column table:style-name="co5" table:number-columns-repeated="16378" table:default-cell-style-name="ce1"/>
        <table:table-row table:style-name="ro1">
          <table:table-cell office:value-type="string" table:number-columns-spanned="5" table:number-rows-spanned="1" table:style-name="ce13">
            <text:p>Акт об определении кадастровой стоимости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4">
            <text:p>АОКС-57/2026/000353</text:p>
          </table:table-cell>
          <table:table-cell table:number-columns-repeated="2" table:style-name="ce2"/>
          <table:table-cell office:value-type="string" table:style-name="ce4">
            <text:p>04.08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(номер акта)</text:p>
          </table:table-cell>
          <table:covered-table-cell/>
          <table:table-cell table:number-columns-repeated="2" table:style-name="ce2"/>
          <table:table-cell office:value-type="string" table:style-name="ce2">
            <text:p>(дата составления акта)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4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(далее - бюджетное учреждение))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6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2">
          <table:table-cell office:value-type="string" table:style-name="ce6">
            <text:p>1.1</text:p>
          </table:table-cell>
          <table:table-cell office:value-type="string" table:number-columns-spanned="3" table:number-rows-spanned="1" table:style-name="ce16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40" table:style-name="ce6">
            <text:p>40</text:p>
          </table:table-cell>
          <table:table-cell table:style-name="Default_1"/>
          <table:table-cell table:number-columns-repeated="16378"/>
        </table:table-row>
        <table:table-row table:style-name="ro3">
          <table:table-cell office:value-type="string" table:style-name="ce7">
            <text:p>1.2</text:p>
          </table:table-cell>
          <table:table-cell office:value-type="string" table:number-columns-spanned="3" table:number-rows-spanned="1" table:style-name="ce16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24" table:style-name="ce7">
            <text:p>24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4">
          <table:table-cell office:value-type="string" table:number-columns-spanned="5" table:number-rows-spanned="1" table:style-name="ce16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5">
          <table:table-cell office:value-type="string" table:style-name="ce5">
            <text:p>№ п/п</text:p>
          </table:table-cell>
          <table:table-cell office:value-type="string" table:style-name="ce5">
            <text:p>Кадастровый номер</text:p>
          </table:table-cell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style-name="ce9">
            <text:p>57:01:0010305:5</text:p>
          </table:table-cell>
          <table:table-cell office:value-type="float" office:value="660874.94999999995" table:style-name="ce6">
            <text:p>660874,95</text:p>
          </table:table-cell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style-name="ce9">
            <text:p>57:05:0000000:20</text:p>
          </table:table-cell>
          <table:table-cell office:value-type="float" office:value="312" table:style-name="ce6">
            <text:p>312</text:p>
          </table:table-cell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style-name="ce9">
            <text:p>57:05:0000000:30</text:p>
          </table:table-cell>
          <table:table-cell office:value-type="float" office:value="863.97" table:style-name="ce6">
            <text:p>863,97</text:p>
          </table:table-cell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style-name="ce9">
            <text:p>57:05:0380101:112</text:p>
          </table:table-cell>
          <table:table-cell office:value-type="float" office:value="223652" table:style-name="ce6">
            <text:p>223652</text:p>
          </table:table-cell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style-name="ce9">
            <text:p>57:05:0380101:260</text:p>
          </table:table-cell>
          <table:table-cell office:value-type="float" office:value="173267.64" table:style-name="ce6">
            <text:p>173267,64</text:p>
          </table:table-cell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style-name="ce9">
            <text:p>57:05:0570101:220</text:p>
          </table:table-cell>
          <table:table-cell office:value-type="float" office:value="284.22000000000003" table:style-name="ce6">
            <text:p>284,22</text:p>
          </table:table-cell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style-name="ce9">
            <text:p>57:05:0570101:221</text:p>
          </table:table-cell>
          <table:table-cell office:value-type="float" office:value="410.54" table:style-name="ce6">
            <text:p>410,54</text:p>
          </table:table-cell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style-name="ce9">
            <text:p>57:06:0010203:367</text:p>
          </table:table-cell>
          <table:table-cell office:value-type="float" office:value="679994.08" table:style-name="ce6">
            <text:p>679994,08</text:p>
          </table:table-cell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style-name="ce9">
            <text:p>57:06:0010502:11</text:p>
          </table:table-cell>
          <table:table-cell office:value-type="float" office:value="599064.30000000005" table:style-name="ce6">
            <text:p>599064,3</text:p>
          </table:table-cell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style-name="ce9">
            <text:p>57:07:0040301:67</text:p>
          </table:table-cell>
          <table:table-cell office:value-type="float" office:value="34817.31" table:style-name="ce6">
            <text:p>34817,31</text:p>
          </table:table-cell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style-name="ce9">
            <text:p>57:10:0020101:4532</text:p>
          </table:table-cell>
          <table:table-cell office:value-type="float" office:value="273978.62" table:style-name="ce6">
            <text:p>273978,62</text:p>
          </table:table-cell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style-name="ce9">
            <text:p>57:10:0020401:1076</text:p>
          </table:table-cell>
          <table:table-cell office:value-type="float" office:value="173081.95" table:style-name="ce6">
            <text:p>173081,95</text:p>
          </table:table-cell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style-name="ce9">
            <text:p>57:10:0051101:564</text:p>
          </table:table-cell>
          <table:table-cell office:value-type="float" office:value="172434.38" table:style-name="ce6">
            <text:p>172434,38</text:p>
          </table:table-cell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style-name="ce9">
            <text:p>57:10:0052401:253</text:p>
          </table:table-cell>
          <table:table-cell office:value-type="float" office:value="76395" table:style-name="ce6">
            <text:p>76395</text:p>
          </table:table-cell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style-name="ce9">
            <text:p>57:10:0950101:202</text:p>
          </table:table-cell>
          <table:table-cell office:value-type="float" office:value="18079.599999999999" table:style-name="ce6">
            <text:p>18079,6</text:p>
          </table:table-cell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style-name="ce9">
            <text:p>57:10:1910202:867</text:p>
          </table:table-cell>
          <table:table-cell office:value-type="float" office:value="8023.66" table:style-name="ce6">
            <text:p>8023,66</text:p>
          </table:table-cell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style-name="ce9">
            <text:p>57:10:2750101:3333</text:p>
          </table:table-cell>
          <table:table-cell office:value-type="float" office:value="17045.28" table:style-name="ce6">
            <text:p>17045,28</text:p>
          </table:table-cell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style-name="ce9">
            <text:p>57:12:0010102:791</text:p>
          </table:table-cell>
          <table:table-cell office:value-type="float" office:value="71250.12" table:style-name="ce6">
            <text:p>71250,12</text:p>
          </table:table-cell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style-name="ce9">
            <text:p>57:13:0650101:137</text:p>
          </table:table-cell>
          <table:table-cell office:value-type="float" office:value="233750" table:style-name="ce6">
            <text:p>233750</text:p>
          </table:table-cell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style-name="ce9">
            <text:p>57:14:1250101:22</text:p>
          </table:table-cell>
          <table:table-cell office:value-type="float" office:value="233681" table:style-name="ce6">
            <text:p>233681</text:p>
          </table:table-cell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style-name="ce9">
            <text:p>57:15:0030403:664</text:p>
          </table:table-cell>
          <table:table-cell office:value-type="float" office:value="275080.12" table:style-name="ce6">
            <text:p>275080,12</text:p>
          </table:table-cell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style-name="ce9">
            <text:p>57:16:0010202:19</text:p>
          </table:table-cell>
          <table:table-cell office:value-type="float" office:value="56868.3" table:style-name="ce6">
            <text:p>56868,3</text:p>
          </table:table-cell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style-name="ce9">
            <text:p>57:17:0000000:1199</text:p>
          </table:table-cell>
          <table:table-cell office:value-type="float" office:value="305725.81" table:style-name="ce6">
            <text:p>305725,81</text:p>
          </table:table-cell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style-name="ce9">
            <text:p>57:19:0010104:491</text:p>
          </table:table-cell>
          <table:table-cell office:value-type="float" office:value="390820.98" table:style-name="ce6">
            <text:p>390820,98</text:p>
          </table:table-cell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style-name="ce9">
            <text:p>57:21:0020601:137</text:p>
          </table:table-cell>
          <table:table-cell office:value-type="float" office:value="4062918" table:style-name="ce6">
            <text:p>4062918</text:p>
          </table:table-cell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style-name="ce9">
            <text:p>57:21:0020601:266</text:p>
          </table:table-cell>
          <table:table-cell office:value-type="float" office:value="2704032" table:style-name="ce6">
            <text:p>2704032</text:p>
          </table:table-cell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string" table:style-name="ce9">
            <text:p>57:22:0000000:1152</text:p>
          </table:table-cell>
          <table:table-cell office:value-type="float" office:value="5718582" table:style-name="ce6">
            <text:p>5718582</text:p>
          </table:table-cell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string" table:style-name="ce9">
            <text:p>57:22:0020209:180</text:p>
          </table:table-cell>
          <table:table-cell office:value-type="float" office:value="1270796" table:style-name="ce6">
            <text:p>1270796</text:p>
          </table:table-cell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string" table:style-name="ce9">
            <text:p>57:22:0280102:490</text:p>
          </table:table-cell>
          <table:table-cell office:value-type="float" office:value="181600" table:style-name="ce6">
            <text:p>181600</text:p>
          </table:table-cell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string" table:style-name="ce9">
            <text:p>57:22:0630101:656</text:p>
          </table:table-cell>
          <table:table-cell office:value-type="float" office:value="485947.6" table:style-name="ce6">
            <text:p>485947,6</text:p>
          </table:table-cell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1" table:style-name="ce8">
            <text:p>31</text:p>
          </table:table-cell>
          <table:table-cell office:value-type="string" table:style-name="ce9">
            <text:p>57:22:0630101:657</text:p>
          </table:table-cell>
          <table:table-cell office:value-type="float" office:value="539104.28" table:style-name="ce6">
            <text:p>539104,28</text:p>
          </table:table-cell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2" table:style-name="ce8">
            <text:p>32</text:p>
          </table:table-cell>
          <table:table-cell office:value-type="string" table:style-name="ce9">
            <text:p>57:22:0800103:62</text:p>
          </table:table-cell>
          <table:table-cell office:value-type="float" office:value="90274.8" table:style-name="ce6">
            <text:p>90274,8</text:p>
          </table:table-cell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3" table:style-name="ce8">
            <text:p>33</text:p>
          </table:table-cell>
          <table:table-cell office:value-type="string" table:style-name="ce9">
            <text:p>57:25:0021315:11</text:p>
          </table:table-cell>
          <table:table-cell office:value-type="float" office:value="308118" table:style-name="ce6">
            <text:p>308118</text:p>
          </table:table-cell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4" table:style-name="ce8">
            <text:p>34</text:p>
          </table:table-cell>
          <table:table-cell office:value-type="string" table:style-name="ce9">
            <text:p>57:25:0021315:268</text:p>
          </table:table-cell>
          <table:table-cell office:value-type="float" office:value="230031" table:style-name="ce6">
            <text:p>230031</text:p>
          </table:table-cell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5" table:style-name="ce8">
            <text:p>35</text:p>
          </table:table-cell>
          <table:table-cell office:value-type="string" table:style-name="ce9">
            <text:p>57:25:0031017:6</text:p>
          </table:table-cell>
          <table:table-cell office:value-type="float" office:value="710643.45" table:style-name="ce6">
            <text:p>710643,45</text:p>
          </table:table-cell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6" table:style-name="ce8">
            <text:p>36</text:p>
          </table:table-cell>
          <table:table-cell office:value-type="string" table:style-name="ce9">
            <text:p>57:25:0031204:236</text:p>
          </table:table-cell>
          <table:table-cell office:value-type="float" office:value="140844" table:style-name="ce6">
            <text:p>140844</text:p>
          </table:table-cell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7" table:style-name="ce8">
            <text:p>37</text:p>
          </table:table-cell>
          <table:table-cell office:value-type="string" table:style-name="ce9">
            <text:p>57:25:0040311:3686</text:p>
          </table:table-cell>
          <table:table-cell office:value-type="float" office:value="42688.92" table:style-name="ce6">
            <text:p>42688,92</text:p>
          </table:table-cell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8" table:style-name="ce8">
            <text:p>38</text:p>
          </table:table-cell>
          <table:table-cell office:value-type="string" table:style-name="ce9">
            <text:p>57:27:0010104:8</text:p>
          </table:table-cell>
          <table:table-cell office:value-type="float" office:value="234069.77" table:style-name="ce6">
            <text:p>234069,77</text:p>
          </table:table-cell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9" table:style-name="ce8">
            <text:p>39</text:p>
          </table:table-cell>
          <table:table-cell office:value-type="string" table:style-name="ce9">
            <text:p>57:27:0010502:133</text:p>
          </table:table-cell>
          <table:table-cell office:value-type="float" office:value="2172263.4700000002" table:style-name="ce6">
            <text:p>2172263,47</text:p>
          </table:table-cell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0" table:style-name="ce10">
            <text:p>40</text:p>
          </table:table-cell>
          <table:table-cell office:value-type="string" table:style-name="ce11">
            <text:p>57:27:0010502:134</text:p>
          </table:table-cell>
          <table:table-cell office:value-type="float" office:value="10374138.75" table:style-name="ce7">
            <text:p>10374138,75</text:p>
          </table:table-cell>
          <table:table-cell office:value-type="string" table:style-name="ce7">
            <text:p>23.07.2026</text:p>
          </table:table-cell>
          <table:table-cell office:value-type="string" table:style-name="ce7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6">
          <table:table-cell office:value-type="string" table:number-columns-spanned="5" table:number-rows-spanned="1" table:style-name="ce16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7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16">
            <text:p>Кадастровый номер</text:p>
          </table:table-cell>
          <table:covered-table-cell/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number-columns-spanned="2" table:number-rows-spanned="1" table:style-name="ce18">
            <text:p>57:02:0000000:591</text:p>
          </table:table-cell>
          <table:covered-table-cell/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number-columns-spanned="2" table:number-rows-spanned="1" table:style-name="ce18">
            <text:p>57:02:0010104:42</text:p>
          </table:table-cell>
          <table:covered-table-cell/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number-columns-spanned="2" table:number-rows-spanned="1" table:style-name="ce18">
            <text:p>57:03:0020401:468</text:p>
          </table:table-cell>
          <table:covered-table-cell/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number-columns-spanned="2" table:number-rows-spanned="1" table:style-name="ce18">
            <text:p>57:03:0830101:181</text:p>
          </table:table-cell>
          <table:covered-table-cell/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number-columns-spanned="2" table:number-rows-spanned="1" table:style-name="ce18">
            <text:p>57:06:0010207:32</text:p>
          </table:table-cell>
          <table:covered-table-cell/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number-columns-spanned="2" table:number-rows-spanned="1" table:style-name="ce18">
            <text:p>57:06:0330101:1</text:p>
          </table:table-cell>
          <table:covered-table-cell/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number-columns-spanned="2" table:number-rows-spanned="1" table:style-name="ce18">
            <text:p>57:07:0040301:215</text:p>
          </table:table-cell>
          <table:covered-table-cell/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number-columns-spanned="2" table:number-rows-spanned="1" table:style-name="ce18">
            <text:p>57:09:0930101:2</text:p>
          </table:table-cell>
          <table:covered-table-cell/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number-columns-spanned="2" table:number-rows-spanned="1" table:style-name="ce18">
            <text:p>57:09:0950101:81</text:p>
          </table:table-cell>
          <table:covered-table-cell/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number-columns-spanned="2" table:number-rows-spanned="1" table:style-name="ce18">
            <text:p>57:10:0020401:47</text:p>
          </table:table-cell>
          <table:covered-table-cell/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number-columns-spanned="2" table:number-rows-spanned="1" table:style-name="ce18">
            <text:p>57:10:0021201:660</text:p>
          </table:table-cell>
          <table:covered-table-cell/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number-columns-spanned="2" table:number-rows-spanned="1" table:style-name="ce18">
            <text:p>57:10:0021501:377</text:p>
          </table:table-cell>
          <table:covered-table-cell/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number-columns-spanned="2" table:number-rows-spanned="1" table:style-name="ce18">
            <text:p>57:10:0040801:298</text:p>
          </table:table-cell>
          <table:covered-table-cell/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number-columns-spanned="2" table:number-rows-spanned="1" table:style-name="ce18">
            <text:p>57:10:1600201:225</text:p>
          </table:table-cell>
          <table:covered-table-cell/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number-columns-spanned="2" table:number-rows-spanned="1" table:style-name="ce18">
            <text:p>57:13:0010201:82</text:p>
          </table:table-cell>
          <table:covered-table-cell/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number-columns-spanned="2" table:number-rows-spanned="1" table:style-name="ce18">
            <text:p>57:14:1130101:30</text:p>
          </table:table-cell>
          <table:covered-table-cell/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number-columns-spanned="2" table:number-rows-spanned="1" table:style-name="ce18">
            <text:p>57:14:1130102:203</text:p>
          </table:table-cell>
          <table:covered-table-cell/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number-columns-spanned="2" table:number-rows-spanned="1" table:style-name="ce18">
            <text:p>57:14:1130102:89</text:p>
          </table:table-cell>
          <table:covered-table-cell/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number-columns-spanned="2" table:number-rows-spanned="1" table:style-name="ce18">
            <text:p>57:14:1130103:1</text:p>
          </table:table-cell>
          <table:covered-table-cell/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number-columns-spanned="2" table:number-rows-spanned="1" table:style-name="ce18">
            <text:p>57:15:0000000:1627</text:p>
          </table:table-cell>
          <table:covered-table-cell/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number-columns-spanned="2" table:number-rows-spanned="1" table:style-name="ce18">
            <text:p>57:15:0000000:305</text:p>
          </table:table-cell>
          <table:covered-table-cell/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number-columns-spanned="2" table:number-rows-spanned="1" table:style-name="ce18">
            <text:p>57:24:0890101:109</text:p>
          </table:table-cell>
          <table:covered-table-cell/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number-columns-spanned="2" table:number-rows-spanned="1" table:style-name="ce18">
            <text:p>57:25:0031027:7</text:p>
          </table:table-cell>
          <table:covered-table-cell/>
          <table:table-cell office:value-type="string" table:style-name="ce6">
            <text:p>23.07.2026</text:p>
          </table:table-cell>
          <table:table-cell office:value-type="string" table:style-name="ce6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4" table:style-name="ce10">
            <text:p>24</text:p>
          </table:table-cell>
          <table:table-cell office:value-type="string" table:number-columns-spanned="2" table:number-rows-spanned="1" table:style-name="ce18">
            <text:p>57:26:0010107:755</text:p>
          </table:table-cell>
          <table:covered-table-cell/>
          <table:table-cell office:value-type="string" table:style-name="ce7">
            <text:p>23.07.2026</text:p>
          </table:table-cell>
          <table:table-cell office:value-type="string" table:style-name="ce7">
            <text:p>2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8">
          <table:table-cell office:value-type="string" table:number-columns-spanned="5" table:number-rows-spanned="1" table:style-name="ce16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9">
          <table:table-cell office:value-type="string" table:number-columns-spanned="3" table:number-rows-spanned="1" table:style-name="ce16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2"/>
          <table:table-cell office:value-type="string" table:number-columns-spanned="2" table:number-rows-spanned="1" table:style-name="ce23">
            <text:p>2504E2AC3A4E683E4AF063E6928FFDB357569FA1818AA8405498217ECE6AB239E1F48D0F5DF0DE7DB4C56717E6B68DF2B31F9F8C8F29FE3FE358D28053C0FEB2</text:p>
          </table:table-cell>
          <table:covered-table-cell/>
          <table:table-cell table:style-name="Default_1"/>
          <table:table-cell table:number-columns-repeated="16378"/>
        </table:table-row>
        <table:table-row table:number-rows-repeated="3" table:style-name="ro1">
          <table:table-cell table:number-columns-repeated="6" table:style-name="Default_1"/>
          <table:table-cell table:number-columns-repeated="16378"/>
        </table:table-row>
        <table:table-row table:style-name="ro10">
          <table:table-cell office:value-type="string" table:number-columns-spanned="2" table:number-rows-spanned="1" table:style-name="ce19">
            <text:p>Директор</text:p>
          </table:table-cell>
          <table:covered-table-cell/>
          <table:table-cell table:number-columns-spanned="2" table:number-rows-spanned="1" table:style-name="ce20"/>
          <table:covered-table-cell/>
          <table:table-cell office:value-type="string" table:style-name="ce12">
            <text:p>Подрезов Сергей Николаевич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(полное наименование должности</text:p>
          </table:table-cell>
          <table:covered-table-cell/>
          <table:table-cell office:value-type="string" table:number-columns-spanned="2" table:number-rows-spanned="1" table:style-name="ce13">
            <text:p>(подпись)</text:p>
          </table:table-cell>
          <table:covered-table-cell/>
          <table:table-cell office:value-type="string" table:style-name="ce2">
            <text:p>(фамилия, имя, отчество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лица, подписавшего настоящий</text:p>
          </table:table-cell>
          <table:covered-table-cell/>
          <table:table-cell table:number-columns-repeated="2" table:style-name="ce2"/>
          <table:table-cell office:value-type="string" table:style-name="ce2">
            <text:p>(последнее при наличии)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акт)</text:p>
          </table:table-cell>
          <table:covered-table-cell/>
          <table:table-cell table:number-columns-repeated="2" table:style-name="ce2"/>
          <table:table-cell office:value-type="string" table:style-name="ce2">
            <text:p>лица, подписавшего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4" table:style-name="ce2"/>
          <table:table-cell office:value-type="string" table:style-name="ce2">
            <text:p>настоящий акт)</text:p>
          </table:table-cell>
          <table:table-cell table:style-name="Default_1"/>
          <table:table-cell table:number-columns-repeated="16378"/>
        </table:table-row>
        <table:table-row table:number-rows-repeated="104848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ru" number:country="RU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6" number:language="ru" number:country="RU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/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Страница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administrator</meta:initial-creator>
    <dc:creator>3loqic</dc:creator>
    <meta:creation-date>2012-08-24T10:17:53Z</meta:creation-date>
    <dc:date>2026-08-04T06:38:36Z</dc:date>
    <meta:editing-cycles>7</meta:editing-cycles>
    <meta:editing-duration>PT1475S</meta:editing-duration>
  </office:meta>
</office:document-meta>
</file>