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52</text:p>
          </table:table-cell>
          <table:table-cell table:number-columns-repeated="2" table:style-name="ce2"/>
          <table:table-cell office:value-type="string" table:style-name="ce3">
            <text:p>03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7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5" table:style-name="ce5">
            <text:p>55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6" table:style-name="ce5">
            <text:p>46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10515:154</text:p>
          </table:table-cell>
          <table:table-cell office:value-type="float" office:value="6121730.0300000003" table:style-name="ce5">
            <text:p>6121730,0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40227:2512</text:p>
          </table:table-cell>
          <table:table-cell office:value-type="float" office:value="4346829.2" table:style-name="ce5">
            <text:p>4346829,2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4:0300101:204</text:p>
          </table:table-cell>
          <table:table-cell office:value-type="float" office:value="243498.51" table:style-name="ce5">
            <text:p>243498,5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4:0040801:125</text:p>
          </table:table-cell>
          <table:table-cell office:value-type="float" office:value="176353.5" table:style-name="ce5">
            <text:p>176353,5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6:0010317:171</text:p>
          </table:table-cell>
          <table:table-cell office:value-type="float" office:value="735423.39" table:style-name="ce5">
            <text:p>735423,3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07:1040101:285</text:p>
          </table:table-cell>
          <table:table-cell office:value-type="float" office:value="288507.89" table:style-name="ce5">
            <text:p>288507,8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4:0010404:278</text:p>
          </table:table-cell>
          <table:table-cell office:value-type="float" office:value="492543.5" table:style-name="ce5">
            <text:p>492543,5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7:0010212:18</text:p>
          </table:table-cell>
          <table:table-cell office:value-type="float" office:value="1526163.01" table:style-name="ce5">
            <text:p>1526163,0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8:0070504:94</text:p>
          </table:table-cell>
          <table:table-cell office:value-type="float" office:value="573643.27" table:style-name="ce5">
            <text:p>573643,27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20905:431</text:p>
          </table:table-cell>
          <table:table-cell office:value-type="float" office:value="631031.73" table:style-name="ce5">
            <text:p>631031,7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5:0030959:253</text:p>
          </table:table-cell>
          <table:table-cell office:value-type="float" office:value="2811350.98" table:style-name="ce5">
            <text:p>2811350,9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3:0010401:269</text:p>
          </table:table-cell>
          <table:table-cell office:value-type="float" office:value="421773.33" table:style-name="ce5">
            <text:p>421773,3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5:0030101:171</text:p>
          </table:table-cell>
          <table:table-cell office:value-type="float" office:value="642433.73" table:style-name="ce5">
            <text:p>642433,7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1:0021401:271</text:p>
          </table:table-cell>
          <table:table-cell office:value-type="float" office:value="321555.68" table:style-name="ce5">
            <text:p>321555,6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09:0040201:908</text:p>
          </table:table-cell>
          <table:table-cell office:value-type="float" office:value="1665832" table:style-name="ce5">
            <text:p>1665832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6:0010221:904</text:p>
          </table:table-cell>
          <table:table-cell office:value-type="float" office:value="24053850" table:style-name="ce5">
            <text:p>24053850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6:0010220:1970</text:p>
          </table:table-cell>
          <table:table-cell office:value-type="float" office:value="23956725" table:style-name="ce5">
            <text:p>23956725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6:0010217:272</text:p>
          </table:table-cell>
          <table:table-cell office:value-type="float" office:value="195658.04" table:style-name="ce5">
            <text:p>195658,04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6:0010212:629</text:p>
          </table:table-cell>
          <table:table-cell office:value-type="float" office:value="216846.22" table:style-name="ce5">
            <text:p>216846,22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4:0310101:498</text:p>
          </table:table-cell>
          <table:table-cell office:value-type="float" office:value="232824.37" table:style-name="ce5">
            <text:p>232824,37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09:0030211:277</text:p>
          </table:table-cell>
          <table:table-cell office:value-type="float" office:value="228568.54" table:style-name="ce5">
            <text:p>228568,54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5:0000000:4771</text:p>
          </table:table-cell>
          <table:table-cell office:value-type="float" office:value="2286784.0099999998" table:style-name="ce5">
            <text:p>2286784,0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10:1910603:328</text:p>
          </table:table-cell>
          <table:table-cell office:value-type="float" office:value="575151.28" table:style-name="ce5">
            <text:p>575151,2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00:0000000:6285</text:p>
          </table:table-cell>
          <table:table-cell office:value-type="float" office:value="358561.08" table:style-name="ce5">
            <text:p>358561,0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0:1920201:1405</text:p>
          </table:table-cell>
          <table:table-cell office:value-type="float" office:value="22579.65" table:style-name="ce5">
            <text:p>22579,65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11:1250101:177</text:p>
          </table:table-cell>
          <table:table-cell office:value-type="float" office:value="367883.1" table:style-name="ce5">
            <text:p>367883,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6:0000000:1672</text:p>
          </table:table-cell>
          <table:table-cell office:value-type="float" office:value="304241.48" table:style-name="ce5">
            <text:p>304241,4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4:0190101:913</text:p>
          </table:table-cell>
          <table:table-cell office:value-type="float" office:value="27134.38" table:style-name="ce5">
            <text:p>27134,3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10:0100101:1084</text:p>
          </table:table-cell>
          <table:table-cell office:value-type="float" office:value="54191.16" table:style-name="ce5">
            <text:p>54191,1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10:0890101:706</text:p>
          </table:table-cell>
          <table:table-cell office:value-type="float" office:value="320631.03000000003" table:style-name="ce5">
            <text:p>320631,0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13:0000000:824</text:p>
          </table:table-cell>
          <table:table-cell office:value-type="float" office:value="9744099.3000000007" table:style-name="ce5">
            <text:p>9744099,3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57:10:0450101:1035</text:p>
          </table:table-cell>
          <table:table-cell office:value-type="float" office:value="1079307.27" table:style-name="ce5">
            <text:p>1079307,27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57:11:0000000:2111</text:p>
          </table:table-cell>
          <table:table-cell office:value-type="float" office:value="547737.06000000006" table:style-name="ce5">
            <text:p>547737,0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57:10:0960101:2334</text:p>
          </table:table-cell>
          <table:table-cell office:value-type="float" office:value="731580.66" table:style-name="ce5">
            <text:p>731580,6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57:10:0060701:509</text:p>
          </table:table-cell>
          <table:table-cell office:value-type="float" office:value="9031.86" table:style-name="ce5">
            <text:p>9031,8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6">
            <text:p>57:06:0080101:294</text:p>
          </table:table-cell>
          <table:table-cell office:value-type="float" office:value="489738.38" table:style-name="ce5">
            <text:p>489738,3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57:26:0010221:619</text:p>
          </table:table-cell>
          <table:table-cell office:value-type="float" office:value="1989082.68" table:style-name="ce5">
            <text:p>1989082,6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6">
            <text:p>57:26:0010219:1376</text:p>
          </table:table-cell>
          <table:table-cell office:value-type="float" office:value="1757315.64" table:style-name="ce5">
            <text:p>1757315,64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57:26:0010221:789</text:p>
          </table:table-cell>
          <table:table-cell office:value-type="float" office:value="1770188.41" table:style-name="ce5">
            <text:p>1770188,4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6">
            <text:p>57:26:0010219:1377</text:p>
          </table:table-cell>
          <table:table-cell office:value-type="float" office:value="1436497.8" table:style-name="ce5">
            <text:p>1436497,8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6">
            <text:p>57:26:0010221:790</text:p>
          </table:table-cell>
          <table:table-cell office:value-type="float" office:value="2060461.24" table:style-name="ce5">
            <text:p>2060461,24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6">
            <text:p>57:26:0010219:1378</text:p>
          </table:table-cell>
          <table:table-cell office:value-type="float" office:value="1695067.4" table:style-name="ce5">
            <text:p>1695067,4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57:26:0010221:791</text:p>
          </table:table-cell>
          <table:table-cell office:value-type="float" office:value="2065219.81" table:style-name="ce5">
            <text:p>2065219,8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6">
            <text:p>57:26:0010219:1379</text:p>
          </table:table-cell>
          <table:table-cell office:value-type="float" office:value="1474804.41" table:style-name="ce5">
            <text:p>1474804,4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6">
            <text:p>57:26:0010221:792</text:p>
          </table:table-cell>
          <table:table-cell office:value-type="float" office:value="1917704.11" table:style-name="ce5">
            <text:p>1917704,1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6">
            <text:p>57:26:0010219:1380</text:p>
          </table:table-cell>
          <table:table-cell office:value-type="float" office:value="1465227.76" table:style-name="ce5">
            <text:p>1465227,7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style-name="ce6">
            <text:p>57:26:0010221:793</text:p>
          </table:table-cell>
          <table:table-cell office:value-type="float" office:value="3464239.69" table:style-name="ce5">
            <text:p>3464239,6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6">
            <text:p>57:26:0010219:932</text:p>
          </table:table-cell>
          <table:table-cell office:value-type="float" office:value="1503534.36" table:style-name="ce5">
            <text:p>1503534,36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style-name="ce6">
            <text:p>57:26:0010221:794</text:p>
          </table:table-cell>
          <table:table-cell office:value-type="float" office:value="2117564.1" table:style-name="ce5">
            <text:p>2117564,1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6">
            <text:p>57:26:0010220:1192</text:p>
          </table:table-cell>
          <table:table-cell office:value-type="float" office:value="1450833.99" table:style-name="ce5">
            <text:p>1450833,9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6">
            <text:p>57:26:0010221:795</text:p>
          </table:table-cell>
          <table:table-cell office:value-type="float" office:value="1874876.97" table:style-name="ce5">
            <text:p>1874876,97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6">
            <text:p>57:26:0010220:2665</text:p>
          </table:table-cell>
          <table:table-cell office:value-type="float" office:value="1429856.9" table:style-name="ce5">
            <text:p>1429856,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style-name="ce6">
            <text:p>57:26:0010221:796</text:p>
          </table:table-cell>
          <table:table-cell office:value-type="float" office:value="2003358.39" table:style-name="ce5">
            <text:p>2003358,39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style-name="ce6">
            <text:p>57:01:0010211:472</text:p>
          </table:table-cell>
          <table:table-cell office:value-type="float" office:value="143910.17000000001" table:style-name="ce5">
            <text:p>143910,17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style-name="ce6">
            <text:p>57:25:0000000:7357</text:p>
          </table:table-cell>
          <table:table-cell office:value-type="float" office:value="116651.75" table:style-name="ce5">
            <text:p>116651,75</text:p>
          </table:table-cell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4:0300101:19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6:0010217:31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5:0021104:3924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2:0790101:122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3:1080101:7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1:0200103:31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08:0190201:12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0:0010301:8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4:0310101:38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4:0310101:57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6:0010116:116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10510:22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0:0410101:236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03:0040215:110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6:0010222:14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01:1870101:33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31123:33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6:0230101:23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30417:77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31123:334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7:0050151:86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4:0010101:76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7:0020701:117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4:0010201:198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6:0010107:724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00000:5370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0:0030801:2211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1240201:131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18:0990101:28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7:0020306:428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01:1870101:188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1920201:655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0:1240101:104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10155:578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1670101:222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06:0010501:51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5:0340101:9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0:0040101:682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1:1350201:281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10:0021501:996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0:2160101:736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6:0010217:273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6:0010222:209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4:0310101:545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6:0010222:210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4:0310101:557</text:p>
          </table:table-cell>
          <table:covered-table-cell/>
          <table:table-cell office:value-type="string" table:style-name="ce5">
            <text:p>22.07.2026</text:p>
          </table:table-cell>
          <table:table-cell office:value-type="string" table:style-name="ce5">
            <text:p>20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8">
            <text:p>C387634D3ADEF4329509C4BDE3B73FED345ECB654439696222CC75BED2278B8114C3AC7C7CADDC23CEF770CACB34526895298C0D397A2D7378FA84CD7D0403CE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number-columns-spanned="2" table:number-rows-spanned="1" table:style-name="ce16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7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5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8T08:17:56Z</meta:creation-date>
    <dc:date>2026-08-03T07:15:57Z</dc:date>
    <meta:editing-cycles>1</meta:editing-cycles>
    <meta:editing-duration>PT325S</meta:editing-duration>
    <meta:user-defined meta:name="AppVersion">3.1</meta:user-defined>
  </office:meta>
</office:document-meta>
</file>