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57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65.25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44.25pt" style:use-optimal-row-height="false" fo:break-before="auto"/>
    </style:style>
    <style:style style:name="ro9" style:family="table-row">
      <style:table-row-properties style:row-height="78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51</text:p>
          </table:table-cell>
          <table:table-cell table:number-columns-repeated="2" table:style-name="ce2"/>
          <table:table-cell office:value-type="string" table:style-name="ce4">
            <text:p>03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1" table:style-name="ce6">
            <text:p>41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1" table:style-name="ce7">
            <text:p>21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4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1040101:7</text:p>
          </table:table-cell>
          <table:table-cell office:value-type="float" office:value="316882.8" table:style-name="ce6">
            <text:p>316882,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3:0040103:18</text:p>
          </table:table-cell>
          <table:table-cell office:value-type="float" office:value="191024.28" table:style-name="ce6">
            <text:p>191024,2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6:0010201:159</text:p>
          </table:table-cell>
          <table:table-cell office:value-type="float" office:value="171312" table:style-name="ce6">
            <text:p>171312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6:0010201:160</text:p>
          </table:table-cell>
          <table:table-cell office:value-type="float" office:value="170752" table:style-name="ce6">
            <text:p>170752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6:0010201:161</text:p>
          </table:table-cell>
          <table:table-cell office:value-type="float" office:value="170776" table:style-name="ce6">
            <text:p>170776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6:0010201:162</text:p>
          </table:table-cell>
          <table:table-cell office:value-type="float" office:value="170240" table:style-name="ce6">
            <text:p>17024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6:0010501:260</text:p>
          </table:table-cell>
          <table:table-cell office:value-type="float" office:value="241475.21" table:style-name="ce6">
            <text:p>241475,21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6:0010501:261</text:p>
          </table:table-cell>
          <table:table-cell office:value-type="float" office:value="253834.82" table:style-name="ce6">
            <text:p>253834,82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7:1170101:347</text:p>
          </table:table-cell>
          <table:table-cell office:value-type="float" office:value="236980" table:style-name="ce6">
            <text:p>23698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9:1040101:796</text:p>
          </table:table-cell>
          <table:table-cell office:value-type="float" office:value="212152.36" table:style-name="ce6">
            <text:p>212152,36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0:0011201:12</text:p>
          </table:table-cell>
          <table:table-cell office:value-type="float" office:value="77884.800000000003" table:style-name="ce6">
            <text:p>77884,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0:0020401:1076</text:p>
          </table:table-cell>
          <table:table-cell office:value-type="float" office:value="206522.4" table:style-name="ce6">
            <text:p>206522,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0:0021201:740</text:p>
          </table:table-cell>
          <table:table-cell office:value-type="float" office:value="206113.95" table:style-name="ce6">
            <text:p>206113,95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0:0021201:855</text:p>
          </table:table-cell>
          <table:table-cell office:value-type="float" office:value="162975.49" table:style-name="ce6">
            <text:p>162975,49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0:0022701:73</text:p>
          </table:table-cell>
          <table:table-cell office:value-type="float" office:value="106253.84" table:style-name="ce6">
            <text:p>106253,8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0:0040101:11985</text:p>
          </table:table-cell>
          <table:table-cell office:value-type="float" office:value="23521.279999999999" table:style-name="ce6">
            <text:p>23521,2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0:0040801:239</text:p>
          </table:table-cell>
          <table:table-cell office:value-type="float" office:value="73719" table:style-name="ce6">
            <text:p>73719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0:0046501:20</text:p>
          </table:table-cell>
          <table:table-cell office:value-type="float" office:value="135071.6" table:style-name="ce6">
            <text:p>135071,6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46501:70</text:p>
          </table:table-cell>
          <table:table-cell office:value-type="float" office:value="155451.15" table:style-name="ce6">
            <text:p>155451,15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46501:71</text:p>
          </table:table-cell>
          <table:table-cell office:value-type="float" office:value="111173.24" table:style-name="ce6">
            <text:p>111173,2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0052501:95</text:p>
          </table:table-cell>
          <table:table-cell office:value-type="float" office:value="56304" table:style-name="ce6">
            <text:p>5630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0430101:122</text:p>
          </table:table-cell>
          <table:table-cell office:value-type="float" office:value="828087.68" table:style-name="ce6">
            <text:p>828087,6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1:0022201:126</text:p>
          </table:table-cell>
          <table:table-cell office:value-type="float" office:value="46499.839999999997" table:style-name="ce6">
            <text:p>46499,8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1:0041601:333</text:p>
          </table:table-cell>
          <table:table-cell office:value-type="float" office:value="45468.18" table:style-name="ce6">
            <text:p>45468,1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3:0570101:12</text:p>
          </table:table-cell>
          <table:table-cell office:value-type="float" office:value="194640" table:style-name="ce6">
            <text:p>19464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3:0610101:581</text:p>
          </table:table-cell>
          <table:table-cell office:value-type="float" office:value="17612.669999999998" table:style-name="ce6">
            <text:p>17612,67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3:0610101:582</text:p>
          </table:table-cell>
          <table:table-cell office:value-type="float" office:value="204802.56" table:style-name="ce6">
            <text:p>204802,56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4:0010108:105</text:p>
          </table:table-cell>
          <table:table-cell office:value-type="float" office:value="1885500" table:style-name="ce6">
            <text:p>188550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4:0030101:357</text:p>
          </table:table-cell>
          <table:table-cell office:value-type="float" office:value="131750" table:style-name="ce6">
            <text:p>13175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6:0250101:30</text:p>
          </table:table-cell>
          <table:table-cell office:value-type="float" office:value="215150" table:style-name="ce6">
            <text:p>21515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7:0060101:46</text:p>
          </table:table-cell>
          <table:table-cell office:value-type="float" office:value="226145.33" table:style-name="ce6">
            <text:p>226145,33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9:0440101:119</text:p>
          </table:table-cell>
          <table:table-cell office:value-type="float" office:value="80421" table:style-name="ce6">
            <text:p>80421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2:0790101:1249</text:p>
          </table:table-cell>
          <table:table-cell office:value-type="float" office:value="6432.2" table:style-name="ce6">
            <text:p>6432,2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2:1290102:107</text:p>
          </table:table-cell>
          <table:table-cell office:value-type="float" office:value="415800" table:style-name="ce6">
            <text:p>415800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3:0010202:974</text:p>
          </table:table-cell>
          <table:table-cell office:value-type="float" office:value="254999.72" table:style-name="ce6">
            <text:p>254999,72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3:0050101:518</text:p>
          </table:table-cell>
          <table:table-cell office:value-type="float" office:value="129916.59" table:style-name="ce6">
            <text:p>129916,59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3:1080101:35</text:p>
          </table:table-cell>
          <table:table-cell office:value-type="float" office:value="374287.46" table:style-name="ce6">
            <text:p>374287,46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25:0020156:1275</text:p>
          </table:table-cell>
          <table:table-cell office:value-type="float" office:value="47131.8" table:style-name="ce6">
            <text:p>47131,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26:0010116:1621</text:p>
          </table:table-cell>
          <table:table-cell office:value-type="float" office:value="33562.28" table:style-name="ce6">
            <text:p>33562,28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26:0010417:28</text:p>
          </table:table-cell>
          <table:table-cell office:value-type="float" office:value="419558.64" table:style-name="ce6">
            <text:p>419558,64</text:p>
          </table:table-cell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10">
            <text:p>41</text:p>
          </table:table-cell>
          <table:table-cell office:value-type="string" table:style-name="ce11">
            <text:p>57:27:0010209:29</text:p>
          </table:table-cell>
          <table:table-cell office:value-type="float" office:value="710627.96" table:style-name="ce7">
            <text:p>710627,96</text:p>
          </table:table-cell>
          <table:table-cell office:value-type="string" table:style-name="ce7">
            <text:p>22.07.2026</text:p>
          </table:table-cell>
          <table:table-cell office:value-type="string" table:style-name="ce7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1870101:92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7:0040401:65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8:0050220:4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8:0070101:136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10:0020101:2521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0:0020401:170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0:0430101:629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1:0022901:24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1:1350201:80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3:0840101:53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4:0000000:29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4:0010101:302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6:0510101:91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7:0060101:366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20:0920101:1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24:0300101:39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24:0310101:350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25:0030621:18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26:0010107:41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26:0010217:102</text:p>
          </table:table-cell>
          <table:covered-table-cell/>
          <table:table-cell office:value-type="string" table:style-name="ce6">
            <text:p>22.07.2026</text:p>
          </table:table-cell>
          <table:table-cell office:value-type="string" table:style-name="ce6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10">
            <text:p>21</text:p>
          </table:table-cell>
          <table:table-cell office:value-type="string" table:number-columns-spanned="2" table:number-rows-spanned="1" table:style-name="ce18">
            <text:p>57:27:0010104:8</text:p>
          </table:table-cell>
          <table:covered-table-cell/>
          <table:table-cell office:value-type="string" table:style-name="ce7">
            <text:p>22.07.2026</text:p>
          </table:table-cell>
          <table:table-cell office:value-type="string" table:style-name="ce7">
            <text:p>2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C387634D3ADEF4329509C4BDE3B73FED345ECB654439696222CC75BED2278B8114C3AC7C7CADDC23CEF770CACB34526895298C0D397A2D7378FA84CD7D0403CE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8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03T07:15:37Z</dc:date>
    <meta:editing-cycles>7</meta:editing-cycles>
    <meta:editing-duration>PT1503S</meta:editing-duration>
  </office:meta>
</office:document-meta>
</file>