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="thin solid #000000" fo:background-color="transparen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50</text:p>
          </table:table-cell>
          <table:table-cell table:number-columns-repeated="2" table:style-name="ce2"/>
          <table:table-cell office:value-type="string" table:style-name="ce3">
            <text:p>30.07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7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7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54" table:style-name="ce5">
            <text:p>54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94" table:style-name="ce5">
            <text:p>94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01:1900101:252</text:p>
          </table:table-cell>
          <table:table-cell office:value-type="float" office:value="367925.66" table:style-name="ce5">
            <text:p>367925,6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03:0040105:70</text:p>
          </table:table-cell>
          <table:table-cell office:value-type="float" office:value="1271017.1100000001" table:style-name="ce5">
            <text:p>1271017,1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1:0260101:837</text:p>
          </table:table-cell>
          <table:table-cell office:value-type="float" office:value="159433.9" table:style-name="ce5">
            <text:p>159433,9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01:0010206:58</text:p>
          </table:table-cell>
          <table:table-cell office:value-type="float" office:value="880764.3" table:style-name="ce5">
            <text:p>880764,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22:0740101:2480</text:p>
          </table:table-cell>
          <table:table-cell office:value-type="float" office:value="305671.8" table:style-name="ce5">
            <text:p>305671,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25:0010819:807</text:p>
          </table:table-cell>
          <table:table-cell office:value-type="float" office:value="836885.12" table:style-name="ce5">
            <text:p>836885,1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1:0240102:253</text:p>
          </table:table-cell>
          <table:table-cell office:value-type="float" office:value="1195145.19" table:style-name="ce5">
            <text:p>1195145,19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04:0010417:225</text:p>
          </table:table-cell>
          <table:table-cell office:value-type="float" office:value="848780.56" table:style-name="ce5">
            <text:p>848780,5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01:0010424:133</text:p>
          </table:table-cell>
          <table:table-cell office:value-type="float" office:value="1068114.3600000001" table:style-name="ce5">
            <text:p>1068114,3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1:0540101:25</text:p>
          </table:table-cell>
          <table:table-cell office:value-type="float" office:value="1410716.83" table:style-name="ce5">
            <text:p>1410716,8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25:0010215:650</text:p>
          </table:table-cell>
          <table:table-cell office:value-type="float" office:value="1882638.51" table:style-name="ce5">
            <text:p>1882638,5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5:0010316:361</text:p>
          </table:table-cell>
          <table:table-cell office:value-type="float" office:value="10150599.23" table:style-name="ce5">
            <text:p>10150599,2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5:0010316:362</text:p>
          </table:table-cell>
          <table:table-cell office:value-type="float" office:value="3786778.38" table:style-name="ce5">
            <text:p>3786778,3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25:0010316:363</text:p>
          </table:table-cell>
          <table:table-cell office:value-type="float" office:value="2035711.06" table:style-name="ce5">
            <text:p>2035711,0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5:0010316:364</text:p>
          </table:table-cell>
          <table:table-cell office:value-type="float" office:value="2780359.43" table:style-name="ce5">
            <text:p>2780359,4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25:0010316:368</text:p>
          </table:table-cell>
          <table:table-cell office:value-type="float" office:value="57988538.450000003" table:style-name="ce5">
            <text:p>57988538,4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25:0010316:618</text:p>
          </table:table-cell>
          <table:table-cell office:value-type="float" office:value="1014043.34" table:style-name="ce5">
            <text:p>1014043,3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01:0010118:61</text:p>
          </table:table-cell>
          <table:table-cell office:value-type="float" office:value="1202467.3799999999" table:style-name="ce5">
            <text:p>1202467,3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01:0010118:62</text:p>
          </table:table-cell>
          <table:table-cell office:value-type="float" office:value="1021111.64" table:style-name="ce5">
            <text:p>1021111,6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01:0010118:63</text:p>
          </table:table-cell>
          <table:table-cell office:value-type="float" office:value="1340455.44" table:style-name="ce5">
            <text:p>1340455,4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01:0010118:64</text:p>
          </table:table-cell>
          <table:table-cell office:value-type="float" office:value="973801.45" table:style-name="ce5">
            <text:p>973801,4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01:0010118:65</text:p>
          </table:table-cell>
          <table:table-cell office:value-type="float" office:value="1324685.3799999999" table:style-name="ce5">
            <text:p>1324685,3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01:0010118:66</text:p>
          </table:table-cell>
          <table:table-cell office:value-type="float" office:value="1001399.06" table:style-name="ce5">
            <text:p>1001399,0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01:0010118:67</text:p>
          </table:table-cell>
          <table:table-cell office:value-type="float" office:value="1391708.15" table:style-name="ce5">
            <text:p>1391708,1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01:0010118:79</text:p>
          </table:table-cell>
          <table:table-cell office:value-type="float" office:value="1135444.6100000001" table:style-name="ce5">
            <text:p>1135444,6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01:0010121:117</text:p>
          </table:table-cell>
          <table:table-cell office:value-type="float" office:value="2368793.2200000002" table:style-name="ce5">
            <text:p>2368793,2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01:0010121:119</text:p>
          </table:table-cell>
          <table:table-cell office:value-type="float" office:value="1201957.68" table:style-name="ce5">
            <text:p>1201957,6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01:0010121:120</text:p>
          </table:table-cell>
          <table:table-cell office:value-type="float" office:value="991224.84" table:style-name="ce5">
            <text:p>991224,8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57:25:0010316:365</text:p>
          </table:table-cell>
          <table:table-cell office:value-type="float" office:value="6885836.3499999996" table:style-name="ce5">
            <text:p>6885836,3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6">
            <text:p>57:25:0010316:545</text:p>
          </table:table-cell>
          <table:table-cell office:value-type="float" office:value="4346858.03" table:style-name="ce5">
            <text:p>4346858,0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6">
            <text:p>57:12:0010102:1050</text:p>
          </table:table-cell>
          <table:table-cell office:value-type="float" office:value="656163.31000000006" table:style-name="ce5">
            <text:p>656163,3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style-name="ce6">
            <text:p>57:01:0010121:114</text:p>
          </table:table-cell>
          <table:table-cell office:value-type="float" office:value="1176816.75" table:style-name="ce5">
            <text:p>1176816,7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style-name="ce6">
            <text:p>57:01:0010121:118</text:p>
          </table:table-cell>
          <table:table-cell office:value-type="float" office:value="919997.63" table:style-name="ce5">
            <text:p>919997,6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style-name="ce6">
            <text:p>57:01:0010121:121</text:p>
          </table:table-cell>
          <table:table-cell office:value-type="float" office:value="828973.13" table:style-name="ce5">
            <text:p>828973,1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style-name="ce6">
            <text:p>57:26:0010104:362</text:p>
          </table:table-cell>
          <table:table-cell office:value-type="float" office:value="2322761.62" table:style-name="ce5">
            <text:p>2322761,6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style-name="ce6">
            <text:p>57:26:0010412:2163</text:p>
          </table:table-cell>
          <table:table-cell office:value-type="float" office:value="2455992.5" table:style-name="ce5">
            <text:p>2455992,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style-name="ce6">
            <text:p>57:26:0010104:275</text:p>
          </table:table-cell>
          <table:table-cell office:value-type="float" office:value="2258515.02" table:style-name="ce5">
            <text:p>2258515,0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style-name="ce6">
            <text:p>57:26:0010104:363</text:p>
          </table:table-cell>
          <table:table-cell office:value-type="float" office:value="3059126.47" table:style-name="ce5">
            <text:p>3059126,47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style-name="ce6">
            <text:p>57:26:0010104:259</text:p>
          </table:table-cell>
          <table:table-cell office:value-type="float" office:value="3227156.04" table:style-name="ce5">
            <text:p>3227156,0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style-name="ce6">
            <text:p>57:26:0010104:274</text:p>
          </table:table-cell>
          <table:table-cell office:value-type="float" office:value="1828557.02" table:style-name="ce5">
            <text:p>1828557,0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style-name="ce6">
            <text:p>57:26:0010104:260</text:p>
          </table:table-cell>
          <table:table-cell office:value-type="float" office:value="2021296.81" table:style-name="ce5">
            <text:p>2021296,8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style-name="ce6">
            <text:p>57:26:0010104:361</text:p>
          </table:table-cell>
          <table:table-cell office:value-type="float" office:value="1986702.49" table:style-name="ce5">
            <text:p>1986702,49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style-name="ce6">
            <text:p>57:01:1900101:329</text:p>
          </table:table-cell>
          <table:table-cell office:value-type="float" office:value="156042.67000000001" table:style-name="ce5">
            <text:p>156042,67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style-name="ce6">
            <text:p>57:27:0010416:399</text:p>
          </table:table-cell>
          <table:table-cell office:value-type="float" office:value="1386668.06" table:style-name="ce5">
            <text:p>1386668,06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style-name="ce6">
            <text:p>57:10:2180101:174</text:p>
          </table:table-cell>
          <table:table-cell office:value-type="float" office:value="409290.74" table:style-name="ce5">
            <text:p>409290,74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style-name="ce6">
            <text:p>57:25:0020130:295</text:p>
          </table:table-cell>
          <table:table-cell office:value-type="float" office:value="522989.09" table:style-name="ce5">
            <text:p>522989,09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style-name="ce6">
            <text:p>57:10:2200201:328</text:p>
          </table:table-cell>
          <table:table-cell office:value-type="float" office:value="727680.59" table:style-name="ce5">
            <text:p>727680,59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style-name="ce6">
            <text:p>57:03:0000000:313</text:p>
          </table:table-cell>
          <table:table-cell office:value-type="float" office:value="418629.48" table:style-name="ce5">
            <text:p>418629,48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style-name="ce6">
            <text:p>57:01:0010424:172</text:p>
          </table:table-cell>
          <table:table-cell office:value-type="float" office:value="79071.61" table:style-name="ce5">
            <text:p>79071,6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style-name="ce6">
            <text:p>57:25:0010316:292</text:p>
          </table:table-cell>
          <table:table-cell office:value-type="float" office:value="76810606.030000001" table:style-name="ce5">
            <text:p>76810606,03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style-name="ce6">
            <text:p>57:20:0010201:285</text:p>
          </table:table-cell>
          <table:table-cell office:value-type="float" office:value="1074895.5" table:style-name="ce5">
            <text:p>1074895,5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style-name="ce6">
            <text:p>57:25:0010603:2026</text:p>
          </table:table-cell>
          <table:table-cell office:value-type="float" office:value="118559.21" table:style-name="ce5">
            <text:p>118559,21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style-name="ce6">
            <text:p>57:22:0630101:655</text:p>
          </table:table-cell>
          <table:table-cell office:value-type="float" office:value="51298.37" table:style-name="ce5">
            <text:p>51298,37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style-name="ce6">
            <text:p>57:01:0010118:76</text:p>
          </table:table-cell>
          <table:table-cell office:value-type="float" office:value="19391238.620000001" table:style-name="ce5">
            <text:p>19391238,62</text:p>
          </table:table-cell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02:0710101:29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06:0010701:62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26:0010107:20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10:1240201:30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17:0340101:52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19:0830101:18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10:1870101:39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00:0000000:28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2:1410101:18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6:0010212:27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06:0000000:52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06:0010701:38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5:0000000:433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11:1620102:61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19:0830101:18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00000:521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5:0030902:4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14:0000000:58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06:0000000:128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06:0010602:17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06:0000000:128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06:0010701:62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5:0000000:726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06:0010701:34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5:0000000:535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25:0010710:119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25:0000000:601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25:0021422:42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5:0000000:732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25:0010161:64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25:0000000:583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25:0000000:656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12:0600101:24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25:0000000:656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10:0940101:175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06:0560101:5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06:0010701:62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07:0040301:47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18:0000000:80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26:0010218:12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25:0000000:681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06:0010701:61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10:0040601:26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06:0010602:17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06:0010701:61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10:1780101:32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09:0550101:35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06:0010701:62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25:0010155:67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06:0010701:32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06:0010602:17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25:0031203:39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07:1030101:75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06:0010602:17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13:0810101:53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25:0021315:60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13:0410101:35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16:0010201:26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25:0021422:42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06:0010701:62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26:0010104:37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01:1900101:30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26:0010107:258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26:0010107:25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26:0010107:26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26:0010107:26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11">
            <text:p>57:26:0010107:26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11">
            <text:p>57:26:0010107:26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11">
            <text:p>57:26:0010107:26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11">
            <text:p>57:26:0010107:26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11">
            <text:p>57:26:0010107:26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11">
            <text:p>57:26:0010107:26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11">
            <text:p>57:26:0010107:27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number-columns-spanned="2" table:number-rows-spanned="1" table:style-name="ce11">
            <text:p>57:26:0010107:27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number-columns-spanned="2" table:number-rows-spanned="1" table:style-name="ce11">
            <text:p>57:26:0010107:273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number-columns-spanned="2" table:number-rows-spanned="1" table:style-name="ce11">
            <text:p>57:26:0010107:27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number-columns-spanned="2" table:number-rows-spanned="1" table:style-name="ce11">
            <text:p>57:26:0010107:27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8" table:style-name="ce5">
            <text:p>78</text:p>
          </table:table-cell>
          <table:table-cell office:value-type="string" table:number-columns-spanned="2" table:number-rows-spanned="1" table:style-name="ce11">
            <text:p>57:26:0010107:276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79" table:style-name="ce5">
            <text:p>79</text:p>
          </table:table-cell>
          <table:table-cell office:value-type="string" table:number-columns-spanned="2" table:number-rows-spanned="1" table:style-name="ce11">
            <text:p>57:26:0010107:27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string" table:number-columns-spanned="2" table:number-rows-spanned="1" table:style-name="ce11">
            <text:p>57:26:0010107:27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string" table:number-columns-spanned="2" table:number-rows-spanned="1" table:style-name="ce11">
            <text:p>57:26:0010107:28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number-columns-spanned="2" table:number-rows-spanned="1" table:style-name="ce11">
            <text:p>57:26:0010107:28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number-columns-spanned="2" table:number-rows-spanned="1" table:style-name="ce11">
            <text:p>57:26:0010107:282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number-columns-spanned="2" table:number-rows-spanned="1" table:style-name="ce11">
            <text:p>57:26:0010107:28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number-columns-spanned="2" table:number-rows-spanned="1" table:style-name="ce11">
            <text:p>57:26:0010107:285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string" table:number-columns-spanned="2" table:number-rows-spanned="1" table:style-name="ce11">
            <text:p>57:26:0010107:287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number-columns-spanned="2" table:number-rows-spanned="1" table:style-name="ce11">
            <text:p>57:26:0010107:289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8" table:style-name="ce5">
            <text:p>88</text:p>
          </table:table-cell>
          <table:table-cell office:value-type="string" table:number-columns-spanned="2" table:number-rows-spanned="1" table:style-name="ce11">
            <text:p>57:26:0010107:290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number-columns-spanned="2" table:number-rows-spanned="1" table:style-name="ce11">
            <text:p>57:26:0010107:29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90" table:style-name="ce5">
            <text:p>90</text:p>
          </table:table-cell>
          <table:table-cell office:value-type="string" table:number-columns-spanned="2" table:number-rows-spanned="1" table:style-name="ce11">
            <text:p>57:26:0010107:29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91" table:style-name="ce5">
            <text:p>91</text:p>
          </table:table-cell>
          <table:table-cell office:value-type="string" table:number-columns-spanned="2" table:number-rows-spanned="1" table:style-name="ce11">
            <text:p>57:26:0010107:51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92" table:style-name="ce5">
            <text:p>92</text:p>
          </table:table-cell>
          <table:table-cell office:value-type="string" table:number-columns-spanned="2" table:number-rows-spanned="1" table:style-name="ce11">
            <text:p>57:03:0040105:191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number-columns-spanned="2" table:number-rows-spanned="1" table:style-name="ce11">
            <text:p>57:03:0040105:5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1">
          <table:table-cell office:value-type="float" office:value="94" table:style-name="ce5">
            <text:p>94</text:p>
          </table:table-cell>
          <table:table-cell office:value-type="string" table:number-columns-spanned="2" table:number-rows-spanned="1" table:style-name="ce11">
            <text:p>57:03:0040105:74</text:p>
          </table:table-cell>
          <table:covered-table-cell/>
          <table:table-cell office:value-type="string" table:style-name="ce5">
            <text:p>20.07.2026</text:p>
          </table:table-cell>
          <table:table-cell office:value-type="string" table:style-name="ce5">
            <text:p>17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4">
            <text:p>52BC1CE2FA07B9B553843335275907BD70DBAC2ED94C14A8656FE001DCB851E8FD161A31DA3A7D6FFA4E6C3309E3268842682CB4B84D9E515E38D26A1EA16533</text:p>
            <text:p/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5">
            <text:p>Директор</text:p>
          </table:table-cell>
          <table:covered-table-cell/>
          <table:table-cell table:number-columns-spanned="2" table:number-rows-spanned="1" table:style-name="ce16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7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7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40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23T11:12:39Z</meta:creation-date>
    <dc:date>2026-07-30T11:54:56Z</dc:date>
    <meta:editing-cycles>1</meta:editing-cycles>
    <meta:editing-duration>PT56S</meta:editing-duration>
    <meta:user-defined meta:name="AppVersion">3.1</meta:user-defined>
  </office:meta>
</office:document-meta>
</file>