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54pt" style:use-optimal-row-height="fals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3.25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82.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49</text:p>
          </table:table-cell>
          <table:table-cell table:number-columns-repeated="2" table:style-name="ce2"/>
          <table:table-cell office:value-type="string" table:style-name="ce4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0" table:style-name="ce6">
            <text:p>60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1" table:style-name="ce7">
            <text:p>41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1870101:4</text:p>
          </table:table-cell>
          <table:table-cell office:value-type="float" office:value="179416.05" table:style-name="ce6">
            <text:p>179416,0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4:0000000:17</text:p>
          </table:table-cell>
          <table:table-cell office:value-type="float" office:value="38050.800000000003" table:style-name="ce6">
            <text:p>38050,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00000:18</text:p>
          </table:table-cell>
          <table:table-cell office:value-type="float" office:value="124350.7" table:style-name="ce6">
            <text:p>124350,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00000:73</text:p>
          </table:table-cell>
          <table:table-cell office:value-type="float" office:value="299.95" table:style-name="ce6">
            <text:p>299,9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00000:74</text:p>
          </table:table-cell>
          <table:table-cell office:value-type="float" office:value="1842.55" table:style-name="ce6">
            <text:p>1842,5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000000:815</text:p>
          </table:table-cell>
          <table:table-cell office:value-type="float" office:value="816234.51" table:style-name="ce6">
            <text:p>816234,51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000000:897</text:p>
          </table:table-cell>
          <table:table-cell office:value-type="float" office:value="848.82" table:style-name="ce6">
            <text:p>848,8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020201:538</text:p>
          </table:table-cell>
          <table:table-cell office:value-type="float" office:value="633375.75" table:style-name="ce6">
            <text:p>633375,7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020201:543</text:p>
          </table:table-cell>
          <table:table-cell office:value-type="float" office:value="40.42" table:style-name="ce6">
            <text:p>40,4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4:0020201:544</text:p>
          </table:table-cell>
          <table:table-cell office:value-type="float" office:value="1139.3900000000001" table:style-name="ce6">
            <text:p>1139,3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140101:332</text:p>
          </table:table-cell>
          <table:table-cell office:value-type="float" office:value="45047.59" table:style-name="ce6">
            <text:p>45047,5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4:0140101:333</text:p>
          </table:table-cell>
          <table:table-cell office:value-type="float" office:value="208084.42" table:style-name="ce6">
            <text:p>208084,4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4:0140101:334</text:p>
          </table:table-cell>
          <table:table-cell office:value-type="float" office:value="40.42" table:style-name="ce6">
            <text:p>40,4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4:0140101:335</text:p>
          </table:table-cell>
          <table:table-cell office:value-type="float" office:value="40.42" table:style-name="ce6">
            <text:p>40,4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4:0590101:60</text:p>
          </table:table-cell>
          <table:table-cell office:value-type="float" office:value="304407.61" table:style-name="ce6">
            <text:p>304407,61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4:0590101:61</text:p>
          </table:table-cell>
          <table:table-cell office:value-type="float" office:value="144757.42000000001" table:style-name="ce6">
            <text:p>144757,4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5:0030101:964</text:p>
          </table:table-cell>
          <table:table-cell office:value-type="float" office:value="43687.5" table:style-name="ce6">
            <text:p>43687,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06:0000000:1343</text:p>
          </table:table-cell>
          <table:table-cell office:value-type="float" office:value="13015579.59" table:style-name="ce6">
            <text:p>13015579,5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06:0010201:158</text:p>
          </table:table-cell>
          <table:table-cell office:value-type="float" office:value="171568" table:style-name="ce6">
            <text:p>17156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06:0010701:634</text:p>
          </table:table-cell>
          <table:table-cell office:value-type="float" office:value="896001.75" table:style-name="ce6">
            <text:p>896001,7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07:0020201:397</text:p>
          </table:table-cell>
          <table:table-cell office:value-type="float" office:value="99499.35" table:style-name="ce6">
            <text:p>99499,3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07:0020201:398</text:p>
          </table:table-cell>
          <table:table-cell office:value-type="float" office:value="97295.52" table:style-name="ce6">
            <text:p>97295,5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07:0280101:116</text:p>
          </table:table-cell>
          <table:table-cell office:value-type="float" office:value="261750" table:style-name="ce6">
            <text:p>26175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08:1000101:44</text:p>
          </table:table-cell>
          <table:table-cell office:value-type="float" office:value="217552.5" table:style-name="ce6">
            <text:p>217552,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0:0040801:359</text:p>
          </table:table-cell>
          <table:table-cell office:value-type="float" office:value="84399.88" table:style-name="ce6">
            <text:p>84399,8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0:0470101:496</text:p>
          </table:table-cell>
          <table:table-cell office:value-type="float" office:value="667420.74" table:style-name="ce6">
            <text:p>667420,7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0:0940101:648</text:p>
          </table:table-cell>
          <table:table-cell office:value-type="float" office:value="1104215" table:style-name="ce6">
            <text:p>110421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0:1690101:2046</text:p>
          </table:table-cell>
          <table:table-cell office:value-type="float" office:value="574084.5" table:style-name="ce6">
            <text:p>574084,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0:2120101:67</text:p>
          </table:table-cell>
          <table:table-cell office:value-type="float" office:value="656265.24" table:style-name="ce6">
            <text:p>656265,2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0:2590101:286</text:p>
          </table:table-cell>
          <table:table-cell office:value-type="float" office:value="612260" table:style-name="ce6">
            <text:p>61226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1:0021601:230</text:p>
          </table:table-cell>
          <table:table-cell office:value-type="float" office:value="44777.74" table:style-name="ce6">
            <text:p>44777,7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1:1620102:626</text:p>
          </table:table-cell>
          <table:table-cell office:value-type="float" office:value="199197.94" table:style-name="ce6">
            <text:p>199197,9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1:1620102:627</text:p>
          </table:table-cell>
          <table:table-cell office:value-type="float" office:value="171258.89" table:style-name="ce6">
            <text:p>171258,8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2:0600101:482</text:p>
          </table:table-cell>
          <table:table-cell office:value-type="float" office:value="187008.01" table:style-name="ce6">
            <text:p>187008,01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3:0800101:70</text:p>
          </table:table-cell>
          <table:table-cell office:value-type="float" office:value="291976.32000000001" table:style-name="ce6">
            <text:p>291976,3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5:0620101:787</text:p>
          </table:table-cell>
          <table:table-cell office:value-type="float" office:value="1314.54" table:style-name="ce6">
            <text:p>1314,5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5:1030101:732</text:p>
          </table:table-cell>
          <table:table-cell office:value-type="float" office:value="77456.100000000006" table:style-name="ce6">
            <text:p>77456,1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7:0030101:258</text:p>
          </table:table-cell>
          <table:table-cell office:value-type="float" office:value="1565021.64" table:style-name="ce6">
            <text:p>1565021,6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8:0500101:138</text:p>
          </table:table-cell>
          <table:table-cell office:value-type="float" office:value="139285.06" table:style-name="ce6">
            <text:p>139285,0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9:0010308:658</text:p>
          </table:table-cell>
          <table:table-cell office:value-type="float" office:value="19023.48" table:style-name="ce6">
            <text:p>19023,4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20:0000000:204</text:p>
          </table:table-cell>
          <table:table-cell office:value-type="float" office:value="4167009.84" table:style-name="ce6">
            <text:p>4167009,8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0:0000000:4204</text:p>
          </table:table-cell>
          <table:table-cell office:value-type="float" office:value="2387840" table:style-name="ce6">
            <text:p>238784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0:0010202:128</text:p>
          </table:table-cell>
          <table:table-cell office:value-type="float" office:value="163673.51999999999" table:style-name="ce6">
            <text:p>163673,5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1:0000000:1197</text:p>
          </table:table-cell>
          <table:table-cell office:value-type="float" office:value="657800" table:style-name="ce6">
            <text:p>65780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21:0000000:521</text:p>
          </table:table-cell>
          <table:table-cell office:value-type="float" office:value="910800" table:style-name="ce6">
            <text:p>91080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2:0560101:445</text:p>
          </table:table-cell>
          <table:table-cell office:value-type="float" office:value="25974" table:style-name="ce6">
            <text:p>2597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3:0600101:185</text:p>
          </table:table-cell>
          <table:table-cell office:value-type="float" office:value="326937.59999999998" table:style-name="ce6">
            <text:p>326937,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5:0010138:719</text:p>
          </table:table-cell>
          <table:table-cell office:value-type="float" office:value="66132.039999999994" table:style-name="ce6">
            <text:p>66132,0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5:0010155:833</text:p>
          </table:table-cell>
          <table:table-cell office:value-type="float" office:value="44962.93" table:style-name="ce6">
            <text:p>44962,9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5:0010161:832</text:p>
          </table:table-cell>
          <table:table-cell office:value-type="float" office:value="18898186.449999999" table:style-name="ce6">
            <text:p>18898186,4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style-name="ce9">
            <text:p>57:25:0010161:833</text:p>
          </table:table-cell>
          <table:table-cell office:value-type="float" office:value="77259625.560000002" table:style-name="ce6">
            <text:p>77259625,5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style-name="ce9">
            <text:p>57:25:0010161:834</text:p>
          </table:table-cell>
          <table:table-cell office:value-type="float" office:value="53033.56" table:style-name="ce6">
            <text:p>53033,5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style-name="ce9">
            <text:p>57:25:0010161:835</text:p>
          </table:table-cell>
          <table:table-cell office:value-type="float" office:value="9380491.1999999993" table:style-name="ce6">
            <text:p>9380491,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style-name="ce9">
            <text:p>57:25:0010726:793</text:p>
          </table:table-cell>
          <table:table-cell office:value-type="float" office:value="61731.99" table:style-name="ce6">
            <text:p>61731,9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style-name="ce9">
            <text:p>57:25:0020603:464</text:p>
          </table:table-cell>
          <table:table-cell office:value-type="float" office:value="41136.33" table:style-name="ce6">
            <text:p>41136,3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style-name="ce9">
            <text:p>57:25:0020902:429</text:p>
          </table:table-cell>
          <table:table-cell office:value-type="float" office:value="293167.82" table:style-name="ce6">
            <text:p>293167,8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style-name="ce9">
            <text:p>57:25:0021534:147</text:p>
          </table:table-cell>
          <table:table-cell office:value-type="float" office:value="220215.45" table:style-name="ce6">
            <text:p>220215,4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style-name="ce9">
            <text:p>57:25:0040412:633</text:p>
          </table:table-cell>
          <table:table-cell office:value-type="float" office:value="191298.68" table:style-name="ce6">
            <text:p>191298,6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style-name="ce9">
            <text:p>57:26:0010407:176</text:p>
          </table:table-cell>
          <table:table-cell office:value-type="float" office:value="21644.880000000001" table:style-name="ce6">
            <text:p>21644,8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10">
            <text:p>60</text:p>
          </table:table-cell>
          <table:table-cell office:value-type="string" table:style-name="ce11">
            <text:p>57:27:0020505:171</text:p>
          </table:table-cell>
          <table:table-cell office:value-type="float" office:value="425805.12" table:style-name="ce7">
            <text:p>425805,12</text:p>
          </table:table-cell>
          <table:table-cell office:value-type="string" table:style-name="ce7">
            <text:p>20.07.2026</text:p>
          </table:table-cell>
          <table:table-cell office:value-type="string" table:style-name="ce7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1900101:11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2:0440101:11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4:0000000:1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4:0370101:18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5:0070101:229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5:0660101:1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6:0010208:5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7:0040301:15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7:0040301:3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09:0030412:4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09:0050201:641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09:0050201:65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09:0230101:6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0:0021501:14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0:0021501:37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4:0010203:21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4:0160102:16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5:0890101:1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6:0010201:12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7:0340101:19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7:0350101:9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7:0900101:9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18:0000000:16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18:1330201:19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18:1620101:17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20:0010301:1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21:0000000:6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21:0010105:2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21:0010214:4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21:0030601:6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21:0260101:56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21:0260101:77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21:0260101:77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21:0270101:6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22:1340102:3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8">
            <text:p>57:24:0010404:1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8">
            <text:p>57:24:0150101:23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8">
            <text:p>57:24:0150101:24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8">
            <text:p>57:25:0031203:191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8">
            <text:p>57:25:0040317:599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10">
            <text:p>41</text:p>
          </table:table-cell>
          <table:table-cell office:value-type="string" table:number-columns-spanned="2" table:number-rows-spanned="1" table:style-name="ce18">
            <text:p>57:26:0010110:7</text:p>
          </table:table-cell>
          <table:covered-table-cell/>
          <table:table-cell office:value-type="string" table:style-name="ce7">
            <text:p>20.07.2026</text:p>
          </table:table-cell>
          <table:table-cell office:value-type="string" table:style-name="ce7">
            <text:p>1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52BC1CE2FA07B9B553843335275907BD70DBAC2ED94C14A8656FE001DCB851E8FD161A31DA3A7D6FFA4E6C3309E3268842682CB4B84D9E515E38D26A1EA16533</text:p>
            <text:p/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20">
            <text:p>Директор</text:p>
          </table:table-cell>
          <table:covered-table-cell/>
          <table:table-cell table:number-columns-spanned="2" table:number-rows-spanned="1" table:style-name="ce21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30T11:54:26Z</dc:date>
    <meta:editing-cycles>7</meta:editing-cycles>
    <meta:editing-duration>PT1480S</meta:editing-duration>
  </office:meta>
</office:document-meta>
</file>