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48</text:p>
          </table:table-cell>
          <table:table-cell table:number-columns-repeated="2" table:style-name="ce2"/>
          <table:table-cell office:value-type="string" table:style-name="ce3">
            <text:p>30.07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6" table:style-name="ce5">
            <text:p>46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66" table:style-name="ce5">
            <text:p>66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7:0020132:819</text:p>
          </table:table-cell>
          <table:table-cell office:value-type="float" office:value="45551.8" table:style-name="ce5">
            <text:p>45551,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11:1640101:145</text:p>
          </table:table-cell>
          <table:table-cell office:value-type="float" office:value="2983518.51" table:style-name="ce5">
            <text:p>2983518,5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5:0010155:832</text:p>
          </table:table-cell>
          <table:table-cell office:value-type="float" office:value="174341.35" table:style-name="ce5">
            <text:p>174341,3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25:0040237:1636</text:p>
          </table:table-cell>
          <table:table-cell office:value-type="float" office:value="270288.93" table:style-name="ce5">
            <text:p>270288,9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5:0021212:910</text:p>
          </table:table-cell>
          <table:table-cell office:value-type="float" office:value="346316.91" table:style-name="ce5">
            <text:p>346316,9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5:0021205:1170</text:p>
          </table:table-cell>
          <table:table-cell office:value-type="float" office:value="83343.58" table:style-name="ce5">
            <text:p>83343,5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5:0040237:1637</text:p>
          </table:table-cell>
          <table:table-cell office:value-type="float" office:value="342650.62" table:style-name="ce5">
            <text:p>342650,6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25:0010709:1463</text:p>
          </table:table-cell>
          <table:table-cell office:value-type="float" office:value="115203.2" table:style-name="ce5">
            <text:p>115203,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5:0000000:7356</text:p>
          </table:table-cell>
          <table:table-cell office:value-type="float" office:value="119267.26" table:style-name="ce5">
            <text:p>119267,2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5:0040321:2804</text:p>
          </table:table-cell>
          <table:table-cell office:value-type="float" office:value="158404.64000000001" table:style-name="ce5">
            <text:p>158404,6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2:0480101:166</text:p>
          </table:table-cell>
          <table:table-cell office:value-type="float" office:value="1165766.49" table:style-name="ce5">
            <text:p>1165766,4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31019:1230</text:p>
          </table:table-cell>
          <table:table-cell office:value-type="float" office:value="2643608.7799999998" table:style-name="ce5">
            <text:p>2643608,7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7:0020520:141</text:p>
          </table:table-cell>
          <table:table-cell office:value-type="float" office:value="71530815.930000007" table:style-name="ce5">
            <text:p>71530815,9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25:0040301:617</text:p>
          </table:table-cell>
          <table:table-cell office:value-type="float" office:value="714170.95" table:style-name="ce5">
            <text:p>714170,9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15:0500101:815</text:p>
          </table:table-cell>
          <table:table-cell office:value-type="float" office:value="2618314" table:style-name="ce5">
            <text:p>261831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7:0020520:150</text:p>
          </table:table-cell>
          <table:table-cell office:value-type="float" office:value="2100805.8199999998" table:style-name="ce5">
            <text:p>2100805,8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7:0020520:157</text:p>
          </table:table-cell>
          <table:table-cell office:value-type="float" office:value="2696395.1" table:style-name="ce5">
            <text:p>2696395,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7:0020520:156</text:p>
          </table:table-cell>
          <table:table-cell office:value-type="float" office:value="1976273.52" table:style-name="ce5">
            <text:p>1976273,5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7:0020520:142</text:p>
          </table:table-cell>
          <table:table-cell office:value-type="float" office:value="2820927.41" table:style-name="ce5">
            <text:p>2820927,4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27:0020520:162</text:p>
          </table:table-cell>
          <table:table-cell office:value-type="float" office:value="2089976.93" table:style-name="ce5">
            <text:p>2089976,9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27:0020520:161</text:p>
          </table:table-cell>
          <table:table-cell office:value-type="float" office:value="3757626.91" table:style-name="ce5">
            <text:p>3757626,9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7:0020520:151</text:p>
          </table:table-cell>
          <table:table-cell office:value-type="float" office:value="3757626.91" table:style-name="ce5">
            <text:p>3757626,9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27:0020520:144</text:p>
          </table:table-cell>
          <table:table-cell office:value-type="float" office:value="1981687.97" table:style-name="ce5">
            <text:p>1981687,97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27:0020520:149</text:p>
          </table:table-cell>
          <table:table-cell office:value-type="float" office:value="2820927.41" table:style-name="ce5">
            <text:p>2820927,4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27:0020520:160</text:p>
          </table:table-cell>
          <table:table-cell office:value-type="float" office:value="2880486.34" table:style-name="ce5">
            <text:p>2880486,3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27:0020520:147</text:p>
          </table:table-cell>
          <table:table-cell office:value-type="float" office:value="2089976.93" table:style-name="ce5">
            <text:p>2089976,9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27:0020520:152</text:p>
          </table:table-cell>
          <table:table-cell office:value-type="float" office:value="3378615.55" table:style-name="ce5">
            <text:p>3378615,5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7:0020520:158</text:p>
          </table:table-cell>
          <table:table-cell office:value-type="float" office:value="3735969.12" table:style-name="ce5">
            <text:p>3735969,1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27:0020520:148</text:p>
          </table:table-cell>
          <table:table-cell office:value-type="float" office:value="3752212.46" table:style-name="ce5">
            <text:p>3752212,4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57:27:0020520:146</text:p>
          </table:table-cell>
          <table:table-cell office:value-type="float" office:value="2799269.62" table:style-name="ce5">
            <text:p>2799269,6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57:27:0020520:159</text:p>
          </table:table-cell>
          <table:table-cell office:value-type="float" office:value="2084562.48" table:style-name="ce5">
            <text:p>2084562,4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6">
            <text:p>57:27:0020520:143</text:p>
          </table:table-cell>
          <table:table-cell office:value-type="float" office:value="2636836.1800000002" table:style-name="ce5">
            <text:p>2636836,1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6">
            <text:p>57:27:0020520:145</text:p>
          </table:table-cell>
          <table:table-cell office:value-type="float" office:value="3356957.76" table:style-name="ce5">
            <text:p>3356957,7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6">
            <text:p>57:27:0020520:153</text:p>
          </table:table-cell>
          <table:table-cell office:value-type="float" office:value="12281808.74" table:style-name="ce5">
            <text:p>12281808,7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6">
            <text:p>57:27:0020520:155</text:p>
          </table:table-cell>
          <table:table-cell office:value-type="float" office:value="1701652.76" table:style-name="ce5">
            <text:p>1701652,7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style-name="ce6">
            <text:p>57:27:0020520:154</text:p>
          </table:table-cell>
          <table:table-cell office:value-type="float" office:value="1697267.06" table:style-name="ce5">
            <text:p>1697267,0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style-name="ce6">
            <text:p>57:25:0030521:68</text:p>
          </table:table-cell>
          <table:table-cell office:value-type="float" office:value="960727.61" table:style-name="ce5">
            <text:p>960727,6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style-name="ce6">
            <text:p>57:05:0510101:359</text:p>
          </table:table-cell>
          <table:table-cell office:value-type="float" office:value="691694.28" table:style-name="ce5">
            <text:p>691694,2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6">
            <text:p>57:10:0050801:632</text:p>
          </table:table-cell>
          <table:table-cell office:value-type="float" office:value="1274130.75" table:style-name="ce5">
            <text:p>1274130,7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style-name="ce6">
            <text:p>57:17:0220101:218</text:p>
          </table:table-cell>
          <table:table-cell office:value-type="float" office:value="449633.09" table:style-name="ce5">
            <text:p>449633,0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style-name="ce6">
            <text:p>57:04:0010417:226</text:p>
          </table:table-cell>
          <table:table-cell office:value-type="float" office:value="1187571.1399999999" table:style-name="ce5">
            <text:p>1187571,1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style-name="ce6">
            <text:p>57:25:0031018:60</text:p>
          </table:table-cell>
          <table:table-cell office:value-type="float" office:value="2180408.7599999998" table:style-name="ce5">
            <text:p>2180408,7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6">
            <text:p>57:18:0070208:205</text:p>
          </table:table-cell>
          <table:table-cell office:value-type="float" office:value="1407417.59" table:style-name="ce5">
            <text:p>1407417,5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style-name="ce6">
            <text:p>57:10:0060101:2190</text:p>
          </table:table-cell>
          <table:table-cell office:value-type="float" office:value="2342079.62" table:style-name="ce5">
            <text:p>2342079,6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style-name="ce6">
            <text:p>57:25:0030620:189</text:p>
          </table:table-cell>
          <table:table-cell office:value-type="float" office:value="2570200.83" table:style-name="ce5">
            <text:p>2570200,8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style-name="ce6">
            <text:p>57:10:2700101:502</text:p>
          </table:table-cell>
          <table:table-cell office:value-type="float" office:value="2071517.22" table:style-name="ce5">
            <text:p>2071517,2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27:0020516:30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0:0010201:963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10:1240101:105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15:0890101:23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6:0000000:47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9:0540101:13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01:0010116:5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5:0021518:6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13:0030301:55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13:0010503:20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01:0010232:8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01:0010410:23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06:0970101:106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10:1940101:49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07:1030101:74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40407:58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21518:7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2:0610104:21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03:0040211:29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11:1430101:2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26:0010116:110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07:0040301:46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5:0020701:83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0:1240101:71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06:0970101:37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5:0030402:27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04:0010517:3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0:0021602:16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10:1240201:13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07:0050212:8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8:0070405:14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25:0021422:46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10:1240201:49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25:0040407:59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0:1910202:50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25:0040407:60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0:0022701:112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27:0020403:249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0:1240201:70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03:0000000:18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07:0540101:15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10:2150101:27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3:0640101:14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25:0010824:52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5:0010725:62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25:0020725:8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01:0010103:8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10:1240101:105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10:1240101:104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7:0020518:123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21:0100101:43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27:0020210:1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10:1240101:104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10:1240201:12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01:0010422:17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1:0260101:77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25:0021201:230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03:0830101:67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10:1240201:12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07:0040401:26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5:0010603:164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10:1240101:104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01:0010123:8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10:0021501:75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5:0040408:344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07:0220101:2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6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C20AED4C057AFDE9F183C5B3831B237D0D18E99A8C3690B303EC7A05010CF98733B4FC191291D72F486EF9A5D8BD5ED62EBCCC32E3900C8E7F823565F5ACAE48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4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3T09:38:46Z</meta:creation-date>
    <dc:date>2026-07-30T11:34:21Z</dc:date>
    <meta:editing-cycles>1</meta:editing-cycles>
    <meta:editing-duration>PT80S</meta:editing-duration>
    <meta:user-defined meta:name="AppVersion">3.1</meta:user-defined>
  </office:meta>
</office:document-meta>
</file>