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A933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A933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A933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A933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4.7625cm"/>
    </style:style>
    <style:style style:name="co3" style:family="table-column">
      <style:table-column-properties fo:break-before="auto" style:column-width="3.83645833333333cm"/>
    </style:style>
    <style:style style:name="co4" style:family="table-column">
      <style:table-column-properties fo:break-before="auto" style:column-width="2.090208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46.5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39.75pt" style:use-optimal-row-height="false" fo:break-before="auto"/>
    </style:style>
    <style:style style:name="ro6" style:family="table-row">
      <style:table-row-properties style:row-height="63.75pt" style:use-optimal-row-height="true" fo:break-before="auto"/>
    </style:style>
    <style:style style:name="ro7" style:family="table-row">
      <style:table-row-properties style:row-height="51.75pt" style:use-optimal-row-height="false" fo:break-before="auto"/>
    </style:style>
    <style:style style:name="ro8" style:family="table-row">
      <style:table-row-properties style:row-height="51pt" style:use-optimal-row-height="true" fo:break-before="auto"/>
    </style:style>
    <style:style style:name="ro9" style:family="table-row">
      <style:table-row-properties style:row-height="40.5pt" style:use-optimal-row-height="false" fo:break-before="auto"/>
    </style:style>
    <style:style style:name="ro10" style:family="table-row">
      <style:table-row-properties style:row-height="63pt" style:use-optimal-row-height="false" fo:break-before="auto"/>
    </style:style>
    <style:style style:name="ro11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5" table:number-columns-repeated="16378" table:default-cell-style-name="ce1"/>
        <table:table-row table:style-name="ro1">
          <table:table-cell office:value-type="string" table:number-columns-spanned="5" table:number-rows-spanned="1" table:style-name="ce13">
            <text:p>Акт об определении кадастровой стоимости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4">
            <text:p>АОКС-57/2026/000347</text:p>
          </table:table-cell>
          <table:table-cell table:number-columns-repeated="2" table:style-name="ce2"/>
          <table:table-cell office:value-type="string" table:style-name="ce4">
            <text:p>30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2">
            <text:p>(дата составления акта)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4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(далее - бюджетное учреждение))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2">
          <table:table-cell office:value-type="string" table:number-columns-spanned="5" table:number-rows-spanned="1" table:style-name="ce16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3">
          <table:table-cell office:value-type="string" table:style-name="ce6">
            <text:p>1.1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38" table:style-name="ce6">
            <text:p>38</text:p>
          </table:table-cell>
          <table:table-cell table:style-name="Default_1"/>
          <table:table-cell table:number-columns-repeated="16378"/>
        </table:table-row>
        <table:table-row table:style-name="ro4">
          <table:table-cell office:value-type="string" table:style-name="ce7">
            <text:p>1.2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26" table:style-name="ce7">
            <text:p>2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5">
          <table:table-cell office:value-type="string" table:number-columns-spanned="5" table:number-rows-spanned="1" table:style-name="ce16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6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style-name="ce9">
            <text:p>57:03:0040304:229</text:p>
          </table:table-cell>
          <table:table-cell office:value-type="float" office:value="31549.1" table:style-name="ce6">
            <text:p>31549,1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style-name="ce9">
            <text:p>57:03:0830101:1120</text:p>
          </table:table-cell>
          <table:table-cell office:value-type="float" office:value="232168.44" table:style-name="ce6">
            <text:p>232168,44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style-name="ce9">
            <text:p>57:04:0000000:17</text:p>
          </table:table-cell>
          <table:table-cell office:value-type="float" office:value="38093.65" table:style-name="ce6">
            <text:p>38093,65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style-name="ce9">
            <text:p>57:04:0000000:73</text:p>
          </table:table-cell>
          <table:table-cell office:value-type="float" office:value="1199.8" table:style-name="ce6">
            <text:p>1199,8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style-name="ce9">
            <text:p>57:04:0010517:13</text:p>
          </table:table-cell>
          <table:table-cell office:value-type="float" office:value="314368" table:style-name="ce6">
            <text:p>314368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style-name="ce9">
            <text:p>57:04:0190101:122</text:p>
          </table:table-cell>
          <table:table-cell office:value-type="float" office:value="340605.27" table:style-name="ce6">
            <text:p>340605,27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style-name="ce9">
            <text:p>57:04:0190101:125</text:p>
          </table:table-cell>
          <table:table-cell office:value-type="float" office:value="297238.2" table:style-name="ce6">
            <text:p>297238,2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style-name="ce9">
            <text:p>57:04:0190101:126</text:p>
          </table:table-cell>
          <table:table-cell office:value-type="float" office:value="40.14" table:style-name="ce6">
            <text:p>40,14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style-name="ce9">
            <text:p>57:04:0190101:127</text:p>
          </table:table-cell>
          <table:table-cell office:value-type="float" office:value="160.56" table:style-name="ce6">
            <text:p>160,56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style-name="ce9">
            <text:p>57:06:0240101:131</text:p>
          </table:table-cell>
          <table:table-cell office:value-type="float" office:value="385864.83" table:style-name="ce6">
            <text:p>385864,83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style-name="ce9">
            <text:p>57:06:0970101:1074</text:p>
          </table:table-cell>
          <table:table-cell office:value-type="float" office:value="129818.7" table:style-name="ce6">
            <text:p>129818,7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style-name="ce9">
            <text:p>57:06:0970101:312</text:p>
          </table:table-cell>
          <table:table-cell office:value-type="float" office:value="6342266.7000000002" table:style-name="ce6">
            <text:p>6342266,7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style-name="ce9">
            <text:p>57:06:1500101:146</text:p>
          </table:table-cell>
          <table:table-cell office:value-type="float" office:value="249880" table:style-name="ce6">
            <text:p>249880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style-name="ce9">
            <text:p>57:07:0000000:42</text:p>
          </table:table-cell>
          <table:table-cell office:value-type="float" office:value="78339.14" table:style-name="ce6">
            <text:p>78339,14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style-name="ce9">
            <text:p>57:07:0540101:166</text:p>
          </table:table-cell>
          <table:table-cell office:value-type="float" office:value="71814.73" table:style-name="ce6">
            <text:p>71814,73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style-name="ce9">
            <text:p>57:07:0540101:167</text:p>
          </table:table-cell>
          <table:table-cell office:value-type="float" office:value="106129.32" table:style-name="ce6">
            <text:p>106129,32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style-name="ce9">
            <text:p>57:07:0870101:49</text:p>
          </table:table-cell>
          <table:table-cell office:value-type="float" office:value="109534.32" table:style-name="ce6">
            <text:p>109534,32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style-name="ce9">
            <text:p>57:07:1010101:323</text:p>
          </table:table-cell>
          <table:table-cell office:value-type="float" office:value="1808.24" table:style-name="ce6">
            <text:p>1808,24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style-name="ce9">
            <text:p>57:10:0020401:8</text:p>
          </table:table-cell>
          <table:table-cell office:value-type="float" office:value="222539.35" table:style-name="ce6">
            <text:p>222539,35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style-name="ce9">
            <text:p>57:10:0041601:296</text:p>
          </table:table-cell>
          <table:table-cell office:value-type="float" office:value="193908" table:style-name="ce6">
            <text:p>193908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style-name="ce9">
            <text:p>57:10:0045801:187</text:p>
          </table:table-cell>
          <table:table-cell office:value-type="float" office:value="74705.279999999999" table:style-name="ce6">
            <text:p>74705,28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style-name="ce9">
            <text:p>57:10:0610101:131</text:p>
          </table:table-cell>
          <table:table-cell office:value-type="float" office:value="283195" table:style-name="ce6">
            <text:p>283195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style-name="ce9">
            <text:p>57:10:2160101:2141</text:p>
          </table:table-cell>
          <table:table-cell office:value-type="float" office:value="515407" table:style-name="ce6">
            <text:p>515407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style-name="ce9">
            <text:p>57:11:0040901:38</text:p>
          </table:table-cell>
          <table:table-cell office:value-type="float" office:value="79398.720000000001" table:style-name="ce6">
            <text:p>79398,72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style-name="ce9">
            <text:p>57:11:1430101:2</text:p>
          </table:table-cell>
          <table:table-cell office:value-type="float" office:value="244188" table:style-name="ce6">
            <text:p>244188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style-name="ce9">
            <text:p>57:13:0640101:1</text:p>
          </table:table-cell>
          <table:table-cell office:value-type="float" office:value="179290.8" table:style-name="ce6">
            <text:p>179290,8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style-name="ce9">
            <text:p>57:15:0890101:18</text:p>
          </table:table-cell>
          <table:table-cell office:value-type="float" office:value="272760.3" table:style-name="ce6">
            <text:p>272760,3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style-name="ce9">
            <text:p>57:19:0010104:11</text:p>
          </table:table-cell>
          <table:table-cell office:value-type="float" office:value="410825.52" table:style-name="ce6">
            <text:p>410825,52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style-name="ce9">
            <text:p>57:21:0320101:578</text:p>
          </table:table-cell>
          <table:table-cell office:value-type="float" office:value="79152.990000000005" table:style-name="ce6">
            <text:p>79152,99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style-name="ce9">
            <text:p>57:22:0120101:303</text:p>
          </table:table-cell>
          <table:table-cell office:value-type="float" office:value="302894.13" table:style-name="ce6">
            <text:p>302894,13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style-name="ce9">
            <text:p>57:22:0790101:1113</text:p>
          </table:table-cell>
          <table:table-cell office:value-type="float" office:value="6432.2" table:style-name="ce6">
            <text:p>6432,2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style-name="ce9">
            <text:p>57:23:0010401:168</text:p>
          </table:table-cell>
          <table:table-cell office:value-type="float" office:value="182424.84" table:style-name="ce6">
            <text:p>182424,84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style-name="ce9">
            <text:p>57:24:0740101:179</text:p>
          </table:table-cell>
          <table:table-cell office:value-type="float" office:value="316160.40000000002" table:style-name="ce6">
            <text:p>316160,4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style-name="ce9">
            <text:p>57:25:0020725:267</text:p>
          </table:table-cell>
          <table:table-cell office:value-type="float" office:value="62462.7" table:style-name="ce6">
            <text:p>62462,7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string" table:style-name="ce9">
            <text:p>57:25:0031443:4</text:p>
          </table:table-cell>
          <table:table-cell office:value-type="float" office:value="534276" table:style-name="ce6">
            <text:p>534276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string" table:style-name="ce9">
            <text:p>57:26:0010407:1988</text:p>
          </table:table-cell>
          <table:table-cell office:value-type="float" office:value="40526.46" table:style-name="ce6">
            <text:p>40526,46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string" table:style-name="ce9">
            <text:p>57:26:0010431:900</text:p>
          </table:table-cell>
          <table:table-cell office:value-type="float" office:value="81884" table:style-name="ce6">
            <text:p>81884</text:p>
          </table:table-cell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8" table:style-name="ce10">
            <text:p>38</text:p>
          </table:table-cell>
          <table:table-cell office:value-type="string" table:style-name="ce11">
            <text:p>57:27:0020605:15</text:p>
          </table:table-cell>
          <table:table-cell office:value-type="float" office:value="361455.6" table:style-name="ce7">
            <text:p>361455,6</text:p>
          </table:table-cell>
          <table:table-cell office:value-type="string" table:style-name="ce7">
            <text:p>20.07.2026</text:p>
          </table:table-cell>
          <table:table-cell office:value-type="string" table:style-name="ce7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7">
          <table:table-cell office:value-type="string" table:number-columns-spanned="5" table:number-rows-spanned="1" table:style-name="ce16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8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6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number-columns-spanned="2" table:number-rows-spanned="1" table:style-name="ce18">
            <text:p>57:03:0330101:53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number-columns-spanned="2" table:number-rows-spanned="1" table:style-name="ce18">
            <text:p>57:04:0010439:264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number-columns-spanned="2" table:number-rows-spanned="1" table:style-name="ce18">
            <text:p>57:06:0020501:185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number-columns-spanned="2" table:number-rows-spanned="1" table:style-name="ce18">
            <text:p>57:07:0000000:1073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number-columns-spanned="2" table:number-rows-spanned="1" table:style-name="ce18">
            <text:p>57:07:0040401:63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number-columns-spanned="2" table:number-rows-spanned="1" table:style-name="ce18">
            <text:p>57:10:0021201:672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number-columns-spanned="2" table:number-rows-spanned="1" table:style-name="ce18">
            <text:p>57:10:0021501:332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number-columns-spanned="2" table:number-rows-spanned="1" table:style-name="ce18">
            <text:p>57:10:0021601:326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number-columns-spanned="2" table:number-rows-spanned="1" table:style-name="ce18">
            <text:p>57:10:0022701:639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number-columns-spanned="2" table:number-rows-spanned="1" table:style-name="ce18">
            <text:p>57:10:0040801:359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number-columns-spanned="2" table:number-rows-spanned="1" table:style-name="ce18">
            <text:p>57:10:0052501:336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number-columns-spanned="2" table:number-rows-spanned="1" table:style-name="ce18">
            <text:p>57:11:0030201:1383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number-columns-spanned="2" table:number-rows-spanned="1" table:style-name="ce18">
            <text:p>57:13:0800101:70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number-columns-spanned="2" table:number-rows-spanned="1" table:style-name="ce18">
            <text:p>57:14:0000000:654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number-columns-spanned="2" table:number-rows-spanned="1" table:style-name="ce18">
            <text:p>57:14:1130101:14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number-columns-spanned="2" table:number-rows-spanned="1" table:style-name="ce18">
            <text:p>57:14:1130101:22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number-columns-spanned="2" table:number-rows-spanned="1" table:style-name="ce18">
            <text:p>57:14:1130102:235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number-columns-spanned="2" table:number-rows-spanned="1" table:style-name="ce18">
            <text:p>57:14:1130102:237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number-columns-spanned="2" table:number-rows-spanned="1" table:style-name="ce18">
            <text:p>57:14:1130102:239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number-columns-spanned="2" table:number-rows-spanned="1" table:style-name="ce18">
            <text:p>57:14:1130102:240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number-columns-spanned="2" table:number-rows-spanned="1" table:style-name="ce18">
            <text:p>57:16:0540201:77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number-columns-spanned="2" table:number-rows-spanned="1" table:style-name="ce18">
            <text:p>57:19:0010207:88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number-columns-spanned="2" table:number-rows-spanned="1" table:style-name="ce18">
            <text:p>57:22:1340102:150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number-columns-spanned="2" table:number-rows-spanned="1" table:style-name="ce18">
            <text:p>57:25:0010603:51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number-columns-spanned="2" table:number-rows-spanned="1" table:style-name="ce18">
            <text:p>57:26:0010226:5</text:p>
          </table:table-cell>
          <table:covered-table-cell/>
          <table:table-cell office:value-type="string" table:style-name="ce6">
            <text:p>20.07.2026</text:p>
          </table:table-cell>
          <table:table-cell office:value-type="string" table:style-name="ce6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" table:style-name="ce10">
            <text:p>26</text:p>
          </table:table-cell>
          <table:table-cell office:value-type="string" table:number-columns-spanned="2" table:number-rows-spanned="1" table:style-name="ce18">
            <text:p>57:26:0010404:268</text:p>
          </table:table-cell>
          <table:covered-table-cell/>
          <table:table-cell office:value-type="string" table:style-name="ce7">
            <text:p>20.07.2026</text:p>
          </table:table-cell>
          <table:table-cell office:value-type="string" table:style-name="ce7">
            <text:p>16.07.202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9">
          <table:table-cell office:value-type="string" table:number-columns-spanned="5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0">
          <table:table-cell office:value-type="string" table:number-columns-spanned="3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23">
            <text:p>C20AED4C057AFDE9F183C5B3831B237D0D18E99A8C3690B303EC7A05010CF98733B4FC191291D72F486EF9A5D8BD5ED62EBCCC32E3900C8E7F823565F5ACAE48</text:p>
          </table:table-cell>
          <table:covered-table-cell/>
          <table:table-cell table:style-name="Default_1"/>
          <table:table-cell table:number-columns-repeated="16378"/>
        </table:table-row>
        <table:table-row table:number-rows-repeated="3" table:style-name="ro1">
          <table:table-cell table:number-columns-repeated="6" table:style-name="Default_1"/>
          <table:table-cell table:number-columns-repeated="16378"/>
        </table:table-row>
        <table:table-row table:style-name="ro11">
          <table:table-cell office:value-type="string" table:number-columns-spanned="2" table:number-rows-spanned="1" table:style-name="ce19">
            <text:p>Директор</text:p>
          </table:table-cell>
          <table:covered-table-cell/>
          <table:table-cell table:number-columns-spanned="2" table:number-rows-spanned="1" table:style-name="ce20"/>
          <table:covered-table-cell/>
          <table:table-cell office:value-type="string" table:style-name="ce12">
            <text:p>Подрезов Сергей Николаевич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3">
            <text:p>(подпись)</text:p>
          </table:table-cell>
          <table:covered-table-cell/>
          <table:table-cell office:value-type="string" table:style-name="ce2">
            <text:p>(фамилия, имя, отчество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2">
            <text:p>(последнее при наличии)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акт)</text:p>
          </table:table-cell>
          <table:covered-table-cell/>
          <table:table-cell table:number-columns-repeated="2" table:style-name="ce2"/>
          <table:table-cell office:value-type="string" table:style-name="ce2">
            <text:p>лица, подписавшего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4" table:style-name="ce2"/>
          <table:table-cell office:value-type="string" table:style-name="ce2">
            <text:p>настоящий акт)</text:p>
          </table:table-cell>
          <table:table-cell table:style-name="Default_1"/>
          <table:table-cell table:number-columns-repeated="16378"/>
        </table:table-row>
        <table:table-row table:number-rows-repeated="104848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/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Страница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administrator</meta:initial-creator>
    <dc:creator>3loqic</dc:creator>
    <meta:creation-date>2012-08-24T10:17:53Z</meta:creation-date>
    <dc:date>2026-07-30T11:33:53Z</dc:date>
    <meta:editing-cycles>7</meta:editing-cycles>
    <meta:editing-duration>PT1482S</meta:editing-duration>
  </office:meta>
</office:document-meta>
</file>