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Акт_(страница_1)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number-columns-repeated="16377" table:default-cell-style-name="ce2"/>
        <table:table-column table:style-name="co3" table:number-columns-repeated="2" table:default-cell-style-name="ce1"/>
        <table:table-row table:style-name="ro1">
          <table:table-cell office:value-type="string" table:number-columns-spanned="5" table:number-rows-spanned="1" table:style-name="ce7">
            <text:p>Акт об определении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3">
            <text:p>АОКС-57/2026/000346</text:p>
          </table:table-cell>
          <table:table-cell table:number-columns-repeated="2" table:style-name="ce2"/>
          <table:table-cell office:value-type="string" table:style-name="ce3">
            <text:p>29.07.2026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8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4">
            <text:p>(дата составления акта)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9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8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9">
            <text:p>(далее - бюджетное учреждение))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style-name="ce5">
            <text:p>1.1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27" table:style-name="ce5">
            <text:p>27</text:p>
          </table:table-cell>
          <table:table-cell table:number-columns-repeated="16379"/>
        </table:table-row>
        <table:table-row table:style-name="ro4">
          <table:table-cell office:value-type="string" table:style-name="ce5">
            <text:p>1.2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73" table:style-name="ce5">
            <text:p>73</text:p>
          </table:table-cell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style-name="ce6">
            <text:p>57:25:0000000:4126</text:p>
          </table:table-cell>
          <table:table-cell office:value-type="float" office:value="984585.45" table:style-name="ce5">
            <text:p>984585,45</text:p>
          </table:table-cell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style-name="ce6">
            <text:p>57:15:0930101:446</text:p>
          </table:table-cell>
          <table:table-cell office:value-type="float" office:value="169890.29" table:style-name="ce5">
            <text:p>169890,29</text:p>
          </table:table-cell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style-name="ce6">
            <text:p>57:04:0290101:1100</text:p>
          </table:table-cell>
          <table:table-cell office:value-type="float" office:value="272203.44" table:style-name="ce5">
            <text:p>272203,44</text:p>
          </table:table-cell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style-name="ce6">
            <text:p>57:04:0290101:1110</text:p>
          </table:table-cell>
          <table:table-cell office:value-type="float" office:value="272203.44" table:style-name="ce5">
            <text:p>272203,44</text:p>
          </table:table-cell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style-name="ce6">
            <text:p>57:01:1790101:547</text:p>
          </table:table-cell>
          <table:table-cell office:value-type="float" office:value="371842.24" table:style-name="ce5">
            <text:p>371842,24</text:p>
          </table:table-cell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style-name="ce6">
            <text:p>57:25:0020413:346</text:p>
          </table:table-cell>
          <table:table-cell office:value-type="float" office:value="519284.55" table:style-name="ce5">
            <text:p>519284,55</text:p>
          </table:table-cell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style-name="ce6">
            <text:p>57:22:0020104:452</text:p>
          </table:table-cell>
          <table:table-cell office:value-type="float" office:value="24710053.850000001" table:style-name="ce5">
            <text:p>24710053,85</text:p>
          </table:table-cell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style-name="ce6">
            <text:p>57:25:0030618:732</text:p>
          </table:table-cell>
          <table:table-cell office:value-type="float" office:value="39280.21" table:style-name="ce5">
            <text:p>39280,21</text:p>
          </table:table-cell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style-name="ce6">
            <text:p>57:03:0320101:87</text:p>
          </table:table-cell>
          <table:table-cell office:value-type="float" office:value="330130.40000000002" table:style-name="ce5">
            <text:p>330130,4</text:p>
          </table:table-cell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style-name="ce6">
            <text:p>57:26:0010701:596</text:p>
          </table:table-cell>
          <table:table-cell office:value-type="float" office:value="2304019.54" table:style-name="ce5">
            <text:p>2304019,54</text:p>
          </table:table-cell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style-name="ce6">
            <text:p>57:26:0010224:360</text:p>
          </table:table-cell>
          <table:table-cell office:value-type="float" office:value="591826.52" table:style-name="ce5">
            <text:p>591826,52</text:p>
          </table:table-cell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style-name="ce6">
            <text:p>57:04:0290101:1109</text:p>
          </table:table-cell>
          <table:table-cell office:value-type="float" office:value="544406.88" table:style-name="ce5">
            <text:p>544406,88</text:p>
          </table:table-cell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style-name="ce6">
            <text:p>57:11:2630103:204</text:p>
          </table:table-cell>
          <table:table-cell office:value-type="float" office:value="922878.6" table:style-name="ce5">
            <text:p>922878,6</text:p>
          </table:table-cell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style-name="ce6">
            <text:p>57:06:1080101:350</text:p>
          </table:table-cell>
          <table:table-cell office:value-type="float" office:value="1336084.8500000001" table:style-name="ce5">
            <text:p>1336084,85</text:p>
          </table:table-cell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style-name="ce6">
            <text:p>57:27:0010102:53</text:p>
          </table:table-cell>
          <table:table-cell office:value-type="float" office:value="699143.71" table:style-name="ce5">
            <text:p>699143,71</text:p>
          </table:table-cell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style-name="ce6">
            <text:p>57:25:0010824:580</text:p>
          </table:table-cell>
          <table:table-cell office:value-type="float" office:value="2172864" table:style-name="ce5">
            <text:p>2172864</text:p>
          </table:table-cell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style-name="ce6">
            <text:p>57:25:0021315:618</text:p>
          </table:table-cell>
          <table:table-cell office:value-type="float" office:value="189467.78" table:style-name="ce5">
            <text:p>189467,78</text:p>
          </table:table-cell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style-name="ce6">
            <text:p>57:09:1020101:256</text:p>
          </table:table-cell>
          <table:table-cell office:value-type="float" office:value="888258.27" table:style-name="ce5">
            <text:p>888258,27</text:p>
          </table:table-cell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style-name="ce6">
            <text:p>57:11:1400203:1410</text:p>
          </table:table-cell>
          <table:table-cell office:value-type="float" office:value="410444.55" table:style-name="ce5">
            <text:p>410444,55</text:p>
          </table:table-cell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style-name="ce6">
            <text:p>57:10:2750101:3332</text:p>
          </table:table-cell>
          <table:table-cell office:value-type="float" office:value="10555895.68" table:style-name="ce5">
            <text:p>10555895,68</text:p>
          </table:table-cell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style-name="ce6">
            <text:p>57:10:2750101:3331</text:p>
          </table:table-cell>
          <table:table-cell office:value-type="float" office:value="292902.61" table:style-name="ce5">
            <text:p>292902,61</text:p>
          </table:table-cell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style-name="ce6">
            <text:p>57:10:0040101:11984</text:p>
          </table:table-cell>
          <table:table-cell office:value-type="float" office:value="113547.63" table:style-name="ce5">
            <text:p>113547,63</text:p>
          </table:table-cell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style-name="ce6">
            <text:p>57:26:0010109:476</text:p>
          </table:table-cell>
          <table:table-cell office:value-type="float" office:value="418203.08" table:style-name="ce5">
            <text:p>418203,08</text:p>
          </table:table-cell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style-name="ce6">
            <text:p>57:25:0010229:213</text:p>
          </table:table-cell>
          <table:table-cell office:value-type="float" office:value="111290.05" table:style-name="ce5">
            <text:p>111290,05</text:p>
          </table:table-cell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style-name="ce6">
            <text:p>57:17:0380101:355</text:p>
          </table:table-cell>
          <table:table-cell office:value-type="float" office:value="81705.36" table:style-name="ce5">
            <text:p>81705,36</text:p>
          </table:table-cell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style-name="ce6">
            <text:p>57:25:0020222:27</text:p>
          </table:table-cell>
          <table:table-cell office:value-type="float" office:value="15202909.34" table:style-name="ce5">
            <text:p>15202909,34</text:p>
          </table:table-cell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style-name="ce6">
            <text:p>57:25:0030618:731</text:p>
          </table:table-cell>
          <table:table-cell office:value-type="float" office:value="117871.05" table:style-name="ce5">
            <text:p>117871,05</text:p>
          </table:table-cell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10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0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number-columns-spanned="2" table:number-rows-spanned="1" table:style-name="ce11">
            <text:p>57:17:0710101:345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number-columns-spanned="2" table:number-rows-spanned="1" table:style-name="ce11">
            <text:p>57:25:0040322:1636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number-columns-spanned="2" table:number-rows-spanned="1" table:style-name="ce11">
            <text:p>57:25:0021101:369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number-columns-spanned="2" table:number-rows-spanned="1" table:style-name="ce11">
            <text:p>57:01:0010214:72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number-columns-spanned="2" table:number-rows-spanned="1" table:style-name="ce11">
            <text:p>57:25:0040407:585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number-columns-spanned="2" table:number-rows-spanned="1" table:style-name="ce11">
            <text:p>57:05:0250101:417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number-columns-spanned="2" table:number-rows-spanned="1" table:style-name="ce11">
            <text:p>57:25:0020707:484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number-columns-spanned="2" table:number-rows-spanned="1" table:style-name="ce11">
            <text:p>57:10:1240101:1047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number-columns-spanned="2" table:number-rows-spanned="1" table:style-name="ce11">
            <text:p>57:09:0410101:710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number-columns-spanned="2" table:number-rows-spanned="1" table:style-name="ce11">
            <text:p>57:25:0000000:5575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number-columns-spanned="2" table:number-rows-spanned="1" table:style-name="ce11">
            <text:p>57:25:0010405:323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number-columns-spanned="2" table:number-rows-spanned="1" table:style-name="ce11">
            <text:p>57:25:0040407:599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number-columns-spanned="2" table:number-rows-spanned="1" table:style-name="ce11">
            <text:p>57:25:0021315:402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number-columns-spanned="2" table:number-rows-spanned="1" table:style-name="ce11">
            <text:p>57:07:0050149:35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number-columns-spanned="2" table:number-rows-spanned="1" table:style-name="ce11">
            <text:p>57:10:1240101:1058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number-columns-spanned="2" table:number-rows-spanned="1" table:style-name="ce11">
            <text:p>57:10:1240101:1024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number-columns-spanned="2" table:number-rows-spanned="1" table:style-name="ce11">
            <text:p>57:25:0040407:600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number-columns-spanned="2" table:number-rows-spanned="1" table:style-name="ce11">
            <text:p>57:26:0010203:142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number-columns-spanned="2" table:number-rows-spanned="1" table:style-name="ce11">
            <text:p>57:25:0040214:134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number-columns-spanned="2" table:number-rows-spanned="1" table:style-name="ce11">
            <text:p>57:27:0020132:365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number-columns-spanned="2" table:number-rows-spanned="1" table:style-name="ce11">
            <text:p>57:14:0460101:110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number-columns-spanned="2" table:number-rows-spanned="1" table:style-name="ce11">
            <text:p>57:11:1400201:351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number-columns-spanned="2" table:number-rows-spanned="1" table:style-name="ce11">
            <text:p>57:27:0020402:811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number-columns-spanned="2" table:number-rows-spanned="1" table:style-name="ce11">
            <text:p>57:16:0630101:208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number-columns-spanned="2" table:number-rows-spanned="1" table:style-name="ce11">
            <text:p>57:03:0320101:96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number-columns-spanned="2" table:number-rows-spanned="1" table:style-name="ce11">
            <text:p>57:10:0021501:459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number-columns-spanned="2" table:number-rows-spanned="1" table:style-name="ce11">
            <text:p>57:25:0040407:586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number-columns-spanned="2" table:number-rows-spanned="1" table:style-name="ce11">
            <text:p>57:11:1700101:138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29" table:style-name="ce5">
            <text:p>29</text:p>
          </table:table-cell>
          <table:table-cell office:value-type="string" table:number-columns-spanned="2" table:number-rows-spanned="1" table:style-name="ce11">
            <text:p>57:01:1380101:458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30" table:style-name="ce5">
            <text:p>30</text:p>
          </table:table-cell>
          <table:table-cell office:value-type="string" table:number-columns-spanned="2" table:number-rows-spanned="1" table:style-name="ce11">
            <text:p>57:24:0010201:206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31" table:style-name="ce5">
            <text:p>31</text:p>
          </table:table-cell>
          <table:table-cell office:value-type="string" table:number-columns-spanned="2" table:number-rows-spanned="1" table:style-name="ce11">
            <text:p>57:10:1240101:1028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32" table:style-name="ce5">
            <text:p>32</text:p>
          </table:table-cell>
          <table:table-cell office:value-type="string" table:number-columns-spanned="2" table:number-rows-spanned="1" table:style-name="ce11">
            <text:p>57:10:1240201:134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33" table:style-name="ce5">
            <text:p>33</text:p>
          </table:table-cell>
          <table:table-cell office:value-type="string" table:number-columns-spanned="2" table:number-rows-spanned="1" table:style-name="ce11">
            <text:p>57:10:0021501:663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34" table:style-name="ce5">
            <text:p>34</text:p>
          </table:table-cell>
          <table:table-cell office:value-type="string" table:number-columns-spanned="2" table:number-rows-spanned="1" table:style-name="ce11">
            <text:p>57:12:0600101:263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35" table:style-name="ce5">
            <text:p>35</text:p>
          </table:table-cell>
          <table:table-cell office:value-type="string" table:number-columns-spanned="2" table:number-rows-spanned="1" table:style-name="ce11">
            <text:p>57:10:1240101:1027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36" table:style-name="ce5">
            <text:p>36</text:p>
          </table:table-cell>
          <table:table-cell office:value-type="string" table:number-columns-spanned="2" table:number-rows-spanned="1" table:style-name="ce11">
            <text:p>57:25:0021313:636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37" table:style-name="ce5">
            <text:p>37</text:p>
          </table:table-cell>
          <table:table-cell office:value-type="string" table:number-columns-spanned="2" table:number-rows-spanned="1" table:style-name="ce11">
            <text:p>57:10:1240101:1025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38" table:style-name="ce5">
            <text:p>38</text:p>
          </table:table-cell>
          <table:table-cell office:value-type="string" table:number-columns-spanned="2" table:number-rows-spanned="1" table:style-name="ce11">
            <text:p>57:09:0150101:405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39" table:style-name="ce5">
            <text:p>39</text:p>
          </table:table-cell>
          <table:table-cell office:value-type="string" table:number-columns-spanned="2" table:number-rows-spanned="1" table:style-name="ce11">
            <text:p>57:10:1240101:1044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40" table:style-name="ce5">
            <text:p>40</text:p>
          </table:table-cell>
          <table:table-cell office:value-type="string" table:number-columns-spanned="2" table:number-rows-spanned="1" table:style-name="ce11">
            <text:p>57:25:0020529:50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41" table:style-name="ce5">
            <text:p>41</text:p>
          </table:table-cell>
          <table:table-cell office:value-type="string" table:number-columns-spanned="2" table:number-rows-spanned="1" table:style-name="ce11">
            <text:p>57:01:0010206:65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42" table:style-name="ce5">
            <text:p>42</text:p>
          </table:table-cell>
          <table:table-cell office:value-type="string" table:number-columns-spanned="2" table:number-rows-spanned="1" table:style-name="ce11">
            <text:p>57:10:1240101:1045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43" table:style-name="ce5">
            <text:p>43</text:p>
          </table:table-cell>
          <table:table-cell office:value-type="string" table:number-columns-spanned="2" table:number-rows-spanned="1" table:style-name="ce11">
            <text:p>57:10:1910101:1081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44" table:style-name="ce5">
            <text:p>44</text:p>
          </table:table-cell>
          <table:table-cell office:value-type="string" table:number-columns-spanned="2" table:number-rows-spanned="1" table:style-name="ce11">
            <text:p>57:10:1240101:1038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45" table:style-name="ce5">
            <text:p>45</text:p>
          </table:table-cell>
          <table:table-cell office:value-type="string" table:number-columns-spanned="2" table:number-rows-spanned="1" table:style-name="ce11">
            <text:p>57:20:0010206:229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46" table:style-name="ce5">
            <text:p>46</text:p>
          </table:table-cell>
          <table:table-cell office:value-type="string" table:number-columns-spanned="2" table:number-rows-spanned="1" table:style-name="ce11">
            <text:p>57:19:1170101:1400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47" table:style-name="ce5">
            <text:p>47</text:p>
          </table:table-cell>
          <table:table-cell office:value-type="string" table:number-columns-spanned="2" table:number-rows-spanned="1" table:style-name="ce11">
            <text:p>57:10:1240101:1039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48" table:style-name="ce5">
            <text:p>48</text:p>
          </table:table-cell>
          <table:table-cell office:value-type="string" table:number-columns-spanned="2" table:number-rows-spanned="1" table:style-name="ce11">
            <text:p>57:26:0010315:658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49" table:style-name="ce5">
            <text:p>49</text:p>
          </table:table-cell>
          <table:table-cell office:value-type="string" table:number-columns-spanned="2" table:number-rows-spanned="1" table:style-name="ce11">
            <text:p>57:10:1680101:567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50" table:style-name="ce5">
            <text:p>50</text:p>
          </table:table-cell>
          <table:table-cell office:value-type="string" table:number-columns-spanned="2" table:number-rows-spanned="1" table:style-name="ce11">
            <text:p>57:10:1240101:1026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51" table:style-name="ce5">
            <text:p>51</text:p>
          </table:table-cell>
          <table:table-cell office:value-type="string" table:number-columns-spanned="2" table:number-rows-spanned="1" table:style-name="ce11">
            <text:p>57:03:0040203:228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52" table:style-name="ce5">
            <text:p>52</text:p>
          </table:table-cell>
          <table:table-cell office:value-type="string" table:number-columns-spanned="2" table:number-rows-spanned="1" table:style-name="ce11">
            <text:p>57:13:0680101:234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53" table:style-name="ce5">
            <text:p>53</text:p>
          </table:table-cell>
          <table:table-cell office:value-type="string" table:number-columns-spanned="2" table:number-rows-spanned="1" table:style-name="ce11">
            <text:p>57:17:0010101:475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54" table:style-name="ce5">
            <text:p>54</text:p>
          </table:table-cell>
          <table:table-cell office:value-type="string" table:number-columns-spanned="2" table:number-rows-spanned="1" table:style-name="ce11">
            <text:p>57:25:0040407:566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55" table:style-name="ce5">
            <text:p>55</text:p>
          </table:table-cell>
          <table:table-cell office:value-type="string" table:number-columns-spanned="2" table:number-rows-spanned="1" table:style-name="ce11">
            <text:p>57:10:1240101:1046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56" table:style-name="ce5">
            <text:p>56</text:p>
          </table:table-cell>
          <table:table-cell office:value-type="string" table:number-columns-spanned="2" table:number-rows-spanned="1" table:style-name="ce11">
            <text:p>57:10:1240201:703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57" table:style-name="ce5">
            <text:p>57</text:p>
          </table:table-cell>
          <table:table-cell office:value-type="string" table:number-columns-spanned="2" table:number-rows-spanned="1" table:style-name="ce11">
            <text:p>57:10:1240101:1029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58" table:style-name="ce5">
            <text:p>58</text:p>
          </table:table-cell>
          <table:table-cell office:value-type="string" table:number-columns-spanned="2" table:number-rows-spanned="1" table:style-name="ce11">
            <text:p>57:10:1240101:1037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59" table:style-name="ce5">
            <text:p>59</text:p>
          </table:table-cell>
          <table:table-cell office:value-type="string" table:number-columns-spanned="2" table:number-rows-spanned="1" table:style-name="ce11">
            <text:p>57:10:1240101:1049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60" table:style-name="ce5">
            <text:p>60</text:p>
          </table:table-cell>
          <table:table-cell office:value-type="string" table:number-columns-spanned="2" table:number-rows-spanned="1" table:style-name="ce11">
            <text:p>57:07:0040301:445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61" table:style-name="ce5">
            <text:p>61</text:p>
          </table:table-cell>
          <table:table-cell office:value-type="string" table:number-columns-spanned="2" table:number-rows-spanned="1" table:style-name="ce11">
            <text:p>57:10:1240101:1036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62" table:style-name="ce5">
            <text:p>62</text:p>
          </table:table-cell>
          <table:table-cell office:value-type="string" table:number-columns-spanned="2" table:number-rows-spanned="1" table:style-name="ce11">
            <text:p>57:10:1240101:1020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63" table:style-name="ce5">
            <text:p>63</text:p>
          </table:table-cell>
          <table:table-cell office:value-type="string" table:number-columns-spanned="2" table:number-rows-spanned="1" table:style-name="ce11">
            <text:p>57:25:0020529:106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64" table:style-name="ce5">
            <text:p>64</text:p>
          </table:table-cell>
          <table:table-cell office:value-type="string" table:number-columns-spanned="2" table:number-rows-spanned="1" table:style-name="ce11">
            <text:p>57:25:0040214:225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65" table:style-name="ce5">
            <text:p>65</text:p>
          </table:table-cell>
          <table:table-cell office:value-type="string" table:number-columns-spanned="2" table:number-rows-spanned="1" table:style-name="ce11">
            <text:p>57:25:0040407:588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66" table:style-name="ce5">
            <text:p>66</text:p>
          </table:table-cell>
          <table:table-cell office:value-type="string" table:number-columns-spanned="2" table:number-rows-spanned="1" table:style-name="ce11">
            <text:p>57:25:0040214:420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67" table:style-name="ce5">
            <text:p>67</text:p>
          </table:table-cell>
          <table:table-cell office:value-type="string" table:number-columns-spanned="2" table:number-rows-spanned="1" table:style-name="ce11">
            <text:p>57:25:0020529:107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68" table:style-name="ce5">
            <text:p>68</text:p>
          </table:table-cell>
          <table:table-cell office:value-type="string" table:number-columns-spanned="2" table:number-rows-spanned="1" table:style-name="ce11">
            <text:p>57:25:0040407:598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69" table:style-name="ce5">
            <text:p>69</text:p>
          </table:table-cell>
          <table:table-cell office:value-type="string" table:number-columns-spanned="2" table:number-rows-spanned="1" table:style-name="ce11">
            <text:p>57:25:0040214:437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70" table:style-name="ce5">
            <text:p>70</text:p>
          </table:table-cell>
          <table:table-cell office:value-type="string" table:number-columns-spanned="2" table:number-rows-spanned="1" table:style-name="ce11">
            <text:p>57:25:0040407:601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71" table:style-name="ce5">
            <text:p>71</text:p>
          </table:table-cell>
          <table:table-cell office:value-type="string" table:number-columns-spanned="2" table:number-rows-spanned="1" table:style-name="ce11">
            <text:p>57:25:0020529:108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72" table:style-name="ce5">
            <text:p>72</text:p>
          </table:table-cell>
          <table:table-cell office:value-type="string" table:number-columns-spanned="2" table:number-rows-spanned="1" table:style-name="ce11">
            <text:p>57:25:0040214:449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1">
          <table:table-cell office:value-type="float" office:value="73" table:style-name="ce5">
            <text:p>73</text:p>
          </table:table-cell>
          <table:table-cell office:value-type="string" table:number-columns-spanned="2" table:number-rows-spanned="1" table:style-name="ce11">
            <text:p>57:25:0020529:109</text:p>
          </table:table-cell>
          <table:covered-table-cell/>
          <table:table-cell office:value-type="string" table:style-name="ce5">
            <text:p>17.07.2026</text:p>
          </table:table-cell>
          <table:table-cell office:value-type="string" table:style-name="ce5">
            <text:p>15.07.2026</text:p>
          </table:table-cell>
          <table:table-cell table:number-columns-repeated="16379"/>
        </table:table-row>
        <table:table-row table:style-name="ro5">
          <table:table-cell office:value-type="string" table:number-columns-spanned="3" table:number-rows-spanned="1" table:style-name="ce1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15">
            <text:p>75607BEC0CC17D2E725263A5B170A3E56A83439BC062A3868E6E1B0AFCF27FA1664E121D04999E256FB4E3F181E8CE6BDA8B15A9D3591406603369300B23A4BA</text:p>
          </table:table-cell>
          <table:covered-table-cell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16">
            <text:p>Директор</text:p>
          </table:table-cell>
          <table:covered-table-cell/>
          <table:table-cell table:number-columns-spanned="2" table:number-rows-spanned="1" table:style-name="ce17"/>
          <table:covered-table-cell/>
          <table:table-cell office:value-type="string" table:style-name="ce3">
            <text:p>Подрезов Сергей Николаевич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8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8">
            <text:p>(подпись)</text:p>
          </table:table-cell>
          <table:covered-table-cell/>
          <table:table-cell office:value-type="string" table:style-name="ce4">
            <text:p>(фамилия, имя, отчество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4">
            <text:p>(последнее при наличии)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акт)</text:p>
          </table:table-cell>
          <table:covered-table-cell/>
          <table:table-cell table:number-columns-repeated="2" table:style-name="ce2"/>
          <table:table-cell office:value-type="string" table:style-name="ce4">
            <text:p>лица, подписавшего</text:p>
          </table:table-cell>
          <table:table-cell table:number-columns-repeated="16379"/>
        </table:table-row>
        <table:table-row table:style-name="ro2">
          <table:table-cell table:number-columns-repeated="4" table:style-name="ce2"/>
          <table:table-cell office:value-type="string" table:style-name="ce4">
            <text:p>настоящий акт)</text:p>
          </table:table-cell>
          <table:table-cell table:number-columns-repeated="16379"/>
        </table:table-row>
        <table:table-row table:number-rows-repeated="104845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 fo:font-size="11pt" style:font-size-asian="11pt" style:font-size-complex="11pt"/>
    </style:style>
    <style:style style:name="Heading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/>
      <style:text-properties fo:color="#0000EE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Calibri" style:font-name-asian="Calibri" style:font-name-complex="Calibri" fo:font-size="11pt" style:font-size-asian="11pt" style:font-size-complex="11pt"/>
    </style:style>
    <style:style style:name="Res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Tex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Warning" style:family="table-cell" style:data-style-name="N0">
      <style:table-cell-properties style:vertical-align="automati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7-23T09:24:09Z</meta:creation-date>
    <dc:date>2026-07-30T11:27:16Z</dc:date>
    <meta:editing-cycles>1</meta:editing-cycles>
    <meta:editing-duration>PT96S</meta:editing-duration>
    <meta:user-defined meta:name="AppVersion">3.1</meta:user-defined>
  </office:meta>
</office:document-meta>
</file>