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55308D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55308D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44</text:p>
          </table:table-cell>
          <table:table-cell table:number-columns-repeated="2" table:style-name="ce2"/>
          <table:table-cell office:value-type="string" table:style-name="ce3">
            <text:p>28.07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7" table:style-name="ce5">
            <text:p>17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84" table:style-name="ce5">
            <text:p>84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5:0020705:1227</text:p>
          </table:table-cell>
          <table:table-cell office:value-type="float" office:value="297143443.38999999" table:style-name="ce5">
            <text:p>297143443,4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25:0020705:1228</text:p>
          </table:table-cell>
          <table:table-cell office:value-type="float" office:value="45953501.18" table:style-name="ce5">
            <text:p>45953501,18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5:0030414:451</text:p>
          </table:table-cell>
          <table:table-cell office:value-type="float" office:value="73061213.349999994" table:style-name="ce5">
            <text:p>73061213,35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25:0020235:181</text:p>
          </table:table-cell>
          <table:table-cell office:value-type="float" office:value="3164338.74" table:style-name="ce5">
            <text:p>3164338,74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03:0040202:64</text:p>
          </table:table-cell>
          <table:table-cell office:value-type="float" office:value="578429.42000000004" table:style-name="ce5">
            <text:p>578429,42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21:0210101:872</text:p>
          </table:table-cell>
          <table:table-cell office:value-type="float" office:value="891448.11" table:style-name="ce5">
            <text:p>891448,11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10:0022201:1156</text:p>
          </table:table-cell>
          <table:table-cell office:value-type="float" office:value="1923853.06" table:style-name="ce5">
            <text:p>1923853,06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03:0830101:1119</text:p>
          </table:table-cell>
          <table:table-cell office:value-type="float" office:value="926356.24" table:style-name="ce5">
            <text:p>926356,24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11:0021001:101</text:p>
          </table:table-cell>
          <table:table-cell office:value-type="float" office:value="1684244.99" table:style-name="ce5">
            <text:p>1684244,99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10:1910101:1479</text:p>
          </table:table-cell>
          <table:table-cell office:value-type="float" office:value="3133496.96" table:style-name="ce5">
            <text:p>3133496,96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10:0050801:441</text:p>
          </table:table-cell>
          <table:table-cell office:value-type="float" office:value="3080993.09" table:style-name="ce5">
            <text:p>3080993,09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5:0040408:3684</text:p>
          </table:table-cell>
          <table:table-cell office:value-type="float" office:value="4031770.14" table:style-name="ce5">
            <text:p>4031770,14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5:0010311:275</text:p>
          </table:table-cell>
          <table:table-cell office:value-type="float" office:value="94372.81" table:style-name="ce5">
            <text:p>94372,81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21:0530101:351</text:p>
          </table:table-cell>
          <table:table-cell office:value-type="float" office:value="892914.92" table:style-name="ce5">
            <text:p>892914,92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20:0040201:618</text:p>
          </table:table-cell>
          <table:table-cell office:value-type="float" office:value="277545.94" table:style-name="ce5">
            <text:p>277545,94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25:0010704:712</text:p>
          </table:table-cell>
          <table:table-cell office:value-type="float" office:value="3293563.84" table:style-name="ce5">
            <text:p>3293563,84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04:0660101:462</text:p>
          </table:table-cell>
          <table:table-cell office:value-type="float" office:value="1382825.47" table:style-name="ce5">
            <text:p>1382825,47</text:p>
          </table:table-cell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03:0000000:29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25:0030411:32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10:2200101:590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25:0040217:74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10:2020101:169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03:0040203:87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15:0030402:125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5:0040323:2005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5:0040214:371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5:0020601:619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5:0040305:1185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25:0021509:8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10:0890101:221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25:0040217:476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1:0000000:43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10:0960101:80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5:0010710:1508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26:0010220:975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5:0040306:1719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09:0640101:203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01:1160101:182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25:0040305:430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10:1920201:559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10:0030801:3333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10:0000000:2775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25:0020405:326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14:0580101:100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25:0031047:119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25:0020701:2753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22:0800102:589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11:2820202:140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10:1910405:29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25:0040305:1312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06:0960101:196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27:0020407:78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25:0020707:492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26:0010219:621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10:0030801:395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25:0040322:573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26:0010105:221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10:1910601:343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25:0010608:1881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25:0020510:3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27:0010216:101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25:0020412:223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25:0040303:184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19:0010206:183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25:0021315:418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25:0040306:2065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02:0010119:132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25:0040236:1121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08:0990101:501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25:0021101:3455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27:0020403:2049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10:0520101:135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25:0010716:5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10:1240101:83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22:0170101:415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25:0021502:136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11">
            <text:p>57:26:0010412:80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11">
            <text:p>57:26:0010220:1566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11">
            <text:p>57:16:0000000:469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11">
            <text:p>57:03:0040211:47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11">
            <text:p>57:25:0020422:1428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11">
            <text:p>57:06:0240101:20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11">
            <text:p>57:25:0020529:206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number-columns-spanned="2" table:number-rows-spanned="1" table:style-name="ce11">
            <text:p>57:10:1630101:27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number-columns-spanned="2" table:number-rows-spanned="1" table:style-name="ce11">
            <text:p>57:25:0020539:463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number-columns-spanned="2" table:number-rows-spanned="1" table:style-name="ce11">
            <text:p>57:25:0010504:399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number-columns-spanned="2" table:number-rows-spanned="1" table:style-name="ce11">
            <text:p>57:26:0010701:342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number-columns-spanned="2" table:number-rows-spanned="1" table:style-name="ce11">
            <text:p>57:15:0030202:29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number-columns-spanned="2" table:number-rows-spanned="1" table:style-name="ce11">
            <text:p>57:06:0240101:213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number-columns-spanned="2" table:number-rows-spanned="1" table:style-name="ce11">
            <text:p>57:25:0020502:242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4" table:style-name="ce5">
            <text:p>74</text:p>
          </table:table-cell>
          <table:table-cell office:value-type="string" table:number-columns-spanned="2" table:number-rows-spanned="1" table:style-name="ce11">
            <text:p>57:25:0020703:390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string" table:number-columns-spanned="2" table:number-rows-spanned="1" table:style-name="ce11">
            <text:p>57:25:0040323:672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string" table:number-columns-spanned="2" table:number-rows-spanned="1" table:style-name="ce11">
            <text:p>57:25:0020622:23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string" table:number-columns-spanned="2" table:number-rows-spanned="1" table:style-name="ce11">
            <text:p>57:07:0050134:15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8" table:style-name="ce5">
            <text:p>78</text:p>
          </table:table-cell>
          <table:table-cell office:value-type="string" table:number-columns-spanned="2" table:number-rows-spanned="1" table:style-name="ce11">
            <text:p>57:14:0610101:25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79" table:style-name="ce5">
            <text:p>79</text:p>
          </table:table-cell>
          <table:table-cell office:value-type="string" table:number-columns-spanned="2" table:number-rows-spanned="1" table:style-name="ce11">
            <text:p>57:19:0010204:348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80" table:style-name="ce5">
            <text:p>80</text:p>
          </table:table-cell>
          <table:table-cell office:value-type="string" table:number-columns-spanned="2" table:number-rows-spanned="1" table:style-name="ce11">
            <text:p>57:21:0320101:398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81" table:style-name="ce5">
            <text:p>81</text:p>
          </table:table-cell>
          <table:table-cell office:value-type="string" table:number-columns-spanned="2" table:number-rows-spanned="1" table:style-name="ce11">
            <text:p>57:08:1000101:320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82" table:style-name="ce5">
            <text:p>82</text:p>
          </table:table-cell>
          <table:table-cell office:value-type="string" table:number-columns-spanned="2" table:number-rows-spanned="1" table:style-name="ce11">
            <text:p>57:21:0010102:89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number-columns-spanned="2" table:number-rows-spanned="1" table:style-name="ce11">
            <text:p>57:25:0010814:214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1">
          <table:table-cell office:value-type="float" office:value="84" table:style-name="ce5">
            <text:p>84</text:p>
          </table:table-cell>
          <table:table-cell office:value-type="string" table:number-columns-spanned="2" table:number-rows-spanned="1" table:style-name="ce11">
            <text:p>57:10:1260101:577</text:p>
          </table:table-cell>
          <table:covered-table-cell/>
          <table:table-cell office:value-type="string" table:style-name="ce5">
            <text:p>16.07.2026</text:p>
          </table:table-cell>
          <table:table-cell office:value-type="string" table:style-name="ce5">
            <text:p>14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8796FDF0CD7C34806AF734B66D702F497855638CB39504C35BE506FF40E5246766B5663B0D71807F7406B03D42C25F4D3F31A6B690D4E5402C60DA388116D933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5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7-23T09:08:20Z</meta:creation-date>
    <dc:date>2026-07-28T06:48:01Z</dc:date>
    <meta:editing-cycles>1</meta:editing-cycles>
    <meta:editing-duration>PT31S</meta:editing-duration>
    <meta:user-defined meta:name="AppVersion">3.1</meta:user-defined>
  </office:meta>
</office:document-meta>
</file>