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42</text:p>
          </table:table-cell>
          <table:table-cell table:number-columns-repeated="2" table:style-name="ce2"/>
          <table:table-cell office:value-type="string" table:style-name="ce3">
            <text:p>27.07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1" table:style-name="ce5">
            <text:p>31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5:0020318:490</text:p>
          </table:table-cell>
          <table:table-cell office:value-type="float" office:value="8440512.8900000006" table:style-name="ce5">
            <text:p>8440512,89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25:0010147:2233</text:p>
          </table:table-cell>
          <table:table-cell office:value-type="float" office:value="3855662.93" table:style-name="ce5">
            <text:p>3855662,93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06:0370101:1090</text:p>
          </table:table-cell>
          <table:table-cell office:value-type="float" office:value="131969" table:style-name="ce5">
            <text:p>131969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24:0890101:745</text:p>
          </table:table-cell>
          <table:table-cell office:value-type="float" office:value="332448.19" table:style-name="ce5">
            <text:p>332448,19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10:0021501:1043</text:p>
          </table:table-cell>
          <table:table-cell office:value-type="float" office:value="874519.61" table:style-name="ce5">
            <text:p>874519,61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25:0021414:927</text:p>
          </table:table-cell>
          <table:table-cell office:value-type="float" office:value="1186021.6000000001" table:style-name="ce5">
            <text:p>1186021,6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11:0021601:593</text:p>
          </table:table-cell>
          <table:table-cell office:value-type="float" office:value="521062.71" table:style-name="ce5">
            <text:p>521062,71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07:0030402:1452</text:p>
          </table:table-cell>
          <table:table-cell office:value-type="float" office:value="1240007.18" table:style-name="ce5">
            <text:p>1240007,18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22:1250102:118</text:p>
          </table:table-cell>
          <table:table-cell office:value-type="float" office:value="426380.34" table:style-name="ce5">
            <text:p>426380,34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10:0030801:22633</text:p>
          </table:table-cell>
          <table:table-cell office:value-type="float" office:value="3198722.58" table:style-name="ce5">
            <text:p>3198722,58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25:0021427:222</text:p>
          </table:table-cell>
          <table:table-cell office:value-type="float" office:value="1082033.28" table:style-name="ce5">
            <text:p>1082033,28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10:0040101:11983</text:p>
          </table:table-cell>
          <table:table-cell office:value-type="float" office:value="345733.85" table:style-name="ce5">
            <text:p>345733,85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25:0040237:1634</text:p>
          </table:table-cell>
          <table:table-cell office:value-type="float" office:value="140788.15" table:style-name="ce5">
            <text:p>140788,15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27:0020601:51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25:0000000:5575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13:0000000:474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20:0010310:74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10:1910203:1078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27:0020402:1674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10:2150101:916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18:0070504:127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5:0020321:729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10:0030801:6041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5:0030523:966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22:0630101:203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26:0010414:558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25:0031010:500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7:0020601:58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5:0021318:1240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5:0030509:343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27:0020601:116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7:0020601:65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10:0010201:11061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10:1260101:683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25:0030801:188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27:0020601:63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04:0000000:160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27:0020601:67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27:0020601:76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07:0040301:477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27:0020601:117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27:0020601:69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09:0470101:220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10:0000000:1297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3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7BC912D9E8795507C401DD8C4E3C48DC3B362069E2C64CC666C2C6E92C6563CB2EFEF5762F6EBA296FCFE422A2655E2F6241EB1EF3E0DBC356D04330D223E08A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512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7-23T09:04:34Z</meta:creation-date>
    <dc:date>2026-07-27T07:08:26Z</dc:date>
    <meta:editing-cycles>1</meta:editing-cycles>
    <meta:editing-duration>PT111S</meta:editing-duration>
    <meta:user-defined meta:name="AppVersion">3.1</meta:user-defined>
  </office:meta>
</office:document-meta>
</file>