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A933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A933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A933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A933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auto" style:column-width="3.836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49.5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63.75pt" style:use-optimal-row-height="true" fo:break-before="auto"/>
    </style:style>
    <style:style style:name="ro5" style:family="table-row">
      <style:table-row-properties style:row-height="51pt" style:use-optimal-row-height="true" fo:break-before="auto"/>
    </style:style>
    <style:style style:name="ro6" style:family="table-row">
      <style:table-row-properties style:row-height="44.25pt" style:use-optimal-row-height="false" fo:break-before="auto"/>
    </style:style>
    <style:style style:name="ro7" style:family="table-row">
      <style:table-row-properties style:row-height="72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13">
            <text:p>Акт об определении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41</text:p>
          </table:table-cell>
          <table:table-cell table:number-columns-repeated="2" table:style-name="ce2"/>
          <table:table-cell office:value-type="string" table:style-name="ce4">
            <text:p>27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2" table:style-name="ce2"/>
          <table:table-cell office:value-type="string" table:style-name="ce2">
            <text:p>(дата составления акта)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4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3">
            <text:p>(далее - бюджетное учреждение))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5" table:style-name="ce6">
            <text:p>35</text:p>
          </table:table-cell>
          <table:table-cell table:style-name="Default_1"/>
          <table:table-cell table:number-columns-repeated="16378"/>
        </table:table-row>
        <table:table-row table:style-name="ro3">
          <table:table-cell office:value-type="string" table:style-name="ce7">
            <text:p>1.2</text:p>
          </table:table-cell>
          <table:table-cell office:value-type="string" table:number-columns-spanned="3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6" table:style-name="ce7">
            <text:p>1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style-name="ce5">
            <text:p>Кадастровый номер</text:p>
          </table:table-cell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style-name="ce9">
            <text:p>57:03:0880101:156</text:p>
          </table:table-cell>
          <table:table-cell office:value-type="float" office:value="201712" table:style-name="ce6">
            <text:p>20171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style-name="ce9">
            <text:p>57:04:0000000:573</text:p>
          </table:table-cell>
          <table:table-cell office:value-type="float" office:value="833377.4" table:style-name="ce6">
            <text:p>833377,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style-name="ce9">
            <text:p>57:04:0010410:359</text:p>
          </table:table-cell>
          <table:table-cell office:value-type="float" office:value="437650" table:style-name="ce6">
            <text:p>437650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style-name="ce9">
            <text:p>57:04:0010507:113</text:p>
          </table:table-cell>
          <table:table-cell office:value-type="float" office:value="1169404.2" table:style-name="ce6">
            <text:p>1169404,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style-name="ce9">
            <text:p>57:04:0020201:542</text:p>
          </table:table-cell>
          <table:table-cell office:value-type="float" office:value="37173.94" table:style-name="ce6">
            <text:p>37173,9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style-name="ce9">
            <text:p>57:04:0170101:312</text:p>
          </table:table-cell>
          <table:table-cell office:value-type="float" office:value="434.42" table:style-name="ce6">
            <text:p>434,4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style-name="ce9">
            <text:p>57:04:0170101:444</text:p>
          </table:table-cell>
          <table:table-cell office:value-type="float" office:value="35094.93" table:style-name="ce6">
            <text:p>35094,93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style-name="ce9">
            <text:p>57:07:0040202:1163</text:p>
          </table:table-cell>
          <table:table-cell office:value-type="float" office:value="388000" table:style-name="ce6">
            <text:p>388000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style-name="ce9">
            <text:p>57:10:0023301:623</text:p>
          </table:table-cell>
          <table:table-cell office:value-type="float" office:value="150244.04999999999" table:style-name="ce6">
            <text:p>150244,0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style-name="ce9">
            <text:p>57:10:1910603:327</text:p>
          </table:table-cell>
          <table:table-cell office:value-type="float" office:value="193094.5" table:style-name="ce6">
            <text:p>193094,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style-name="ce9">
            <text:p>57:11:1660101:253</text:p>
          </table:table-cell>
          <table:table-cell office:value-type="float" office:value="45237.43" table:style-name="ce6">
            <text:p>45237,43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style-name="ce9">
            <text:p>57:13:0000000:820</text:p>
          </table:table-cell>
          <table:table-cell office:value-type="float" office:value="192460.4" table:style-name="ce6">
            <text:p>192460,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style-name="ce9">
            <text:p>57:13:0000000:821</text:p>
          </table:table-cell>
          <table:table-cell office:value-type="float" office:value="477017.87" table:style-name="ce6">
            <text:p>477017,87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style-name="ce9">
            <text:p>57:13:0350101:683</text:p>
          </table:table-cell>
          <table:table-cell office:value-type="float" office:value="6116.3" table:style-name="ce6">
            <text:p>6116,3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style-name="ce9">
            <text:p>57:14:0050302:198</text:p>
          </table:table-cell>
          <table:table-cell office:value-type="float" office:value="811597.84" table:style-name="ce6">
            <text:p>811597,8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string" table:style-name="ce9">
            <text:p>57:15:0720101:57</text:p>
          </table:table-cell>
          <table:table-cell office:value-type="float" office:value="274339.20000000001" table:style-name="ce6">
            <text:p>274339,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string" table:style-name="ce9">
            <text:p>57:19:0010105:78</text:p>
          </table:table-cell>
          <table:table-cell office:value-type="float" office:value="349018.41" table:style-name="ce6">
            <text:p>349018,41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string" table:style-name="ce9">
            <text:p>57:20:0010310:24</text:p>
          </table:table-cell>
          <table:table-cell office:value-type="float" office:value="189504.65" table:style-name="ce6">
            <text:p>189504,6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string" table:style-name="ce9">
            <text:p>57:22:0610104:415</text:p>
          </table:table-cell>
          <table:table-cell office:value-type="float" office:value="618926" table:style-name="ce6">
            <text:p>618926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string" table:style-name="ce9">
            <text:p>57:22:0910101:26</text:p>
          </table:table-cell>
          <table:table-cell office:value-type="float" office:value="379848" table:style-name="ce6">
            <text:p>379848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string" table:style-name="ce9">
            <text:p>57:25:0010301:14</text:p>
          </table:table-cell>
          <table:table-cell office:value-type="float" office:value="5323039.9000000004" table:style-name="ce6">
            <text:p>5323039,9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string" table:style-name="ce9">
            <text:p>57:25:0021315:117</text:p>
          </table:table-cell>
          <table:table-cell office:value-type="float" office:value="250763.76" table:style-name="ce6">
            <text:p>250763,76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string" table:style-name="ce9">
            <text:p>57:25:0021315:27</text:p>
          </table:table-cell>
          <table:table-cell office:value-type="float" office:value="189508.8" table:style-name="ce6">
            <text:p>189508,8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4" table:style-name="ce8">
            <text:p>24</text:p>
          </table:table-cell>
          <table:table-cell office:value-type="string" table:style-name="ce9">
            <text:p>57:25:0021315:279</text:p>
          </table:table-cell>
          <table:table-cell office:value-type="float" office:value="256177.6" table:style-name="ce6">
            <text:p>256177,6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string" table:style-name="ce9">
            <text:p>57:25:0021315:601</text:p>
          </table:table-cell>
          <table:table-cell office:value-type="float" office:value="256844.59" table:style-name="ce6">
            <text:p>256844,59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string" table:style-name="ce9">
            <text:p>57:25:0021603:710</text:p>
          </table:table-cell>
          <table:table-cell office:value-type="float" office:value="178087.41" table:style-name="ce6">
            <text:p>178087,41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string" table:style-name="ce9">
            <text:p>57:25:0030523:967</text:p>
          </table:table-cell>
          <table:table-cell office:value-type="float" office:value="49606.62" table:style-name="ce6">
            <text:p>49606,6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string" table:style-name="ce9">
            <text:p>57:25:0031202:137</text:p>
          </table:table-cell>
          <table:table-cell office:value-type="float" office:value="162318.75" table:style-name="ce6">
            <text:p>162318,75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string" table:style-name="ce9">
            <text:p>57:26:0010407:1984</text:p>
          </table:table-cell>
          <table:table-cell office:value-type="float" office:value="32731.919999999998" table:style-name="ce6">
            <text:p>32731,9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string" table:style-name="ce9">
            <text:p>57:26:0010426:570</text:p>
          </table:table-cell>
          <table:table-cell office:value-type="float" office:value="817511.64" table:style-name="ce6">
            <text:p>817511,6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string" table:style-name="ce9">
            <text:p>57:27:0020601:10</text:p>
          </table:table-cell>
          <table:table-cell office:value-type="float" office:value="313535.40000000002" table:style-name="ce6">
            <text:p>313535,4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string" table:style-name="ce9">
            <text:p>57:27:0020601:251</text:p>
          </table:table-cell>
          <table:table-cell office:value-type="float" office:value="235544.1" table:style-name="ce6">
            <text:p>235544,1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string" table:style-name="ce9">
            <text:p>57:27:0020601:252</text:p>
          </table:table-cell>
          <table:table-cell office:value-type="float" office:value="981586.2" table:style-name="ce6">
            <text:p>981586,2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string" table:style-name="ce9">
            <text:p>57:27:0020601:253</text:p>
          </table:table-cell>
          <table:table-cell office:value-type="float" office:value="638751.41" table:style-name="ce6">
            <text:p>638751,41</text:p>
          </table:table-cell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5" table:style-name="ce10">
            <text:p>35</text:p>
          </table:table-cell>
          <table:table-cell office:value-type="string" table:style-name="ce11">
            <text:p>57:27:0020601:254</text:p>
          </table:table-cell>
          <table:table-cell office:value-type="float" office:value="355325.53" table:style-name="ce7">
            <text:p>355325,53</text:p>
          </table:table-cell>
          <table:table-cell office:value-type="string" table:style-name="ce7">
            <text:p>15.07.2026</text:p>
          </table:table-cell>
          <table:table-cell office:value-type="string" table:style-name="ce7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1">
          <table:table-cell office:value-type="string" table:number-columns-spanned="5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6">
            <text:p>Кадастровый номер</text:p>
          </table:table-cell>
          <table:covered-table-cell/>
          <table:table-cell office:value-type="string" table:style-name="ce5">
            <text:p>Дата поступления сведений для определения кадастровой стоимости</text:p>
          </table:table-cell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string" table:number-columns-spanned="2" table:number-rows-spanned="1" table:style-name="ce18">
            <text:p>57:01:1160101:89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string" table:number-columns-spanned="2" table:number-rows-spanned="1" table:style-name="ce18">
            <text:p>57:01:1960101:7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string" table:number-columns-spanned="2" table:number-rows-spanned="1" table:style-name="ce18">
            <text:p>57:06:0030901:12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string" table:number-columns-spanned="2" table:number-rows-spanned="1" table:style-name="ce18">
            <text:p>57:06:0370101:20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string" table:number-columns-spanned="2" table:number-rows-spanned="1" table:style-name="ce18">
            <text:p>57:07:0000000:31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string" table:number-columns-spanned="2" table:number-rows-spanned="1" table:style-name="ce18">
            <text:p>57:07:0040301:16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string" table:number-columns-spanned="2" table:number-rows-spanned="1" table:style-name="ce18">
            <text:p>57:07:0040301:1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string" table:number-columns-spanned="2" table:number-rows-spanned="1" table:style-name="ce18">
            <text:p>57:07:0040301:8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string" table:number-columns-spanned="2" table:number-rows-spanned="1" table:style-name="ce18">
            <text:p>57:09:0470101:219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string" table:number-columns-spanned="2" table:number-rows-spanned="1" table:style-name="ce18">
            <text:p>57:10:0020801:101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string" table:number-columns-spanned="2" table:number-rows-spanned="1" table:style-name="ce18">
            <text:p>57:10:0021501:606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string" table:number-columns-spanned="2" table:number-rows-spanned="1" table:style-name="ce18">
            <text:p>57:10:0021501:92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string" table:number-columns-spanned="2" table:number-rows-spanned="1" table:style-name="ce18">
            <text:p>57:10:0022701:623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string" table:number-columns-spanned="2" table:number-rows-spanned="1" table:style-name="ce18">
            <text:p>57:11:1830104:38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string" table:number-columns-spanned="2" table:number-rows-spanned="1" table:style-name="ce18">
            <text:p>57:17:0000000:59</text:p>
          </table:table-cell>
          <table:covered-table-cell/>
          <table:table-cell office:value-type="string" table:style-name="ce6">
            <text:p>15.07.2026</text:p>
          </table:table-cell>
          <table:table-cell office:value-type="string" table:style-name="ce6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float" office:value="16" table:style-name="ce10">
            <text:p>16</text:p>
          </table:table-cell>
          <table:table-cell office:value-type="string" table:number-columns-spanned="2" table:number-rows-spanned="1" table:style-name="ce18">
            <text:p>57:18:0070505:53</text:p>
          </table:table-cell>
          <table:covered-table-cell/>
          <table:table-cell office:value-type="string" table:style-name="ce7">
            <text:p>15.07.2026</text:p>
          </table:table-cell>
          <table:table-cell office:value-type="string" table:style-name="ce7">
            <text:p>13.07.2026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6" table:style-name="Default_1"/>
          <table:table-cell table:number-columns-repeated="16378"/>
        </table:table-row>
        <table:table-row table:style-name="ro6">
          <table:table-cell office:value-type="string" table:number-columns-spanned="5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style-name="Default_1"/>
          <table:table-cell table:number-columns-repeated="16378"/>
        </table:table-row>
        <table:table-row table:style-name="ro7">
          <table:table-cell office:value-type="string" table:number-columns-spanned="3" table:number-rows-spanned="1" table:style-name="ce16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2"/>
          <table:table-cell office:value-type="string" table:number-columns-spanned="2" table:number-rows-spanned="1" table:style-name="ce23">
            <text:p>7BC912D9E8795507C401DD8C4E3C48DC3B362069E2C64CC666C2C6E92C6563CB2EFEF5762F6EBA296FCFE422A2655E2F6241EB1EF3E0DBC356D04330D223E08A</text:p>
          </table:table-cell>
          <table:covered-table-cell/>
          <table:table-cell table:style-name="Default_1"/>
          <table:table-cell table:number-columns-repeated="16378"/>
        </table:table-row>
        <table:table-row table:number-rows-repeated="3" table:style-name="ro1">
          <table:table-cell table:number-columns-repeated="6" table:style-name="Default_1"/>
          <table:table-cell table:number-columns-repeated="16378"/>
        </table:table-row>
        <table:table-row table:style-name="ro8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number-columns-spanned="2" table:number-rows-spanned="1" table:style-name="ce20"/>
          <table:covered-table-cell/>
          <table:table-cell office:value-type="string" table:style-name="ce12">
            <text:p>Подрезов Сергей Николаевич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(полное наименование должности</text:p>
          </table:table-cell>
          <table:covered-table-cell/>
          <table:table-cell office:value-type="string" table:number-columns-spanned="2" table:number-rows-spanned="1" table:style-name="ce13">
            <text:p>(подпись)</text:p>
          </table:table-cell>
          <table:covered-table-cell/>
          <table:table-cell office:value-type="string" table:style-name="ce2">
            <text:p>(фамилия, имя, отчество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лица, подписавшего настоящий</text:p>
          </table:table-cell>
          <table:covered-table-cell/>
          <table:table-cell table:number-columns-repeated="2" table:style-name="ce2"/>
          <table:table-cell office:value-type="string" table:style-name="ce2">
            <text:p>(последнее при наличии)</text:p>
          </table:table-cell>
          <table:table-cell table:style-name="Default_1"/>
          <table:table-cell table:number-columns-repeated="16378"/>
        </table:table-row>
        <table:table-row table:style-name="ro1">
          <table:table-cell office:value-type="string" table:number-columns-spanned="2" table:number-rows-spanned="1" table:style-name="ce13">
            <text:p>акт)</text:p>
          </table:table-cell>
          <table:covered-table-cell/>
          <table:table-cell table:number-columns-repeated="2" table:style-name="ce2"/>
          <table:table-cell office:value-type="string" table:style-name="ce2">
            <text:p>лица, подписавшего</text:p>
          </table:table-cell>
          <table:table-cell table:style-name="Default_1"/>
          <table:table-cell table:number-columns-repeated="16378"/>
        </table:table-row>
        <table:table-row table:style-name="ro1">
          <table:table-cell table:number-columns-repeated="4" table:style-name="ce2"/>
          <table:table-cell office:value-type="string" table:style-name="ce2">
            <text:p>настоящий акт)</text:p>
          </table:table-cell>
          <table:table-cell table:style-name="Default_1"/>
          <table:table-cell table:number-columns-repeated="16378"/>
        </table:table-row>
        <table:table-row table:number-rows-repeated="104849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Страница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administrator</meta:initial-creator>
    <dc:creator>3loqic</dc:creator>
    <meta:creation-date>2012-08-24T10:17:53Z</meta:creation-date>
    <dc:date>2026-07-27T07:08:05Z</dc:date>
    <meta:editing-cycles>7</meta:editing-cycles>
    <meta:editing-duration>PT1489S</meta:editing-duration>
  </office:meta>
</office:document-meta>
</file>