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158466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8466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158466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158466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8.25pt" style:use-optimal-row-height="false" fo:break-before="auto"/>
    </style:style>
    <style:style style:name="ro3" style:family="table-row">
      <style:table-row-properties style:row-height="48.7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51pt" style:use-optimal-row-height="true" fo:break-before="auto"/>
    </style:style>
    <style:style style:name="ro6" style:family="table-row">
      <style:table-row-properties style:row-height="63.75pt" style:use-optimal-row-height="false" fo:break-before="auto"/>
    </style:style>
    <style:style style:name="ro7" style:family="table-row">
      <style:table-row-properties style:row-height="66.75pt" style:use-optimal-row-height="false" fo:break-before="auto"/>
    </style:style>
    <style:style style:name="ro8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39</text:p>
          </table:table-cell>
          <table:table-cell table:number-columns-repeated="2" table:style-name="ce2"/>
          <table:table-cell office:value-type="string" table:style-name="ce4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7" table:style-name="ce6">
            <text:p>37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66" table:style-name="ce7">
            <text:p>6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0010120:13</text:p>
          </table:table-cell>
          <table:table-cell office:value-type="float" office:value="346534.9" table:style-name="ce6">
            <text:p>346534,9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1:0150101:12</text:p>
          </table:table-cell>
          <table:table-cell office:value-type="float" office:value="372706.8" table:style-name="ce6">
            <text:p>372706,8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4:0000000:574</text:p>
          </table:table-cell>
          <table:table-cell office:value-type="float" office:value="518225.85" table:style-name="ce6">
            <text:p>518225,8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4:0000000:67</text:p>
          </table:table-cell>
          <table:table-cell office:value-type="float" office:value="5570.5" table:style-name="ce6">
            <text:p>5570,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4:0000000:73</text:p>
          </table:table-cell>
          <table:table-cell office:value-type="float" office:value="2228.1999999999998" table:style-name="ce6">
            <text:p>2228,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4:0000000:892</text:p>
          </table:table-cell>
          <table:table-cell office:value-type="float" office:value="294371.32" table:style-name="ce6">
            <text:p>294371,3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4:0170101:443</text:p>
          </table:table-cell>
          <table:table-cell office:value-type="float" office:value="1760.07" table:style-name="ce6">
            <text:p>1760,07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4:0430101:312</text:p>
          </table:table-cell>
          <table:table-cell office:value-type="float" office:value="1072.56" table:style-name="ce6">
            <text:p>1072,56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8:0040101:431</text:p>
          </table:table-cell>
          <table:table-cell office:value-type="float" office:value="9970942.0199999996" table:style-name="ce6">
            <text:p>9970942,0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8:0040101:802</text:p>
          </table:table-cell>
          <table:table-cell office:value-type="float" office:value="257570" table:style-name="ce6">
            <text:p>257570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8:0420101:3</text:p>
          </table:table-cell>
          <table:table-cell office:value-type="float" office:value="253969.68" table:style-name="ce6">
            <text:p>253969,68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8:0440101:37</text:p>
          </table:table-cell>
          <table:table-cell office:value-type="float" office:value="268914.15000000002" table:style-name="ce6">
            <text:p>268914,1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9:0400101:2262</text:p>
          </table:table-cell>
          <table:table-cell office:value-type="float" office:value="80291.97" table:style-name="ce6">
            <text:p>80291,97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09:0400101:2263</text:p>
          </table:table-cell>
          <table:table-cell office:value-type="float" office:value="93979.49" table:style-name="ce6">
            <text:p>93979,49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09:1010101:61</text:p>
          </table:table-cell>
          <table:table-cell office:value-type="float" office:value="156262.47" table:style-name="ce6">
            <text:p>156262,47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0:0022701:1146</text:p>
          </table:table-cell>
          <table:table-cell office:value-type="float" office:value="117115.59" table:style-name="ce6">
            <text:p>117115,59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0:0023201:206</text:p>
          </table:table-cell>
          <table:table-cell office:value-type="float" office:value="381531.92" table:style-name="ce6">
            <text:p>381531,9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0:0040101:11982</text:p>
          </table:table-cell>
          <table:table-cell office:value-type="float" office:value="22051.200000000001" table:style-name="ce6">
            <text:p>22051,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0:0450101:154</text:p>
          </table:table-cell>
          <table:table-cell office:value-type="float" office:value="309800" table:style-name="ce6">
            <text:p>309800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0:1910104:1221</text:p>
          </table:table-cell>
          <table:table-cell office:value-type="float" office:value="39385.42" table:style-name="ce6">
            <text:p>39385,4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0:2200101:1787</text:p>
          </table:table-cell>
          <table:table-cell office:value-type="float" office:value="573171.12" table:style-name="ce6">
            <text:p>573171,1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1:0041101:6</text:p>
          </table:table-cell>
          <table:table-cell office:value-type="float" office:value="68326.5" table:style-name="ce6">
            <text:p>68326,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6:0060102:8</text:p>
          </table:table-cell>
          <table:table-cell office:value-type="float" office:value="187008" table:style-name="ce6">
            <text:p>187008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6:0540101:319</text:p>
          </table:table-cell>
          <table:table-cell office:value-type="float" office:value="93566.9" table:style-name="ce6">
            <text:p>93566,9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21:0310101:345</text:p>
          </table:table-cell>
          <table:table-cell office:value-type="float" office:value="2490039.62" table:style-name="ce6">
            <text:p>2490039,6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21:0310101:346</text:p>
          </table:table-cell>
          <table:table-cell office:value-type="float" office:value="5994221.8200000003" table:style-name="ce6">
            <text:p>5994221,8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21:0310101:347</text:p>
          </table:table-cell>
          <table:table-cell office:value-type="float" office:value="2265699.58" table:style-name="ce6">
            <text:p>2265699,58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22:0910101:489</text:p>
          </table:table-cell>
          <table:table-cell office:value-type="float" office:value="275097.96999999997" table:style-name="ce6">
            <text:p>275097,97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22:1290102:627</text:p>
          </table:table-cell>
          <table:table-cell office:value-type="float" office:value="182025" table:style-name="ce6">
            <text:p>18202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25:0010517:538</text:p>
          </table:table-cell>
          <table:table-cell office:value-type="float" office:value="65403.6" table:style-name="ce6">
            <text:p>65403,6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25:0010803:79</text:p>
          </table:table-cell>
          <table:table-cell office:value-type="float" office:value="363388.65" table:style-name="ce6">
            <text:p>363388,6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25:0010817:7</text:p>
          </table:table-cell>
          <table:table-cell office:value-type="float" office:value="333787.3" table:style-name="ce6">
            <text:p>333787,3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25:0021315:15</text:p>
          </table:table-cell>
          <table:table-cell office:value-type="float" office:value="210118.34" table:style-name="ce6">
            <text:p>210118,3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25:0021315:31</text:p>
          </table:table-cell>
          <table:table-cell office:value-type="float" office:value="278268.24" table:style-name="ce6">
            <text:p>278268,2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25:0030955:11</text:p>
          </table:table-cell>
          <table:table-cell office:value-type="float" office:value="395278.98" table:style-name="ce6">
            <text:p>395278,98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26:0010202:280</text:p>
          </table:table-cell>
          <table:table-cell office:value-type="float" office:value="43264.84" table:style-name="ce6">
            <text:p>43264,8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10">
            <text:p>37</text:p>
          </table:table-cell>
          <table:table-cell office:value-type="string" table:style-name="ce11">
            <text:p>57:26:0010205:891</text:p>
          </table:table-cell>
          <table:table-cell office:value-type="float" office:value="34677.72" table:style-name="ce7">
            <text:p>34677,72</text:p>
          </table:table-cell>
          <table:table-cell office:value-type="string" table:style-name="ce7">
            <text:p>15.07.2026</text:p>
          </table:table-cell>
          <table:table-cell office:value-type="string" table:style-name="ce7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4:0430101:75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6:0010304:450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6:0890101:13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7:0040301:18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8:0450101:15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8:0990101:5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8:1000101:16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10:0021601:1104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10:0890101:45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0:1950101:289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0:2200101:119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1:0040901:2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1:0930101:23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1:1270101:50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1:2320301: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2:0000000:12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2:0020102:16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4:0040501:21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17:0340101:20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18:1380101:204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19:0000000:124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19:0000000:132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19:0000000:133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19:0000000:134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19:0000000:135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8">
            <text:p>57:19:0000000:13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8">
            <text:p>57:19:0000000:141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8">
            <text:p>57:19:0000000:143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8">
            <text:p>57:19:0000000:183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8">
            <text:p>57:19:0000000:1850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8">
            <text:p>57:19:0000000:201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8">
            <text:p>57:19:0000000:55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8">
            <text:p>57:19:0000000:8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8">
            <text:p>57:19:0010102:9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8">
            <text:p>57:19:0020502:28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8">
            <text:p>57:19:0020502:31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8">
            <text:p>57:19:0020502:325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8">
            <text:p>57:19:0020502:44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8">
            <text:p>57:19:0020502:7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8">
            <text:p>57:19:0050101:325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8">
            <text:p>57:19:0050101:32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8">
            <text:p>57:19:0050101:33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8">
            <text:p>57:19:0050101:332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8">
            <text:p>57:19:0050101:333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8">
            <text:p>57:19:0050101:345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8">
            <text:p>57:19:0050101:34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8">
            <text:p>57:19:0050101:475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8">
            <text:p>57:19:0050101:480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8">
            <text:p>57:19:1310101:1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8">
            <text:p>57:20:0010212:2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8">
            <text:p>57:20:0440101:3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8">
            <text:p>57:21:0030501:124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8">
            <text:p>57:21:0030701:16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8">
            <text:p>57:21:0030701:169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8">
            <text:p>57:21:0030701:170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8">
            <text:p>57:21:0030701:17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8">
            <text:p>57:21:0030701:172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8">
            <text:p>57:21:0030701:174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8">
            <text:p>57:22:0120101:12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18">
            <text:p>57:22:0940101:4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18">
            <text:p>57:22:1190101:2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18">
            <text:p>57:25:0010157:8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18">
            <text:p>57:25:0020807:5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18">
            <text:p>57:25:0021201:40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18">
            <text:p>57:25:0021315:279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6" table:style-name="ce10">
            <text:p>66</text:p>
          </table:table-cell>
          <table:table-cell office:value-type="string" table:number-columns-spanned="2" table:number-rows-spanned="1" table:style-name="ce18">
            <text:p>57:26:0010116:487</text:p>
          </table:table-cell>
          <table:covered-table-cell/>
          <table:table-cell office:value-type="string" table:style-name="ce7">
            <text:p>15.07.2026</text:p>
          </table:table-cell>
          <table:table-cell office:value-type="string" table:style-name="ce7">
            <text:p>1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45C12039B191ACB4E256171D9C745BF6A64EF0A6E290798D9D5C63CC61C24696112C009FA22493B910FF57C332D8932E255546D5E2A5E13D0EBB12F6119DE93D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4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7-27T07:03:28Z</dc:date>
    <meta:editing-cycles>7</meta:editing-cycles>
    <meta:editing-duration>PT1485S</meta:editing-duration>
  </office:meta>
</office:document-meta>
</file>