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38</text:p>
          </table:table-cell>
          <table:table-cell table:number-columns-repeated="2" table:style-name="ce2"/>
          <table:table-cell office:value-type="string" table:style-name="ce3">
            <text:p>27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9" table:style-name="ce5">
            <text:p>19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1" table:style-name="ce5">
            <text:p>51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6:0010311:703</text:p>
          </table:table-cell>
          <table:table-cell office:value-type="float" office:value="684289.17" table:style-name="ce5">
            <text:p>684289,1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30721:115</text:p>
          </table:table-cell>
          <table:table-cell office:value-type="float" office:value="370052.57" table:style-name="ce5">
            <text:p>370052,5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10:1650101:2378</text:p>
          </table:table-cell>
          <table:table-cell office:value-type="float" office:value="474897.5" table:style-name="ce5">
            <text:p>474897,5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0:1650101:2379</text:p>
          </table:table-cell>
          <table:table-cell office:value-type="float" office:value="521523.8" table:style-name="ce5">
            <text:p>521523,8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6:0010311:702</text:p>
          </table:table-cell>
          <table:table-cell office:value-type="float" office:value="956028.55" table:style-name="ce5">
            <text:p>956028,55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2:0030103:1516</text:p>
          </table:table-cell>
          <table:table-cell office:value-type="float" office:value="7143850.7300000004" table:style-name="ce5">
            <text:p>7143850,73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2:0030103:1517</text:p>
          </table:table-cell>
          <table:table-cell office:value-type="float" office:value="9863877.9700000007" table:style-name="ce5">
            <text:p>9863877,9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22:0030103:1514</text:p>
          </table:table-cell>
          <table:table-cell office:value-type="float" office:value="1004404.18" table:style-name="ce5">
            <text:p>1004404,18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2:0030103:1515</text:p>
          </table:table-cell>
          <table:table-cell office:value-type="float" office:value="7277222.3600000003" table:style-name="ce5">
            <text:p>7277222,36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5:0030410:213</text:p>
          </table:table-cell>
          <table:table-cell office:value-type="float" office:value="4203400.0999999996" table:style-name="ce5">
            <text:p>4203400,1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2:0010102:1049</text:p>
          </table:table-cell>
          <table:table-cell office:value-type="float" office:value="685409.7" table:style-name="ce5">
            <text:p>685409,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10510:939</text:p>
          </table:table-cell>
          <table:table-cell office:value-type="float" office:value="5554593.8899999997" table:style-name="ce5">
            <text:p>5554593,89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0:0030801:22632</text:p>
          </table:table-cell>
          <table:table-cell office:value-type="float" office:value="242746.49" table:style-name="ce5">
            <text:p>242746,49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0:1250101:1488</text:p>
          </table:table-cell>
          <table:table-cell office:value-type="float" office:value="391597.36" table:style-name="ce5">
            <text:p>391597,36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20623:412</text:p>
          </table:table-cell>
          <table:table-cell office:value-type="float" office:value="132121.93" table:style-name="ce5">
            <text:p>132121,93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11:0020701:393</text:p>
          </table:table-cell>
          <table:table-cell office:value-type="float" office:value="728974.97" table:style-name="ce5">
            <text:p>728974,9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10803:562</text:p>
          </table:table-cell>
          <table:table-cell office:value-type="float" office:value="1982738.4" table:style-name="ce5">
            <text:p>1982738,4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7:0010225:164</text:p>
          </table:table-cell>
          <table:table-cell office:value-type="float" office:value="1276693.32" table:style-name="ce5">
            <text:p>1276693,32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10:0041301:982</text:p>
          </table:table-cell>
          <table:table-cell office:value-type="float" office:value="3545995.7" table:style-name="ce5">
            <text:p>3545995,7</text:p>
          </table:table-cell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0:0010201:1047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0:1700101:246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7:0020403:1935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5:0020135:3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0:0021501:452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0:0050301:231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10201:134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0:0010201:1048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0:2160101:75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08:0050112:5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5:0030205:969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20139:1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5:0030201:7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06:0860101:285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0:0000000:345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21413:331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15:0030205:96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0:2750101:968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15:0030205:95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7:0020309:21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5:0000000:5575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0:1090101:1003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08:0050101:75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0:0021501:61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10:1910104:1213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0:0000000:62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07:0040401:29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20541:198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6:0010423:10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15:0030201:11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3:0140101:30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01:0010219:69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5:0030205:961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07:0080101:96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0021501:682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3:0010201:157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1730101:121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6:0570101:164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0:0021501:683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10:0021501:922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1:0023201:15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12:0010202:1006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1000101:952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10:0021601:992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10:1620101:885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5:0030201:78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7:0120101:158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0:1660101:799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21315:378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21315:461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5:0030201:180</text:p>
          </table:table-cell>
          <table:covered-table-cell/>
          <table:table-cell office:value-type="string" table:style-name="ce5">
            <text:p>13.07.2026</text:p>
          </table:table-cell>
          <table:table-cell office:value-type="string" table:style-name="ce5">
            <text:p>09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6">
            <text:p>A939D81D6857DAAEDDF43A93EC51E98F489B60ECD1C39701238DF81345A09757BF2450140ED3FDF340F37F8B394E5B10E4F19F4A515A0DB72056DFF4CBEDB2A2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number-columns-spanned="2" table:number-rows-spanned="1" table:style-name="ce18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8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06:36:00Z</meta:creation-date>
    <dc:date>2026-07-27T06:59:20Z</dc:date>
    <meta:editing-cycles>1</meta:editing-cycles>
    <meta:editing-duration>PT35S</meta:editing-duration>
    <meta:user-defined meta:name="AppVersion">3.1</meta:user-defined>
  </office:meta>
</office:document-meta>
</file>