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50.2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51pt" style:use-optimal-row-height="true" fo:break-before="auto"/>
    </style:style>
    <style:style style:name="ro6" style:family="table-row">
      <style:table-row-properties style:row-height="40.5pt" style:use-optimal-row-height="false" fo:break-before="auto"/>
    </style:style>
    <style:style style:name="ro7" style:family="table-row">
      <style:table-row-properties style:row-height="60.75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37</text:p>
          </table:table-cell>
          <table:table-cell table:number-columns-repeated="2" table:style-name="ce2"/>
          <table:table-cell office:value-type="string" table:style-name="ce4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5" table:style-name="ce6">
            <text:p>45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3" table:style-name="ce7">
            <text:p>23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3:0410101:10</text:p>
          </table:table-cell>
          <table:table-cell office:value-type="float" office:value="589290" table:style-name="ce6">
            <text:p>589290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4:0000000:13</text:p>
          </table:table-cell>
          <table:table-cell office:value-type="float" office:value="16197.3" table:style-name="ce6">
            <text:p>16197,3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4:0000000:14</text:p>
          </table:table-cell>
          <table:table-cell office:value-type="float" office:value="28752.35" table:style-name="ce6">
            <text:p>28752,35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4:0000000:17</text:p>
          </table:table-cell>
          <table:table-cell office:value-type="float" office:value="38222.199999999997" table:style-name="ce6">
            <text:p>38222,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4:0000000:18</text:p>
          </table:table-cell>
          <table:table-cell office:value-type="float" office:value="124436.4" table:style-name="ce6">
            <text:p>124436,4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4:0000000:730</text:p>
          </table:table-cell>
          <table:table-cell office:value-type="float" office:value="321724.84999999998" table:style-name="ce6">
            <text:p>321724,85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000000:74</text:p>
          </table:table-cell>
          <table:table-cell office:value-type="float" office:value="2056.8000000000002" table:style-name="ce6">
            <text:p>2056,8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4:0000000:890</text:p>
          </table:table-cell>
          <table:table-cell office:value-type="float" office:value="135.38999999999999" table:style-name="ce6">
            <text:p>135,39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4:0000000:891</text:p>
          </table:table-cell>
          <table:table-cell office:value-type="float" office:value="4558.13" table:style-name="ce6">
            <text:p>4558,13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4:0020201:541</text:p>
          </table:table-cell>
          <table:table-cell office:value-type="float" office:value="135.38999999999999" table:style-name="ce6">
            <text:p>135,39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4:0090101:177</text:p>
          </table:table-cell>
          <table:table-cell office:value-type="float" office:value="36879.96" table:style-name="ce6">
            <text:p>36879,96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4:0090101:178</text:p>
          </table:table-cell>
          <table:table-cell office:value-type="float" office:value="29.27" table:style-name="ce6">
            <text:p>29,27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4:0090101:179</text:p>
          </table:table-cell>
          <table:table-cell office:value-type="float" office:value="1492.77" table:style-name="ce6">
            <text:p>1492,77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4:0430101:310</text:p>
          </table:table-cell>
          <table:table-cell office:value-type="float" office:value="4469" table:style-name="ce6">
            <text:p>4469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4:0430101:311</text:p>
          </table:table-cell>
          <table:table-cell office:value-type="float" office:value="44.69" table:style-name="ce6">
            <text:p>44,69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06:0610101:162</text:p>
          </table:table-cell>
          <table:table-cell office:value-type="float" office:value="433752.52" table:style-name="ce6">
            <text:p>433752,5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08:0050101:306</text:p>
          </table:table-cell>
          <table:table-cell office:value-type="float" office:value="114983.13" table:style-name="ce6">
            <text:p>114983,13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0:0010201:11350</text:p>
          </table:table-cell>
          <table:table-cell office:value-type="float" office:value="72934.3" table:style-name="ce6">
            <text:p>72934,3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0:0011001:141</text:p>
          </table:table-cell>
          <table:table-cell office:value-type="float" office:value="81717.02" table:style-name="ce6">
            <text:p>81717,0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0040101:11981</text:p>
          </table:table-cell>
          <table:table-cell office:value-type="float" office:value="19111.04" table:style-name="ce6">
            <text:p>19111,04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1700101:256</text:p>
          </table:table-cell>
          <table:table-cell office:value-type="float" office:value="36611.480000000003" table:style-name="ce6">
            <text:p>36611,48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0:1910104:1218</text:p>
          </table:table-cell>
          <table:table-cell office:value-type="float" office:value="33621.699999999997" table:style-name="ce6">
            <text:p>33621,7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0:1910104:1219</text:p>
          </table:table-cell>
          <table:table-cell office:value-type="float" office:value="24976.12" table:style-name="ce6">
            <text:p>24976,1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0:1910104:1220</text:p>
          </table:table-cell>
          <table:table-cell office:value-type="float" office:value="20173.02" table:style-name="ce6">
            <text:p>20173,0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0:2020101:1695</text:p>
          </table:table-cell>
          <table:table-cell office:value-type="float" office:value="29267.7" table:style-name="ce6">
            <text:p>29267,7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1:0023201:19</text:p>
          </table:table-cell>
          <table:table-cell office:value-type="float" office:value="60356.34" table:style-name="ce6">
            <text:p>60356,34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1:0031701:176</text:p>
          </table:table-cell>
          <table:table-cell office:value-type="float" office:value="61219.02" table:style-name="ce6">
            <text:p>61219,0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2:0010202:1047</text:p>
          </table:table-cell>
          <table:table-cell office:value-type="float" office:value="123595.92" table:style-name="ce6">
            <text:p>123595,9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3:0010201:476</text:p>
          </table:table-cell>
          <table:table-cell office:value-type="float" office:value="97389.68" table:style-name="ce6">
            <text:p>97389,68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4:1250101:392</text:p>
          </table:table-cell>
          <table:table-cell office:value-type="float" office:value="88625" table:style-name="ce6">
            <text:p>88625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4:1250101:393</text:p>
          </table:table-cell>
          <table:table-cell office:value-type="float" office:value="39455.85" table:style-name="ce6">
            <text:p>39455,85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5:0940101:262</text:p>
          </table:table-cell>
          <table:table-cell office:value-type="float" office:value="257160" table:style-name="ce6">
            <text:p>257160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19:0010206:219</text:p>
          </table:table-cell>
          <table:table-cell office:value-type="float" office:value="245717.24" table:style-name="ce6">
            <text:p>245717,24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19:1170101:22</text:p>
          </table:table-cell>
          <table:table-cell office:value-type="float" office:value="120870" table:style-name="ce6">
            <text:p>120870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1:0000000:51</text:p>
          </table:table-cell>
          <table:table-cell office:value-type="float" office:value="714.68" table:style-name="ce6">
            <text:p>714,68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1:0010105:251</text:p>
          </table:table-cell>
          <table:table-cell office:value-type="float" office:value="1951.18" table:style-name="ce6">
            <text:p>1951,18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21:0260101:836</text:p>
          </table:table-cell>
          <table:table-cell office:value-type="float" office:value="153480" table:style-name="ce6">
            <text:p>153480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22:0040101:580</text:p>
          </table:table-cell>
          <table:table-cell office:value-type="float" office:value="50646" table:style-name="ce6">
            <text:p>50646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22:0880101:189</text:p>
          </table:table-cell>
          <table:table-cell office:value-type="float" office:value="184271.52" table:style-name="ce6">
            <text:p>184271,5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25:0021102:722</text:p>
          </table:table-cell>
          <table:table-cell office:value-type="float" office:value="47125.760000000002" table:style-name="ce6">
            <text:p>47125,76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25:0021201:1347</text:p>
          </table:table-cell>
          <table:table-cell office:value-type="float" office:value="142648.44" table:style-name="ce6">
            <text:p>142648,44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25:0021315:217</text:p>
          </table:table-cell>
          <table:table-cell office:value-type="float" office:value="228200.45" table:style-name="ce6">
            <text:p>228200,45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25:0021501:226</text:p>
          </table:table-cell>
          <table:table-cell office:value-type="float" office:value="255053.72" table:style-name="ce6">
            <text:p>255053,72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25:0021503:3</text:p>
          </table:table-cell>
          <table:table-cell office:value-type="float" office:value="318868.68" table:style-name="ce6">
            <text:p>318868,68</text:p>
          </table:table-cell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10">
            <text:p>45</text:p>
          </table:table-cell>
          <table:table-cell office:value-type="string" table:style-name="ce11">
            <text:p>57:27:0020309:481</text:p>
          </table:table-cell>
          <table:table-cell office:value-type="float" office:value="37106.85" table:style-name="ce7">
            <text:p>37106,85</text:p>
          </table:table-cell>
          <table:table-cell office:value-type="string" table:style-name="ce7">
            <text:p>13.07.2026</text:p>
          </table:table-cell>
          <table:table-cell office:value-type="string" table:style-name="ce7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6:0610101:18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7:0040301:116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7:0040301:214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7:0040401:37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8:0250101:97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10:0011201:104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10:0021501:341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10:0021501:607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0:0021501:608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0:0021601:504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0:0022701:578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0:0022701:794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0:2020101:323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1:0041301:484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3:0030301:546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3:0140101:181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4:0050502:73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7:0010110:1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21:0120101:301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22:0000000:78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22:0010202:355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23:0920101:3</text:p>
          </table:table-cell>
          <table:covered-table-cell/>
          <table:table-cell office:value-type="string" table:style-name="ce6">
            <text:p>13.07.2026</text:p>
          </table:table-cell>
          <table:table-cell office:value-type="string" table:style-name="ce6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10">
            <text:p>23</text:p>
          </table:table-cell>
          <table:table-cell office:value-type="string" table:number-columns-spanned="2" table:number-rows-spanned="1" table:style-name="ce18">
            <text:p>57:25:0010803:36</text:p>
          </table:table-cell>
          <table:covered-table-cell/>
          <table:table-cell office:value-type="string" table:style-name="ce7">
            <text:p>13.07.2026</text:p>
          </table:table-cell>
          <table:table-cell office:value-type="string" table:style-name="ce7">
            <text:p>09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A939D81D6857DAAEDDF43A93EC51E98F489B60ECD1C39701238DF81345A09757BF2450140ED3FDF340F37F8B394E5B10E4F19F4A515A0DB72056DFF4CBEDB2A2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7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7-27T06:58:58Z</dc:date>
    <meta:editing-cycles>7</meta:editing-cycles>
    <meta:editing-duration>PT1488S</meta:editing-duration>
  </office:meta>
</office:document-meta>
</file>